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remontage"/><text:bookmark-start text:name="__RefHeading___remonter_un_pc_portable_exemple_d_un_asus_x53s_1"/><text:bookmark-start text:name="remonter_un_pc_portable_exemple_d_un_asus_x53s"/>Remonter un PC portable (exemple d'un ASUS X53S)<text:bookmark-end text:name="__RefHeading___remonter_un_pc_portable_exemple_d_un_asus_x53s_1"/><text:bookmark-end text:name="remonter_un_pc_portable_exemple_d_un_asus_x53s"/></text:h>
      <text:p text:style-name="Text_20_body">Centre Réparatech :</text:p>
      <text:p text:style-name="Text_20_body">Nous allons voir comment remonter un ordinateur portable, peu importe la marque (ici, un ASUS X53S)</text:p>
      <text:p text:style-name="Text_20_body">Même chose que le démontage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remettre_la_carte-mere_3"/><text:bookmark-start text:name="premiere_etaperemettre_la_carte-mere"/>Première étape : remettre la carte-mère<text:bookmark-end text:name="__RefHeading___premiere_etaperemettre_la_carte-mere_3"/><text:bookmark-end text:name="premiere_etaperemettre_la_carte-mere"/></text:h>
      <text:p text:style-name="Text_20_body"><text:span text:style-name="Strong_20_Emphasis">On a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0" text:anchor-type="paragraph" draw:z-index="0" svg:width="15.875cm" svg:height="15.875cm"><draw:image xlink:href="/home/frapp/www/doc/data/media/tutoriel/pc/portable/demontageremontage/demontageremontage_024.jpg" xlink:type="simple" xlink:show="embed" xlink:actuate="onLoad"/></draw:frame><text:span text:style-name="Strong_20_Emphasis">Replacez le fil du son</text:span> : rebranchez la prise<draw:frame draw:style-name="mediacenter" draw:name="1" text:anchor-type="paragraph" draw:z-index="1" svg:width="15.875cm" svg:height="15.875cm"><draw:image xlink:href="/home/frapp/www/doc/data/media/tutoriel/pc/portable/demontageremontage/demontageremontage_023.jpg" xlink:type="simple" xlink:show="embed" xlink:actuate="onLoad"/></draw:frame><text:span text:style-name="Strong_20_Emphasis">Reposez la carte-mère</text:span> à sa place<text:span text:style-name="Strong_20_Emphasis">Replacez les deux vis à côté du ventilateur</text:span>, reprises dans le compartiment 8)<draw:frame draw:style-name="mediacenter" draw:name="2" text:anchor-type="paragraph" draw:z-index="2" svg:width="15.875cm" svg:height="15.875cm"><draw:image xlink:href="/home/frapp/www/doc/data/media/tutoriel/pc/portable/demontageremontage/demontageremontage_025.jpg" xlink:type="simple" xlink:show="embed" xlink:actuate="onLoad"/></draw:frame><text:span text:style-name="Strong_20_Emphasis">Replacez les vis repérées par une flèche blanche</text:span>, reprises dans le compartiment 7<draw:frame draw:style-name="mediacenter" draw:name="3" text:anchor-type="paragraph" draw:z-index="3" svg:width="15.875cm" svg:height="15.875cm"><draw:image xlink:href="/home/frapp/www/doc/data/media/tutoriel/pc/portable/demontageremontage/demontageremontage_021.jpg" xlink:type="simple" xlink:show="embed" xlink:actuate="onLoad"/></draw:frame><draw:frame draw:style-name="mediacenter" draw:name="4" text:anchor-type="paragraph" draw:z-index="4" svg:width="15.875cm" svg:height="15.875cm"><draw:image xlink:href="/home/frapp/www/doc/data/media/tutoriel/pc/portable/demontageremontage/demontageremontage_022.jpg" xlink:type="simple" xlink:show="embed" xlink:actuate="onLoad"/></draw:frame><text:span text:style-name="Strong_20_Emphasis">Reconnectez sur la carte-mère</text:span> :<text:span text:style-name="Strong_20_Emphasis">(2) le câble vidéo</text:span> : scotchez-le au ventilateur, rebranchez la prise et remettez le scotch<text:span text:style-name="Strong_20_Emphasis">(1) le câble des ports I/O USB</text:span><draw:frame draw:style-name="mediacenter" draw:name="5" text:anchor-type="paragraph" draw:z-index="5" svg:width="15.875cm" svg:height="15.875cm"><draw:image xlink:href="/home/frapp/www/doc/data/media/tutoriel/pc/portable/demontageremontage/demontageremontage_020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clipsez le capot supérieur</text:span> en faisant tout le tour de la machine tout doucement, sans forcer<draw:frame draw:style-name="mediacenter" draw:name="6" text:anchor-type="paragraph" draw:z-index="6" svg:width="15.875cm" svg:height="15.875cm"><draw:image xlink:href="/home/frapp/www/doc/data/media/tutoriel/pc/portable/demontageremontage/demontageremontage_018.jpg" xlink:type="simple" xlink:show="embed" xlink:actuate="onLoad"/></draw:frame><text:span text:style-name="Strong_20_Emphasis">Retournez le PC</text:span><text:span text:style-name="Strong_20_Emphasis">Replacez le lecteur dvd</text:span> :<text:span text:style-name="Strong_20_Emphasis">Replacez les trois vis sur le côté de l'emplacement du dvd</text:span>, reprises dans le compartiment 2<draw:frame draw:style-name="mediacenter" draw:name="7" text:anchor-type="paragraph" draw:z-index="7" svg:width="15.875cm" svg:height="15.875cm"><draw:image xlink:href="/home/frapp/www/doc/data/media/tutoriel/pc/portable/demontageremontage/demontageremontage_017.jpg" xlink:type="simple" xlink:show="embed" xlink:actuate="onLoad"/></draw:frame><text:span text:style-name="Strong_20_Emphasis">Remettez le lecteur dvd</text:span> dans son logement<draw:frame draw:style-name="mediacenter" draw:name="8" text:anchor-type="paragraph" draw:z-index="8" svg:width="15.875cm" svg:height="15.875cm"><draw:image xlink:href="/home/frapp/www/doc/data/media/tutoriel/pc/portable/demontageremontage/demontageremontage_016.png" xlink:type="simple" xlink:show="embed" xlink:actuate="onLoad"/></draw:frame><text:span text:style-name="Strong_20_Emphasis">Fermez le pc, retournez-le</text:span><text:span text:style-name="Strong_20_Emphasis">Remettez la vis qui maintient le lecteur dvd</text:span>, reprise dans le compartiment 6<draw:frame draw:style-name="mediacenter" draw:name="9" text:anchor-type="paragraph" draw:z-index="9" svg:width="15.875cm" svg:height="15.875cm"><draw:image xlink:href="/home/frapp/www/doc/data/media/tutoriel/pc/portable/demontageremontage/demontageremontage_015.jpg" xlink:type="simple" xlink:show="embed" xlink:actuate="onLoad"/></draw:frame><text:span text:style-name="Strong_20_Emphasis">Rebranchez les nappes</text:span> (une pour le touch pad (<text:span text:style-name="Strong_20_Emphasis">1</text:span>), l'autre pour le bouton power (<text:span text:style-name="Strong_20_Emphasis">2</text:span>))<draw:frame draw:style-name="mediacenter" draw:name="10" text:anchor-type="paragraph" draw:z-index="10" svg:width="15.875cm" svg:height="15.875cm"><draw:image xlink:href="/home/frapp/www/doc/data/media/tutoriel/pc/portable/demontageremontage/demontageremontage_013.jpg" xlink:type="simple" xlink:show="embed" xlink:actuate="onLoad"/></draw:frame><text:span text:style-name="Strong_20_Emphasis">Replacez les vis sous le clavier</text:span>, reprises dans le compartiment 5<draw:frame draw:style-name="mediacenter" draw:name="11" text:anchor-type="paragraph" draw:z-index="11" svg:width="15.875cm" svg:height="15.875cm"><draw:image xlink:href="/home/frapp/www/doc/data/media/tutoriel/pc/portable/demontageremontage/demontageremontage_012.jpg" xlink:type="simple" xlink:show="embed" xlink:actuate="onLoad"/></draw:frame><text:span text:style-name="Strong_20_Emphasis">Replacez le clavier</text:span><text:span text:style-name="Strong_20_Emphasis">Replacez le clavier</text:span><text:span text:style-name="Strong_20_Emphasis">Rebranchez la nappe</text:span><draw:frame draw:style-name="mediacenter" draw:name="12" text:anchor-type="paragraph" draw:z-index="12" svg:width="15.875cm" svg:height="15.875cm"><draw:image xlink:href="/home/frapp/www/doc/data/media/tutoriel/pc/portable/demontageremontage/demontageremontage_011.jpg" xlink:type="simple" xlink:show="embed" xlink:actuate="onLoad"/></draw:frame><text:span text:style-name="Strong_20_Emphasis">Reposez le clavier</text:span><draw:frame draw:style-name="mediacenter" draw:name="13" text:anchor-type="paragraph" draw:z-index="13" svg:width="15.875cm" svg:height="15.875cm"><draw:image xlink:href="/home/frapp/www/doc/data/media/tutoriel/pc/portable/demontageremontage/demontageremontage_010.jpg" xlink:type="simple" xlink:show="embed" xlink:actuate="onLoad"/></draw:frame><text:span text:style-name="Strong_20_Emphasis">Reclipsez les encoches autour du clavier en enclenchant les ergots</text:span><draw:frame draw:style-name="mediacenter" draw:name="14" text:anchor-type="paragraph" draw:z-index="14" svg:width="15.875cm" svg:height="15.875cm"><draw:image xlink:href="/home/frapp/www/doc/data/media/tutoriel/pc/portable/demontageremontage/demontageremontage_009.jpg" xlink:type="simple" xlink:show="embed" xlink:actuate="onLoad"/></draw:frame><text:span text:style-name="Strong_20_Emphasis">Fermez le pc et retournez-le</text:span><text:span text:style-name="Strong_20_Emphasis">Replacez toutes les vis de la partie inférieure</text:span> (<text:span text:style-name="Strong_20_Emphasis">1-16</text:span>)(<text:span text:style-name="Strong_20_Emphasis">1-9 et 11-16</text:span>), toutes pareilles (2×6), reprises dans le compartiment 1(<text:span text:style-name="Strong_20_Emphasis">10</text:span>) <text:span text:style-name="Strong_20_Emphasis">sous le disque, une vis différente</text:span>, de 2×3, reprise dans le compartiment 4<draw:frame draw:style-name="mediacenter" draw:name="15" text:anchor-type="paragraph" draw:z-index="15" svg:width="15.875cm" svg:height="15.875cm"><draw:image xlink:href="/home/frapp/www/doc/data/media/tutoriel/pc/portable/demontageremontage/demontageremontage_008.jpg" xlink:type="simple" xlink:show="embed" xlink:actuate="onLoad"/></draw:frame><text:span text:style-name="Strong_20_Emphasis">Replacez le disque dur</text:span> :<text:span text:style-name="Strong_20_Emphasis">Placez le disque dur vers la gauche</text:span> (<text:span text:style-name="Strong_20_Emphasis">5</text:span>)<text:span text:style-name="Strong_20_Emphasis">Glissez-le vers la droite</text:span><text:span text:style-name="Strong_20_Emphasis">Replacez les 4 vis dans les angles</text:span> (<text:span text:style-name="Strong_20_Emphasis">1</text:span> à <text:span text:style-name="Strong_20_Emphasis">4</text:span>), reprises dans le compartiment 3<draw:frame draw:style-name="mediacenter" draw:name="16" text:anchor-type="paragraph" draw:z-index="16" svg:width="15.875cm" svg:height="15.875cm"><draw:image xlink:href="/home/frapp/www/doc/data/media/tutoriel/pc/portable/demontageremontage/demontageremontage_007.jpg" xlink:type="simple" xlink:show="embed" xlink:actuate="onLoad"/></draw:frame><text:span text:style-name="Strong_20_Emphasis">Replacez la carte sans fil</text:span>, reprise avec sa vis dans le compartiment 2<text:span text:style-name="Strong_20_Emphasis">Replacez la carte</text:span><text:span text:style-name="Strong_20_Emphasis">Replacez la vis de droite</text:span> (<text:span text:style-name="Strong_20_Emphasis">1</text:span>)<text:span text:style-name="Strong_20_Emphasis">Rebranchez les antennes</text:span> (<text:span text:style-name="Strong_20_Emphasis">2</text:span>), en plaçant le câble noir devant le repère au feutre<draw:frame draw:style-name="mediacenter" draw:name="17" text:anchor-type="paragraph" draw:z-index="17" svg:width="15.875cm" svg:height="15.875cm"><draw:image xlink:href="/home/frapp/www/doc/data/media/tutoriel/pc/portable/demontageremontage/demontageremontage_006.jpg" xlink:type="simple" xlink:show="embed" xlink:actuate="onLoad"/></draw:frame>Rebranchez la pile pour la carte sans fil<text:span text:style-name="Strong_20_Emphasis">Rebranchez les barrettes</text:span> :<text:span text:style-name="Strong_20_Emphasis">clipsez-la</text:span><text:span text:style-name="Strong_20_Emphasis">les pattes se clipsent</text:span><draw:frame draw:style-name="mediacenter" draw:name="18" text:anchor-type="paragraph" draw:z-index="18" svg:width="15.875cm" svg:height="15.875cm"><draw:image xlink:href="/home/frapp/www/doc/data/media/tutoriel/pc/portable/demontageremontage/demontageremontage_005.jpg" xlink:type="simple" xlink:show="embed" xlink:actuate="onLoad"/></draw:frame><text:span text:style-name="Strong_20_Emphasis">Remettez le capot qui contient le disque dur et la mémoire vive</text:span> :<text:span text:style-name="Strong_20_Emphasis">reposez et faites glisser le capot</text:span> <text:span text:style-name="Strong_20_Emphasis">(3)</text:span><text:span text:style-name="Strong_20_Emphasis">Replacez les vis</text:span> (<text:span text:style-name="Strong_20_Emphasis">1</text:span> et <text:span text:style-name="Strong_20_Emphasis">2</text:span>), reprises dans le compartiment 1<text:span text:style-name="Strong_20_Emphasis">Remettez la batterie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ste à tester si tout fonctionne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2::06:45</meta:creation-date>
    <dc:creator>Generated</dc:creator>
    <dc:date>2026-08-29T12::06:45</dc:date>
    <dc:language>en-US</dc:language>
    <meta:editing-cycles>1</meta:editing-cycles>
    <meta:editing-duration>PT0S</meta:editing-duration>
    <dc:title>tutoriel:pc:portable:demontageremontage:remontage</dc:title>
  </office:meta>
</office:document-meta>
</file>