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8969ecb0c450f25ef3be4d7e00975e.png"/>
  <manifest:file-entry manifest:media-type="image/png" manifest:full-path="Pictures/5446f015bb18bdbbb302b04d4d77bb35.png"/>
  <manifest:file-entry manifest:media-type="image/png" manifest:full-path="Pictures/69defd2bb8d59f191aa62d866a0b385b.png"/>
  <manifest:file-entry manifest:media-type="image/png" manifest:full-path="Pictures/aaf95ebf305904b6b2bf8daf3833bf9f.png"/>
  <manifest:file-entry manifest:media-type="image/png" manifest:full-path="Pictures/2ea54c1566483630f336907ecfb209f4.png"/>
  <manifest:file-entry manifest:media-type="image/png" manifest:full-path="Pictures/df3c650340aa50c8366545576f0ca796.png"/>
  <manifest:file-entry manifest:media-type="image/png" manifest:full-path="Pictures/8b8a1932aa8e660bbc3564915c7741ca.png"/>
  <manifest:file-entry manifest:media-type="image/png" manifest:full-path="Pictures/e8e9fa03d82942b1681a24b989970e63.png"/>
  <manifest:file-entry manifest:media-type="image/png" manifest:full-path="Pictures/a14fbc20cab6247ea04d606109cc251b.png"/>
  <manifest:file-entry manifest:media-type="image/png" manifest:full-path="Pictures/c3e73e2bf9ee56e2c1c4382bcd08d39a.png"/>
  <manifest:file-entry manifest:media-type="image/png" manifest:full-path="Pictures/e8545a502ac6cb33d173ff4c1de2df07.png"/>
  <manifest:file-entry manifest:media-type="image/png" manifest:full-path="Pictures/8cd920ef162a22657b20d8b9e684b3c3.png"/>
  <manifest:file-entry manifest:media-type="image/png" manifest:full-path="Pictures/f5eec7b5102b56b267dfa5726a098ea2.png"/>
  <manifest:file-entry manifest:media-type="image/png" manifest:full-path="Pictures/f5eaa853d414d1c1b02c32fe98490a7d.png"/>
  <manifest:file-entry manifest:media-type="image/png" manifest:full-path="Pictures/303c6b13dda0995f1b068f3f3145bfe4.png"/>
  <manifest:file-entry manifest:media-type="image/png" manifest:full-path="Pictures/7103c9d8a57a8d1abe210663292ec02c.png"/>
  <manifest:file-entry manifest:media-type="image/png" manifest:full-path="Pictures/e206d4d2b24e76ce753a6b6da38fc1a3.png"/>
  <manifest:file-entry manifest:media-type="image/png" manifest:full-path="Pictures/a368d20dfd1e7f696410470f879770f5.png"/>
  <manifest:file-entry manifest:media-type="image/png" manifest:full-path="Pictures/2927869fb5a76cdd52f62302b8909601.png"/>
  <manifest:file-entry manifest:media-type="image/png" manifest:full-path="Pictures/197200dcc5311c46222ad1b7d40f6a78.png"/>
  <manifest:file-entry manifest:media-type="image/png" manifest:full-path="Pictures/bbca98b946d9f03ba75964a7e9090bd1.png"/>
  <manifest:file-entry manifest:media-type="image/png" manifest:full-path="Pictures/320606b904a3845258a01eae51e87690.png"/>
  <manifest:file-entry manifest:media-type="image/png" manifest:full-path="Pictures/65b02d7f4d3947b45a59d81eb7264e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config:start"/><text:bookmark-start text:name="__RefHeading___premiere_configuration_de_windows_10_1"/><text:bookmark-start text:name="premiere_configuration_de_windows_10"/>Première configuration de Windows 10<text:bookmark-end text:name="__RefHeading___premiere_configuration_de_windows_10_1"/><text:bookmark-end text:name="premiere_configuration_de_windows_10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’<text:span text:style-name="Strong_20_Emphasis">icône de micro</text:span> en bas pour arrêter les commentaires audios. Choisissez le <text:span text:style-name="Strong_20_Emphasis">pays</text:span> et cliquez sur <text:span text:style-name="Strong_20_Emphasis"><text:span text:style-name="Plugin_Keyboard___keyboard">Oui</text:span></text:span> :<draw:frame draw:style-name="mediacenter" draw:name="0" text:anchor-type="paragraph" draw:z-index="0" svg:width="10.583333333333cm" svg:height="7.9375cm"><draw:image xlink:href="Pictures/4e8969ecb0c450f25ef3be4d7e00975e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hoisissez le <text:span text:style-name="Strong_20_Emphasis">clavier</text:span> et cliquez sur <text:span text:style-name="Strong_20_Emphasis"><text:span text:style-name="Plugin_Keyboard___keyboard">Oui</text:span></text:span> :<draw:frame draw:style-name="mediacenter" draw:name="1" text:anchor-type="paragraph" draw:z-index="1" svg:width="10.583333333333cm" svg:height="7.9194308943089cm"><draw:image xlink:href="Pictures/5446f015bb18bdbbb302b04d4d77bb35.png" xlink:type="simple" xlink:show="embed" xlink:actuate="onLoad"/></draw:frame>Vous n'avez sans doute pas d'autre disposition de clavier cliquez sur<text:span text:style-name="Strong_20_Emphasis"> <text:span text:style-name="Plugin_Keyboard___keyboard">Ignorer</text:span></text:span> :<draw:frame draw:style-name="mediacenter" draw:name="2" text:anchor-type="paragraph" draw:z-index="2" svg:width="10.583333333333cm" svg:height="7.8987804878049cm"><draw:image xlink:href="Pictures/69defd2bb8d59f191aa62d866a0b385b.png" xlink:type="simple" xlink:show="embed" xlink:actuate="onLoad"/></draw:frame>Choisissez de <text:span text:style-name="Strong_20_Emphasis">Configurer pour une utilisation personnelle</text:span> puis cliquez sur <text:span text:style-name="Strong_20_Emphasis"><text:span text:style-name="Plugin_Keyboard___keyboard">Suivant</text:span></text:span> :<draw:frame draw:style-name="mediacenter" draw:name="3" text:anchor-type="paragraph" draw:z-index="3" svg:width="10.583333333333cm" svg:height="8.7539876302083cm"><draw:image xlink:href="Pictures/aaf95ebf305904b6b2bf8daf3833bf9f.png" xlink:type="simple" xlink:show="embed" xlink:actuate="onLoad"/></draw:frame>Compte Microsoft (pour ne pas utiliser de compte Microsoft, cliquez sur <text:span text:style-name="Plugin_Keyboard___keyboard">En savoir plus</text:span>) :<text:span text:style-name="Strong_20_Emphasis">Utilisation de votre compte Microsoft</text:span> :Renseignez le <text:span text:style-name="Strong_20_Emphasis">mail de votre compte Microsoft</text:span> puis cliquez sur <text:span text:style-name="Strong_20_Emphasis"><text:span text:style-name="Plugin_Keyboard___keyboard">Suivant</text:span></text:span> (Si vous n'avez pas de compte, vous pouvez le créer):<draw:frame draw:style-name="mediacenter" draw:name="4" text:anchor-type="paragraph" draw:z-index="4" svg:width="10.583333333333cm" svg:height="8.7539876302083cm"><draw:image xlink:href="Pictures/2ea54c1566483630f336907ecfb209f4.png" xlink:type="simple" xlink:show="embed" xlink:actuate="onLoad"/></draw:frame>Et son <text:span text:style-name="Strong_20_Emphasis">mot de passe</text:span> puis cliquez sur <text:span text:style-name="Strong_20_Emphasis"><text:span text:style-name="Plugin_Keyboard___keyboard">Suivant</text:span></text:span> :<draw:frame draw:style-name="mediacenter" draw:name="5" text:anchor-type="paragraph" draw:z-index="5" svg:width="10.583333333333cm" svg:height="7.8951666666667cm"><draw:image xlink:href="Pictures/df3c650340aa50c8366545576f0ca796.png" xlink:type="simple" xlink:show="embed" xlink:actuate="onLoad"/></draw:frame><text:span text:style-name="Strong_20_Emphasis">Si vous ne voulez pas utiliser votre compte Microsoft</text:span> :Cliquez sur <text:span text:style-name="Strong_20_Emphasis">Compte hors connexion</text:span> en bas à gauche :<draw:frame draw:style-name="mediacenter" draw:name="6" text:anchor-type="paragraph" draw:z-index="6" svg:width="10.583333333333cm" svg:height="8.7539876302083cm"><draw:image xlink:href="Pictures/2ea54c1566483630f336907ecfb209f4.png" xlink:type="simple" xlink:show="embed" xlink:actuate="onLoad"/></draw:frame>Cliquez sur <text:span text:style-name="Strong_20_Emphasis">Expérience limitée</text:span> en bas à gauche :<draw:frame draw:style-name="mediacenter" draw:name="7" text:anchor-type="paragraph" draw:z-index="7" svg:width="10.583333333333cm" svg:height="8.7539876302083cm"><draw:image xlink:href="Pictures/8b8a1932aa8e660bbc3564915c7741ca.png" xlink:type="simple" xlink:show="embed" xlink:actuate="onLoad"/></draw:frame>Donnez le nom de l'<text:span text:style-name="Strong_20_Emphasis">utilisateur du PC</text:span> :<draw:frame draw:style-name="mediacenter" draw:name="8" text:anchor-type="paragraph" draw:z-index="8" svg:width="10.583333333333cm" svg:height="8.7539876302083cm"><draw:image xlink:href="Pictures/e8e9fa03d82942b1681a24b989970e63.png" xlink:type="simple" xlink:show="embed" xlink:actuate="onLoad"/></draw:frame>et son <text:span text:style-name="Strong_20_Emphasis">mot de passe</text:span> :<draw:frame draw:style-name="mediacenter" draw:name="9" text:anchor-type="paragraph" draw:z-index="9" svg:width="10.583333333333cm" svg:height="8.7539876302083cm"><draw:image xlink:href="Pictures/a14fbc20cab6247ea04d606109cc251b.png" xlink:type="simple" xlink:show="embed" xlink:actuate="onLoad"/></draw:frame>Confirmez le mot de passe :<draw:frame draw:style-name="mediacenter" draw:name="10" text:anchor-type="paragraph" draw:z-index="10" svg:width="10.583333333333cm" svg:height="8.7539876302083cm"><draw:image xlink:href="Pictures/c3e73e2bf9ee56e2c1c4382bcd08d39a.png" xlink:type="simple" xlink:show="embed" xlink:actuate="onLoad"/></draw:frame>Créez trois <text:span text:style-name="Strong_20_Emphasis">questions de sécurité</text:span> :<text:span text:style-name="Strong_20_Emphasis">1ère question et sa réponse</text:span> puis <text:span text:style-name="Strong_20_Emphasis"><text:span text:style-name="Plugin_Keyboard___keyboard">Suivant</text:span></text:span> :<draw:frame draw:style-name="mediacenter" draw:name="11" text:anchor-type="paragraph" draw:z-index="11" svg:width="10.583333333333cm" svg:height="8.7539876302083cm"><draw:image xlink:href="Pictures/e8545a502ac6cb33d173ff4c1de2df07.png" xlink:type="simple" xlink:show="embed" xlink:actuate="onLoad"/></draw:frame><text:span text:style-name="Strong_20_Emphasis">2e question et sa réponse</text:span> puis <text:span text:style-name="Strong_20_Emphasis"><text:span text:style-name="Plugin_Keyboard___keyboard">Suivant</text:span></text:span> :<draw:frame draw:style-name="mediacenter" draw:name="12" text:anchor-type="paragraph" draw:z-index="12" svg:width="10.583333333333cm" svg:height="8.7539876302083cm"><draw:image xlink:href="Pictures/8cd920ef162a22657b20d8b9e684b3c3.png" xlink:type="simple" xlink:show="embed" xlink:actuate="onLoad"/></draw:frame><text:span text:style-name="Strong_20_Emphasis">3e question et sa réponse</text:span> puis <text:span text:style-name="Strong_20_Emphasis"><text:span text:style-name="Plugin_Keyboard___keyboard">Suivant</text:span></text:span> :<draw:frame draw:style-name="mediacenter" draw:name="13" text:anchor-type="paragraph" draw:z-index="13" svg:width="10.583333333333cm" svg:height="8.7539876302083cm"><draw:image xlink:href="Pictures/f5eec7b5102b56b267dfa5726a098ea2.png" xlink:type="simple" xlink:show="embed" xlink:actuate="onLoad"/></draw:frame>Choisissez <text:span text:style-name="Strong_20_Emphasis"><text:span text:style-name="Plugin_Keyboard___keyboard">Ne pas utiliser la reconnaissance vocale en ligne</text:span></text:span> puis <text:span text:style-name="Strong_20_Emphasis"><text:span text:style-name="Plugin_Keyboard___keyboard">Accepter</text:span></text:span> :<draw:frame draw:style-name="mediacenter" draw:name="14" text:anchor-type="paragraph" draw:z-index="14" svg:width="10.583333333333cm" svg:height="8.7539876302083cm"><draw:image xlink:href="Pictures/f5eaa853d414d1c1b02c32fe98490a7d.png" xlink:type="simple" xlink:show="embed" xlink:actuate="onLoad"/></draw:frame><text:span text:style-name="Strong_20_Emphasis">Autoriser Microsoft et les applications à utiliser votre emplacement</text:span>,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 :<draw:frame draw:style-name="mediacenter" draw:name="15" text:anchor-type="paragraph" draw:z-index="15" svg:width="10.583333333333cm" svg:height="8.7539876302083cm"><draw:image xlink:href="Pictures/303c6b13dda0995f1b068f3f3145bfe4.png" xlink:type="simple" xlink:show="embed" xlink:actuate="onLoad"/></draw:frame><text:span text:style-name="Strong_20_Emphasis">Localiser mon appareil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6" text:anchor-type="paragraph" draw:z-index="16" svg:width="10.583333333333cm" svg:height="8.7539876302083cm"><draw:image xlink:href="Pictures/7103c9d8a57a8d1abe210663292ec02c.png" xlink:type="simple" xlink:show="embed" xlink:actuate="onLoad"/></draw:frame>Choisissez <text:span text:style-name="Strong_20_Emphasis"><text:span text:style-name="Plugin_Keyboard___keyboard">Envoyer les données de diagnostic obligatoires</text:span></text:span> puis <text:span text:style-name="Strong_20_Emphasis"><text:span text:style-name="Plugin_Keyboard___keyboard">Accepter</text:span></text:span><draw:frame draw:style-name="mediacenter" draw:name="17" text:anchor-type="paragraph" draw:z-index="17" svg:width="10.583333333333cm" svg:height="8.7539876302083cm"><draw:image xlink:href="Pictures/e206d4d2b24e76ce753a6b6da38fc1a3.png" xlink:type="simple" xlink:show="embed" xlink:actuate="onLoad"/></draw:frame><text:span text:style-name="Strong_20_Emphasis">Améliorer l'écriture manuscrite et la saisie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8" text:anchor-type="paragraph" draw:z-index="18" svg:width="10.583333333333cm" svg:height="8.7539876302083cm"><draw:image xlink:href="Pictures/a368d20dfd1e7f696410470f879770f5.png" xlink:type="simple" xlink:show="embed" xlink:actuate="onLoad"/></draw:frame><text:span text:style-name="Strong_20_Emphasis">Obtenir des expériences personnalisées avec des données de diagnostic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9" text:anchor-type="paragraph" draw:z-index="19" svg:width="10.583333333333cm" svg:height="8.7539876302083cm"><draw:image xlink:href="Pictures/2927869fb5a76cdd52f62302b8909601.png" xlink:type="simple" xlink:show="embed" xlink:actuate="onLoad"/></draw:frame><text:span text:style-name="Strong_20_Emphasis">Autoriser les applications à utiliser l'identifiant de publicité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20" text:anchor-type="paragraph" draw:z-index="20" svg:width="10.583333333333cm" svg:height="8.7539876302083cm"><draw:image xlink:href="Pictures/197200dcc5311c46222ad1b7d40f6a78.png" xlink:type="simple" xlink:show="embed" xlink:actuate="onLoad"/></draw:frame><text:span text:style-name="Strong_20_Emphasis">Laisser Cortana vous aider à accomplir vos tâches</text:span> : cliquez sur <text:span text:style-name="Strong_20_Emphasis"><text:span text:style-name="Plugin_Keyboard___keyboard">Pas maintenant</text:span></text:span><draw:frame draw:style-name="mediacenter" draw:name="21" text:anchor-type="paragraph" draw:z-index="21" svg:width="10.583333333333cm" svg:height="8.7539876302083cm"><draw:image xlink:href="Pictures/bbca98b946d9f03ba75964a7e9090bd1.png" xlink:type="simple" xlink:show="embed" xlink:actuate="onLoad"/></draw:frame><text:span text:style-name="Strong_20_Emphasis">Rendez votre PC visible sur le réseau</text:span> en cliquant sur <text:span text:style-name="Strong_20_Emphasis"><text:span text:style-name="Plugin_Keyboard___keyboard">Oui</text:span></text:span> :<draw:frame draw:style-name="mediacenter" draw:name="22" text:anchor-type="paragraph" draw:z-index="22" svg:width="10.583333333333cm" svg:height="8.7539876302083cm"><draw:image xlink:href="Pictures/320606b904a3845258a01eae51e87690.png" xlink:type="simple" xlink:show="embed" xlink:actuate="onLoad"/></draw:frame>Remettez à plus tard la configuration de Edge en cliquant sur <text:span text:style-name="Plugin_Keyboard___keyboard">Peut</text:span>+<text:span text:style-name="Plugin_Keyboard___keyboard">être plus tard</text:span> :<draw:frame draw:style-name="mediacenter" draw:name="23" text:anchor-type="paragraph" draw:z-index="23" svg:width="10.583333333333cm" svg:height="8.7539876302083cm"><draw:image xlink:href="Pictures/65b02d7f4d3947b45a59d81eb7264ecd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êtes dans Windows 10 !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1::51:20</meta:creation-date>
    <dc:creator>Generated</dc:creator>
    <dc:date>2026-08-29T01::51:20</dc:date>
    <dc:language>en-US</dc:language>
    <meta:editing-cycles>1</meta:editing-cycles>
    <meta:editing-duration>PT0S</meta:editing-duration>
    <dc:title>tutoriel:os:windows:10:config:start</dc:title>
  </office:meta>
</office:document-meta>
</file>