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0cb4f64f87d9538f4200274bd6b953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10:cleusb:start"/><text:bookmark-start text:name="__RefHeading___creer_une_cle_usb_windows_10_1"/><text:bookmark-start text:name="creer_une_cle_usb_windows_10"/>Créer une Clé USB Windows 10<text:bookmark-end text:name="__RefHeading___creer_une_cle_usb_windows_10_1"/><text:bookmark-end text:name="creer_une_cle_usb_windows_10"/></text:h>
      <text:p text:style-name="Text_20_body">Ce document montre comment créer une clé usb bootable pour installer windows 10</text:p>
      <text:h text:style-name="Heading_20_2" text:outline-level="2"><text:bookmark-start text:name="__RefHeading___pre-requis_2"/><text:bookmark-start text:name="pre-requis"/>Pré-requis<text:bookmark-end text:name="__RefHeading___pre-requis_2"/><text:bookmark-end text:name="pre-requis"/></text:h>
      <text:p text:style-name="Text_20_body">une clé vierge de 8 Go minimum pour pouvoir mettre dessus les pilotesun pc pour créer la clé</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text:span text:style-name="Strong_20_Emphasis">Téléchargez l'outil</text:span> officiel fourni par Microsoft pour créer la clé USB :Sur la page <text:a xlink:type="simple" xlink:href="https://www.microsoft.com/fr-fr/software-download/windows10ISO" text:style-name="Internet_20_link" text:visited-style-name="Visited_20_Internet_20_Link">https://www.microsoft.com/fr-fr/software-download/windows10ISO</text:a>cliquez sur <text:span text:style-name="Plugin_Keyboard___keyboard">Télécharger maintenant l’outil</text:span> :<draw:frame draw:style-name="mediacenter" draw:name="0" text:anchor-type="paragraph" draw:z-index="0" svg:width="10.583333333333cm" svg:height="5.8641725648803cm"><draw:image xlink:href="Pictures/10cb4f64f87d9538f4200274bd6b953a.png" xlink:type="simple" xlink:show="embed" xlink:actuate="onLoad"/></draw:frame>et enregistrez le fichier .ex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Lancez l'outil</text:span> (double-clic sur le fichier exe, puis <text:span text:style-name="Plugin_Keyboard___keyboard">Oui</text:span> à la demande d'autorisation de Windows)<text:span text:style-name="Strong_20_Emphasis">Acceptez la licence</text:span> (<text:span text:style-name="Plugin_Keyboard___keyboard">Accepter</text:span>)<text:span text:style-name="Strong_20_Emphasis">Branchez la clé usb</text:span> (8Go minimum) en étant sûr d'avoir tout effacé.<text:span text:style-name="Strong_20_Emphasis">Que voulez-vous faire ?</text:span> : cochez <text:span text:style-name="Strong_20_Emphasis">Créer un support d'installation (clé USB, DVD ou fichier ISO) pour un autre PC</text:span> puis <text:span text:style-name="Plugin_Keyboard___keyboard">Suivant</text:span><text:span text:style-name="Strong_20_Emphasis">Sélectionnez la langue, l'architecture et l'édition</text:span>, cochez <text:span text:style-name="Strong_20_Emphasis">Utilisez les options recommandées pour ce PC</text:span>, puis <text:span text:style-name="Plugin_Keyboard___keyboard">Suivant</text:span><text:span text:style-name="Strong_20_Emphasis">Choisir le média à utiliser</text:span> : cochez <text:span text:style-name="Strong_20_Emphasis">Disque mémoire flash USB</text:span> puis <text:span text:style-name="Plugin_Keyboard___keyboard">Suivant</text:span><text:span text:style-name="Strong_20_Emphasis">Sélectionnez la clé USB</text:span> à utiliser (assurez-vous de sélectionner la bonne) puis <text:span text:style-name="Plugin_Keyboard___keyboard">Suivant</text:span>Le processus démarre :téléchargement des fichiersvérification des fichiersCréation de la clé usbVotre clé usb est prête. Vous pouvez ajouter un dossier pour y mettre des suppléments (fichiers d'installation de chrome ou firefox, pilotes graphiques récupérés sur le site du constructeur, drivers de votre carte mère, etc.). Cela n'affectera pas l'installation et vous pourrez accéder à ce répertoire une fois Windows installé.</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youtube.com/watch?v=QZk50ZCWMVY&amp;t=153s" text:style-name="Internet_20_link" text:visited-style-name="Visited_20_Internet_20_Link">https://www.youtube.com/watch?v=QZk50ZCWMVY&amp;t=153s</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1T02::32:17</meta:creation-date>
    <dc:creator>Generated</dc:creator>
    <dc:date>2026-09-01T02::32:17</dc:date>
    <dc:language>en-US</dc:language>
    <meta:editing-cycles>1</meta:editing-cycles>
    <meta:editing-duration>PT0S</meta:editing-duration>
    <dc:title>tutoriel:os:windows:10:cleusb:start</dc:title>
  </office:meta>
</office:document-meta>
</file>