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b6885ef9965a708973cf81bba3a9f4.jpg"/>
  <manifest:file-entry manifest:media-type="image/jpeg" manifest:full-path="Pictures/ac6fbc2ba99880586cfa8c71d1a39040.jpg"/>
  <manifest:file-entry manifest:media-type="image/jpeg" manifest:full-path="Pictures/b40062b30adbd453afee407c95623f2d.jpg"/>
  <manifest:file-entry manifest:media-type="image/jpeg" manifest:full-path="Pictures/6891d381d2beffe4c1b368f58a391ace.jpg"/>
  <manifest:file-entry manifest:media-type="image/jpeg" manifest:full-path="Pictures/f72ae9693e7bb84dfb02a6537e241797.jpg"/>
  <manifest:file-entry manifest:media-type="image/jpeg" manifest:full-path="Pictures/f93a32b533a757779a963c2607f3e9c4.jpg"/>
  <manifest:file-entry manifest:media-type="image/jpeg" manifest:full-path="Pictures/8307a74b5b4d4cd9e499154f169da79d.jpg"/>
  <manifest:file-entry manifest:media-type="image/jpeg" manifest:full-path="Pictures/3c46708a47d451c83564033dd76c3c95.jpg"/>
  <manifest:file-entry manifest:media-type="image/jpeg" manifest:full-path="Pictures/3a519b78ad5fef50f0cd7f023f1191cf.jpg"/>
  <manifest:file-entry manifest:media-type="image/jpeg" manifest:full-path="Pictures/4beeaf2fac66fa3d09af2531ea6af0e2.jpg"/>
  <manifest:file-entry manifest:media-type="image/jpeg" manifest:full-path="Pictures/3b30f48f599415b8db905726591dbe76.jpg"/>
  <manifest:file-entry manifest:media-type="image/jpeg" manifest:full-path="Pictures/325e62eeabbd0496ec61f67191b8dd53.jpg"/>
  <manifest:file-entry manifest:media-type="image/jpeg" manifest:full-path="Pictures/57644d22ceaed5774ad8a10fe515609e.jpg"/>
  <manifest:file-entry manifest:media-type="image/jpeg" manifest:full-path="Pictures/ad7651cd91aa32b5495d93e013699d44.jpg"/>
  <manifest:file-entry manifest:media-type="image/jpeg" manifest:full-path="Pictures/5baff379f1ebac445e0412fee7f166c6.jpg"/>
  <manifest:file-entry manifest:media-type="image/jpeg" manifest:full-path="Pictures/46d32a6fc0d3960427f1864fb96a9ef4.jpg"/>
  <manifest:file-entry manifest:media-type="image/jpeg" manifest:full-path="Pictures/25974e89dd573abbe8579b941e41bdfb.jpg"/>
  <manifest:file-entry manifest:media-type="image/jpeg" manifest:full-path="Pictures/e6895e45bf90a04fb0f26d31ea24a1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install:start"/><text:bookmark-start text:name="__RefHeading___ubuntuinstallation_sur_un_pc_neuf_1"/><text:bookmark-start text:name="ubuntuinstallation_sur_un_pc_neuf"/>Ubuntu : Installation sur un PC neuf<text:bookmark-end text:name="__RefHeading___ubuntuinstallation_sur_un_pc_neuf_1"/><text:bookmark-end text:name="ubuntuinstallation_sur_un_pc_neuf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Démarrez le PC sur le CD</text:span> (ou la clé) d'installation d'Ubuntu<text:span text:style-name="Strong_20_Emphasis">Tapez sur <text:span text:style-name="Plugin_Keyboard___keyboard">F2</text:span></text:span> si cet écran s'affiche (brièvement) :<draw:frame draw:style-name="mediacenter" draw:name="0" text:anchor-type="paragraph" draw:z-index="0" svg:width="5.2916666666667cm" style:rel-width="100%" svg:height="3.96875cm" style:rel-height="scale"><draw:image xlink:href="Pictures/8bb6885ef9965a708973cf81bba3a9f4.jpg" xlink:type="simple" xlink:show="embed" xlink:actuate="onLoad"/></draw:frame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Choisissez la langue</text:span> (Français) puis <text:span text:style-name="Plugin_Keyboard___keyboard">↵ Entrée</text:span> :<draw:frame draw:style-name="mediacenter" draw:name="1" text:anchor-type="paragraph" draw:z-index="1" svg:width="5.2916666666667cm" style:rel-width="100%" svg:height="4.6550130208333cm" style:rel-height="scale"><draw:image xlink:href="Pictures/ac6fbc2ba99880586cfa8c71d1a39040.jpg" xlink:type="simple" xlink:show="embed" xlink:actuate="onLoad"/></draw:frame><text:span text:style-name="Strong_20_Emphasis">Installer Ubuntu</text:span> puis <text:span text:style-name="Plugin_Keyboard___keyboard">↵ Entrée</text:span> :<draw:frame draw:style-name="mediacenter" draw:name="2" text:anchor-type="paragraph" draw:z-index="2" svg:width="5.2916666666667cm" style:rel-width="100%" svg:height="4.6550130208333cm" style:rel-height="scale"><draw:image xlink:href="Pictures/b40062b30adbd453afee407c95623f2d.jpg" xlink:type="simple" xlink:show="embed" xlink:actuate="onLoad"/></draw:frame><text:span text:style-name="Strong_20_Emphasis">Bienvenue</text:span> : français puis <text:span text:style-name="Plugin_Keyboard___keyboard">Continuer</text:span><draw:frame draw:style-name="mediacenter" draw:name="3" text:anchor-type="paragraph" draw:z-index="3" svg:width="5.2916666666667cm" style:rel-width="100%" svg:height="3.9753645833333cm" style:rel-height="scale"><draw:image xlink:href="Pictures/6891d381d2beffe4c1b368f58a391ace.jpg" xlink:type="simple" xlink:show="embed" xlink:actuate="onLoad"/></draw:frame><text:span text:style-name="Strong_20_Emphasis">Disposition du clavier</text:span> : French et French(Alt) puis <text:span text:style-name="Plugin_Keyboard___keyboard">Continuer</text:span><draw:frame draw:style-name="mediacenter" draw:name="4" text:anchor-type="paragraph" draw:z-index="4" svg:width="5.2916666666667cm" style:rel-width="100%" svg:height="3.96875cm" style:rel-height="scale"><draw:image xlink:href="Pictures/f72ae9693e7bb84dfb02a6537e241797.jpg" xlink:type="simple" xlink:show="embed" xlink:actuate="onLoad"/></draw:frame><text:span text:style-name="Strong_20_Emphasis">Mises à jour et autres logiciels</text:span>, cochez :<text:span text:style-name="Strong_20_Emphasis">Installation normale</text:span><text:span text:style-name="Strong_20_Emphasis">installer un logiciel tiers pour le matériel graphique et Wi-Fi et des formats de média supplémentaires</text:span> (Ce logiciel est soumis à des termes de licence inclus dans sa documentation. Certains sont propriétaires<text:span text:style-name="Plugin_Keyboard___keyboard">Continuer</text:span><draw:frame draw:style-name="mediacenter" draw:name="5" text:anchor-type="paragraph" draw:z-index="5" svg:width="5.2916666666667cm" style:rel-width="100%" svg:height="3.96875cm" style:rel-height="scale"><draw:image xlink:href="Pictures/f93a32b533a757779a963c2607f3e9c4.jpg" xlink:type="simple" xlink:show="embed" xlink:actuate="onLoad"/></draw:frame><text:span text:style-name="Strong_20_Emphasis">Type d’installation</text:span> : aucun système n'est installé : cochez <text:span text:style-name="Strong_20_Emphasis">Effacer le disque et installer ubuntu</text:span> puis <text:span text:style-name="Plugin_Keyboard___keyboard">Installer maintenant</text:span> :<draw:frame draw:style-name="mediacenter" draw:name="6" text:anchor-type="paragraph" draw:z-index="6" svg:width="5.2916666666667cm" style:rel-width="100%" svg:height="3.96875cm" style:rel-height="scale"><draw:image xlink:href="Pictures/8307a74b5b4d4cd9e499154f169da79d.jpg" xlink:type="simple" xlink:show="embed" xlink:actuate="onLoad"/></draw:frame><text:span text:style-name="Strong_20_Emphasis">Confirmez</text:span> en cliquant sur <text:span text:style-name="Plugin_Keyboard___keyboard">Continuer</text:span><draw:frame draw:style-name="mediacenter" draw:name="7" text:anchor-type="paragraph" draw:z-index="7" svg:width="5.2916666666667cm" style:rel-width="100%" svg:height="3.96875cm" style:rel-height="scale"><draw:image xlink:href="Pictures/3c46708a47d451c83564033dd76c3c95.jpg" xlink:type="simple" xlink:show="embed" xlink:actuate="onLoad"/></draw:frame><text:span text:style-name="Strong_20_Emphasis">Où êtes-vous?</text:span> : Paris et <text:span text:style-name="Plugin_Keyboard___keyboard">Continuer</text:span><draw:frame draw:style-name="mediacenter" draw:name="8" text:anchor-type="paragraph" draw:z-index="8" svg:width="5.2916666666667cm" style:rel-width="100%" svg:height="3.96875cm" style:rel-height="scale"><draw:image xlink:href="Pictures/3a519b78ad5fef50f0cd7f023f1191cf.jpg" xlink:type="simple" xlink:show="embed" xlink:actuate="onLoad"/></draw:frame><text:span text:style-name="Strong_20_Emphasis">Qui êtes-vous?</text:span>, remplissez :<text:span text:style-name="Strong_20_Emphasis">Votre nom</text:span><text:span text:style-name="Strong_20_Emphasis">Le nom de votre ordinateur</text:span> : le nom qu'il utilise pour communiquer avec d'autres ordinateurs<text:span text:style-name="Strong_20_Emphasis">Choisir un nom d'utilisateur</text:span> : pour l'ouverture de session<text:span text:style-name="Strong_20_Emphasis">Choisir un mot de passe</text:span> et <text:span text:style-name="Strong_20_Emphasis">Confirmez vore mot de passe</text:span> : id.Cochez <text:span text:style-name="Strong_20_Emphasis">Ouvrir la session automatiquement</text:span> et <text:span text:style-name="Plugin_Keyboard___keyboard">Continuer</text:span><draw:frame draw:style-name="mediacenter" draw:name="9" text:anchor-type="paragraph" draw:z-index="9" svg:width="5.2916666666667cm" style:rel-width="100%" svg:height="3.96875cm" style:rel-height="scale"><draw:image xlink:href="Pictures/4beeaf2fac66fa3d09af2531ea6af0e2.jpg" xlink:type="simple" xlink:show="embed" xlink:actuate="onLoad"/></draw:frame><text:span text:style-name="Strong_20_Emphasis">Installation terminée</text:span> : cliquez sur <text:span text:style-name="Plugin_Keyboard___keyboard">Redémarrer maintenant</text:span><draw:frame draw:style-name="mediacenter" draw:name="10" text:anchor-type="paragraph" draw:z-index="10" svg:width="5.2916666666667cm" style:rel-width="100%" svg:height="3.96875cm" style:rel-height="scale"><draw:image xlink:href="Pictures/3b30f48f599415b8db905726591dbe76.jpg" xlink:type="simple" xlink:show="embed" xlink:actuate="onLoad"/></draw:frame><text:span text:style-name="Strong_20_Emphasis">Retirez le support d'installation, puis appuyez sur <text:span text:style-name="Plugin_Keyboard___keyboard">↵ Entrée</text:span></text:span> :<draw:frame draw:style-name="mediacenter" draw:name="11" text:anchor-type="paragraph" draw:z-index="11" svg:width="5.2916666666667cm" style:rel-width="100%" svg:height="3.96875cm" style:rel-height="scale"><draw:image xlink:href="Pictures/325e62eeabbd0496ec61f67191b8dd53.jpg" xlink:type="simple" xlink:show="embed" xlink:actuate="onLoad"/></draw:frame>La machine redémarre<text:span text:style-name="Strong_20_Emphasis">Connecter vos comptes en ligne</text:span> : cliquez sur <text:span text:style-name="Plugin_Keyboard___keyboard">Passer</text:span> si vous ne voulez pas connecter vos comptes<draw:frame draw:style-name="mediacenter" draw:name="12" text:anchor-type="paragraph" draw:z-index="12" svg:width="5.2916666666667cm" style:rel-width="100%" svg:height="3.96875cm" style:rel-height="scale"><draw:image xlink:href="Pictures/57644d22ceaed5774ad8a10fe515609e.jpg" xlink:type="simple" xlink:show="embed" xlink:actuate="onLoad"/></draw:frame><text:span text:style-name="Strong_20_Emphasis">Livepatch</text:span> : cliquez sur <text:span text:style-name="Plugin_Keyboard___keyboard">Passer</text:span> après avoir (facultatif) configuré Livepatch <draw:frame draw:style-name="mediacenter" draw:name="13" text:anchor-type="paragraph" draw:z-index="13" svg:width="5.2916666666667cm" style:rel-width="100%" svg:height="3.96875cm" style:rel-height="scale"><draw:image xlink:href="Pictures/ad7651cd91aa32b5495d93e013699d44.jpg" xlink:type="simple" xlink:show="embed" xlink:actuate="onLoad"/></draw:frame><text:span text:style-name="Strong_20_Emphasis">Aidez-nous à améliorer Ubuntu</text:span> : cochez selon que vous voulez envoyer les rapports d'erreur aux développeurs de Canonical<draw:frame draw:style-name="mediacenter" draw:name="14" text:anchor-type="paragraph" draw:z-index="14" svg:width="5.2916666666667cm" style:rel-width="100%" svg:height="3.96875cm" style:rel-height="scale"><draw:image xlink:href="Pictures/5baff379f1ebac445e0412fee7f166c6.jpg" xlink:type="simple" xlink:show="embed" xlink:actuate="onLoad"/></draw:frame><text:span text:style-name="Strong_20_Emphasis">Confidentialité</text:span> activez ou non les services de géolocalisation puis <text:span text:style-name="Plugin_Keyboard___keyboard">Suivant</text:span><draw:frame draw:style-name="mediacenter" draw:name="15" text:anchor-type="paragraph" draw:z-index="15" svg:width="5.2916666666667cm" style:rel-width="100%" svg:height="3.96875cm" style:rel-height="scale"><draw:image xlink:href="Pictures/46d32a6fc0d3960427f1864fb96a9ef4.jpg" xlink:type="simple" xlink:show="embed" xlink:actuate="onLoad"/></draw:frame>Connectez-vous :<draw:frame draw:style-name="mediacenter" draw:name="16" text:anchor-type="paragraph" draw:z-index="16" svg:width="5.2916666666667cm" style:rel-width="100%" svg:height="3.96875cm" style:rel-height="scale"><draw:image xlink:href="Pictures/25974e89dd573abbe8579b941e41bdfb.jpg" xlink:type="simple" xlink:show="embed" xlink:actuate="onLoad"/></draw:frame>Vous êtes dans votre session :<draw:frame draw:style-name="mediacenter" draw:name="17" text:anchor-type="paragraph" draw:z-index="17" svg:width="5.2916666666667cm" style:rel-width="100%" svg:height="3.96875cm" style:rel-height="scale"><draw:image xlink:href="Pictures/e6895e45bf90a04fb0f26d31ea24a199.jpg" xlink:type="simple" xlink:show="embed" xlink:actuate="onLoad"/></draw:frame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00::41:28</meta:creation-date>
    <dc:creator>Generated</dc:creator>
    <dc:date>2026-08-30T00::41:28</dc:date>
    <dc:language>en-US</dc:language>
    <meta:editing-cycles>1</meta:editing-cycles>
    <meta:editing-duration>PT0S</meta:editing-duration>
    <dc:title>tutoriel:os:ubuntu:install:start</dc:title>
  </office:meta>
</office:document-meta>
</file>