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365f105ede19e3a7d4e89c9e171bb8.png"/>
  <manifest:file-entry manifest:media-type="image/png" manifest:full-path="Pictures/65dd980514df09c0870e05f72bdba2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acces_ntfs:start"/><text:bookmark-start text:name="__RefHeading___acceder_aux_partitions_windows_ntfs_depuis_ubuntu_1"/><text:bookmark-start text:name="acceder_aux_partitions_windows_ntfs_depuis_ubuntu"/>Accéder aux partitions Windows ntfs depuis ubuntu<text:bookmark-end text:name="__RefHeading___acceder_aux_partitions_windows_ntfs_depuis_ubuntu_1"/><text:bookmark-end text:name="acceder_aux_partitions_windows_ntfs_depuis_ubuntu"/></text:h>
      <text:p text:style-name="Text_20_body">Le mieux est d'utiliser le gestionnaire de disques (Disk-Manager en anglais)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Pour installer Disk-Manager, télécharger le dernier fichier disk-manager_..._all.deb sur <text:a xlink:type="simple" xlink:href="https://launchpad.net/disk-manager/+download" text:style-name="Internet_20_link" text:visited-style-name="Visited_20_Internet_20_Link">https://launchpad.net/disk-manager/+download</text:a>. Un double-clic sur le fichier pour l’installer.</text:p>
      <text:p text:style-name="Text_20_body">Pour le lancer, un clic sur le Dash, taper les premières lettres de disk-manager -&gt; cliquer sur l’icône qui apparaît.</text:p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ext:p text:style-name="Text_20_body">Après installation, le “Gestionnaire de disques” est accessible par le raccourci Système → Administration → Gestionnaire de disques. Avec Unity, Disk-Manager est disponible sous le nom de “Gestionnaire de disques”, dans le sous-menu système.
<draw:frame draw:style-name="mediacenter" draw:name="0" text:anchor-type="paragraph" draw:z-index="0" svg:width="15.875cm" svg:height="10.847916666667cm"><draw:image xlink:href="Pictures/d8365f105ede19e3a7d4e89c9e171bb8.png" xlink:type="simple" xlink:show="embed" xlink:actuate="onLoad"/></draw:frame></text:p>
      <text:h text:style-name="Heading_20_3" text:outline-level="3"><text:bookmark-start text:name="__RefHeading___monter_une_partition_automatiquement_au_demarrage_4"/><text:bookmark-start text:name="monter_une_partition_automatiquement_au_demarrage"/>Monter une partition automatiquement au démarrage<text:bookmark-end text:name="__RefHeading___monter_une_partition_automatiquement_au_demarrage_4"/><text:bookmark-end text:name="monter_une_partition_automatiquement_au_demarrage"/></text:h>
      <text:p text:style-name="Text_20_body">Sélectionner la partition désirée, et cocher la case “activer”.</text:p>
      <text:h text:style-name="Heading_20_3" text:outline-level="3"><text:bookmark-start text:name="__RefHeading___modifier_les_options_de_montage_d_une_partition_5"/><text:bookmark-start text:name="modifier_les_options_de_montage_d_une_partition"/>Modifier les options de montage d'une partition<text:bookmark-end text:name="__RefHeading___modifier_les_options_de_montage_d_une_partition_5"/><text:bookmark-end text:name="modifier_les_options_de_montage_d_une_partition"/></text:h>
      <text:p text:style-name="Text_20_body">Sélectionner la partition désirée, et cliquer sur le bouton “Modifier”.<draw:frame draw:style-name="mediacenter" draw:name="1" text:anchor-type="paragraph" draw:z-index="1" svg:width="15.875cm" svg:height="11.271923620934cm"><draw:image xlink:href="Pictures/65dd980514df09c0870e05f72bdba21e.png" xlink:type="simple" xlink:show="embed" xlink:actuate="onLoad"/></draw:frame></text:p>
      <text:h text:style-name="Heading_20_3" text:outline-level="3"><text:bookmark-start text:name="__RefHeading___options_recommandees_de_montage_ntfs_6"/><text:bookmark-start text:name="options_recommandees_de_montage_ntfs"/>Options recommandées de montage NTFS<text:bookmark-end text:name="__RefHeading___options_recommandees_de_montage_ntfs_6"/><text:bookmark-end text:name="options_recommandees_de_montage_ntfs"/></text:h>
      <text:p text:style-name="Text_20_body">Pour les partitions NTFS, il est recommandé d'utiliser les options de montage suivantes :</text:p>
      <text:p text:style-name="Text_20_body">avec ntfs-3g</text:p>
      <text:p text:style-name="Preformatted_20_Text">defaults,nls=utf8,umask=000,uid=1000,windows_nam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22::36:02</meta:creation-date>
    <dc:creator>Generated</dc:creator>
    <dc:date>2026-08-28T22::36:02</dc:date>
    <dc:language>en-US</dc:language>
    <meta:editing-cycles>1</meta:editing-cycles>
    <meta:editing-duration>PT0S</meta:editing-duration>
    <dc:title>tutoriel:os:ubuntu:acces_ntfs:start</dc:title>
  </office:meta>
</office:document-meta>
</file>