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c50589233838e5d8c2be163383b419.png"/>
  <manifest:file-entry manifest:media-type="image/png" manifest:full-path="Pictures/b4512b85ff71930eb4f817a7d1b828c0.png"/>
  <manifest:file-entry manifest:media-type="image/png" manifest:full-path="Pictures/04d259eef2970bf2c76fdc13ab9f33f6.png"/>
  <manifest:file-entry manifest:media-type="image/png" manifest:full-path="Pictures/e3497a6f22ed27976d4ccea5396027a8.png"/>
  <manifest:file-entry manifest:media-type="image/png" manifest:full-path="Pictures/a59c7f7330a79ebed21f5f2ffbc9cabc.png"/>
  <manifest:file-entry manifest:media-type="image/png" manifest:full-path="Pictures/0eec6967646148e7c88532625114984a.png"/>
  <manifest:file-entry manifest:media-type="image/png" manifest:full-path="Pictures/6867484ecb7f7cc172720aa73c9ca3e3.png"/>
  <manifest:file-entry manifest:media-type="image/png" manifest:full-path="Pictures/a16092934710df9277556797e394fc67.png"/>
  <manifest:file-entry manifest:media-type="image/png" manifest:full-path="Pictures/6bd38c68b1cea5d98636a9a9530a1bf2.png"/>
  <manifest:file-entry manifest:media-type="image/png" manifest:full-path="Pictures/5c77fa42b9908d7ca0dd237cc785b90a.png"/>
  <manifest:file-entry manifest:media-type="image/png" manifest:full-path="Pictures/2f50cea99187aa8d5cbeaeef867dfa90.png"/>
  <manifest:file-entry manifest:media-type="image/png" manifest:full-path="Pictures/d81a6dbc0495e162d2308af72b58e641.png"/>
  <manifest:file-entry manifest:media-type="image/png" manifest:full-path="Pictures/0d3a71069da7156168a61ffe0c82e269.png"/>
  <manifest:file-entry manifest:media-type="image/png" manifest:full-path="Pictures/244656aed47c9a0b69530893809c507c.png"/>
  <manifest:file-entry manifest:media-type="image/png" manifest:full-path="Pictures/c9533fadd9b1caf55431e8e069c3fdd8.png"/>
  <manifest:file-entry manifest:media-type="image/png" manifest:full-path="Pictures/549c2dad3316bab05b6bec719106586e.png"/>
  <manifest:file-entry manifest:media-type="image/png" manifest:full-path="Pictures/11695881b03bf06d8dcae90e61b72ca5.png"/>
  <manifest:file-entry manifest:media-type="image/png" manifest:full-path="Pictures/f9d0631596a6880bfc99887b7966fe28.png"/>
  <manifest:file-entry manifest:media-type="image/png" manifest:full-path="Pictures/abc690d465ecf35df4b7d41cbb211853.png"/>
  <manifest:file-entry manifest:media-type="image/png" manifest:full-path="Pictures/b334e09b94aa839060f9dfe74330fa99.png"/>
  <manifest:file-entry manifest:media-type="image/png" manifest:full-path="Pictures/2972e44c30eb03c62268c44ae6087a70.png"/>
  <manifest:file-entry manifest:media-type="image/png" manifest:full-path="Pictures/da6f4ac32b24a378981873d7ad0a1a7b.png"/>
  <manifest:file-entry manifest:media-type="image/png" manifest:full-path="Pictures/dcc474e42057311a3542680d17a12e9c.png"/>
  <manifest:file-entry manifest:media-type="image/png" manifest:full-path="Pictures/4a622340495aaab3fd270bce7aa942e0.png"/>
  <manifest:file-entry manifest:media-type="image/png" manifest:full-path="Pictures/1c88ff5eff9ffeba1052d56939b95933.png"/>
  <manifest:file-entry manifest:media-type="image/png" manifest:full-path="Pictures/fbf1a52cc8bd15c386e5b36ed50aa2b1.png"/>
  <manifest:file-entry manifest:media-type="image/png" manifest:full-path="Pictures/fdb1f9d5d4e368fd4b61be7e78771658.png"/>
  <manifest:file-entry manifest:media-type="image/png" manifest:full-path="Pictures/a9c69ed814e6831bee4fe08d63af3418.png"/>
  <manifest:file-entry manifest:media-type="image/png" manifest:full-path="Pictures/bae7fd476b12bf116d815b38c4946e63.png"/>
  <manifest:file-entry manifest:media-type="image/png" manifest:full-path="Pictures/22403b71a18200f515c9497bac314862.png"/>
  <manifest:file-entry manifest:media-type="image/png" manifest:full-path="Pictures/7747cdf4bfed57cf9a465372006b3935.png"/>
  <manifest:file-entry manifest:media-type="image/png" manifest:full-path="Pictures/ce85dfdb52220d524e0153748ecf8f68.png"/>
  <manifest:file-entry manifest:media-type="image/png" manifest:full-path="Pictures/f999842ceefc9686b346ac05b3a6b6d6.png"/>
  <manifest:file-entry manifest:media-type="image/png" manifest:full-path="Pictures/384a76bae83bdf5e76f4b0b3f22d55a0.png"/>
  <manifest:file-entry manifest:media-type="image/png" manifest:full-path="Pictures/b14090e6023006adf6556ee7e2102084.png"/>
  <manifest:file-entry manifest:media-type="image/png" manifest:full-path="Pictures/65e9a25330b95c0896905762e654c56b.png"/>
  <manifest:file-entry manifest:media-type="image/png" manifest:full-path="Pictures/1300c708190a6787e337bd2aa62aa009.png"/>
  <manifest:file-entry manifest:media-type="image/png" manifest:full-path="Pictures/6533ae3723aea74da1f33cc81ffcb3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graphisme:gimp:pelemele:start"/><text:bookmark-start text:name="__RefHeading___gimpcomment_realiser_un_pele-mele_de_photographies_1"/><text:bookmark-start text:name="gimpcomment_realiser_un_pele-mele_de_photographies"/>GIMP : Comment réaliser un pêle-mêle de photographies<text:bookmark-end text:name="__RefHeading___gimpcomment_realiser_un_pele-mele_de_photographies_1"/><text:bookmark-end text:name="gimpcomment_realiser_un_pele-mele_de_photographies"/></text:h>
      <text:p text:style-name="Text_20_body">Un pêle mêle photos est un patchwork de photographies éventuellement séparées d'une petite bande blanche :<draw:frame draw:style-name="mediacenter" draw:name="0" text:anchor-type="paragraph" draw:z-index="0" svg:width="10.583333333333cm" svg:height="7.510166093929cm"><draw:image xlink:href="Pictures/2cc50589233838e5d8c2be163383b419.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ensemble de photographies (ici, 6).</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Ouvrez GIMP</text:span>.<text:span text:style-name="Strong_20_Emphasis">choisissez le format de votre pêle-mêle</text:span> :Ouvrez le menu <text:span text:style-name="Strong_20_Emphasis">Fichier -&gt; Nouvelle image...</text:span><text:span text:style-name="Strong_20_Emphasis">modèle</text:span> - ici, <text:span text:style-name="Strong_20_Emphasis">A4 (300 ppi)</text:span><text:span text:style-name="Strong_20_Emphasis">format paysage</text:span> pour pouvoir l'imprimer correctement sans perte de qualité<text:span text:style-name="Strong_20_Emphasis">Cliquez sur <text:span text:style-name="Plugin_Keyboard___keyboard">Valider</text:span></text:span> :<draw:frame draw:style-name="mediacenter" draw:name="1" text:anchor-type="paragraph" draw:z-index="1" svg:width="10.583333333333cm" svg:height="8.0472350230415cm"><draw:image xlink:href="Pictures/b4512b85ff71930eb4f817a7d1b828c0.png" xlink:type="simple" xlink:show="embed" xlink:actuate="onLoad"/></draw:frame><text:span text:style-name="Strong_20_Emphasis">Sélectionnez les images</text:span> pour le pêle-mêle (six dans notre exemple) :Ouvrez le menu <text:span text:style-name="Strong_20_Emphasis">Fichier -&gt; Ouvrir en tant que calques...</text:span>en gardant la touche <text:span text:style-name="Plugin_Keyboard___keyboard">Ctrl</text:span> appuyée, cliquez sur toutes les images voulues puis relâchez <text:span text:style-name="Plugin_Keyboard___keyboard">Ctrl</text:span>Cliquez sur <text:span text:style-name="Plugin_Keyboard___keyboard">Ouvrir</text:span><draw:frame draw:style-name="mediacenter" draw:name="2" text:anchor-type="paragraph" draw:z-index="2" svg:width="10.583333333333cm" svg:height="7.1314845474614cm"><draw:image xlink:href="Pictures/04d259eef2970bf2c76fdc13ab9f33f6.png" xlink:type="simple" xlink:show="embed" xlink:actuate="onLoad"/></draw:frame>GIMP ouvre chaque image dans un calque :<draw:frame draw:style-name="mediacenter" draw:name="3" text:anchor-type="paragraph" draw:z-index="3" svg:width="10.583333333333cm" svg:height="5.953125cm"><draw:image xlink:href="Pictures/e3497a6f22ed27976d4ccea5396027a8.png" xlink:type="simple" xlink:show="embed" xlink:actuate="onLoad"/></draw:frame><text:span text:style-name="Strong_20_Emphasis">Redimensionnez les images pour pouvoir les assembler dans le pêle-mêle</text:span> :Dans la fenêtre calque, désactivez l'oeil pour toutes les photos sauf la dernière pour ne voir que la dernière image :<draw:frame draw:style-name="mediacenter" draw:name="4" text:anchor-type="paragraph" draw:z-index="4" svg:width="10.583333333333cm" svg:height="5.953125cm"><draw:image xlink:href="Pictures/a59c7f7330a79ebed21f5f2ffbc9cabc.png" xlink:type="simple" xlink:show="embed" xlink:actuate="onLoad"/></draw:frame>Vu le format des images et vu le format de notre pêle-mêle, je vais diminuer le zoom et me mettre à 12.5% :<draw:frame draw:style-name="mediacenter" draw:name="5" text:anchor-type="paragraph" draw:z-index="5" svg:width="10.583333333333cm" svg:height="4.9916237113402cm"><draw:image xlink:href="Pictures/0eec6967646148e7c88532625114984a.png" xlink:type="simple" xlink:show="embed" xlink:actuate="onLoad"/></draw:frame>Comme je suis sur le calque de cette image, j'en vois la délimitation même si l'image est en dehors du format du pêle-mêle :<draw:frame draw:style-name="mediacenter" draw:name="6" text:anchor-type="paragraph" draw:z-index="6" svg:width="10.583333333333cm" svg:height="7.2826657129232cm"><draw:image xlink:href="Pictures/6867484ecb7f7cc172720aa73c9ca3e3.png" xlink:type="simple" xlink:show="embed" xlink:actuate="onLoad"/></draw:frame>Pour redimensionner cette image, cliquez sur l'outil de mise à l'échelle :<draw:frame draw:style-name="mediacenter" draw:name="7" text:anchor-type="paragraph" draw:z-index="7" svg:width="10.583333333333cm" svg:height="3.5439602446483cm"><draw:image xlink:href="Pictures/a16092934710df9277556797e394fc67.png" xlink:type="simple" xlink:show="embed" xlink:actuate="onLoad"/></draw:frame>Un clic sur l'image ouvre une fenêtre <text:span text:style-name="Strong_20_Emphasis">mise à l'échelle</text:span> :<draw:frame draw:style-name="mediacenter" draw:name="8" text:anchor-type="paragraph" draw:z-index="8" svg:width="10.583333333333cm" svg:height="6.948370761779cm"><draw:image xlink:href="Pictures/6bd38c68b1cea5d98636a9a9530a1bf2.png" xlink:type="simple" xlink:show="embed" xlink:actuate="onLoad"/></draw:frame>Cliquez sur la petite chaîne à côté des dimensions pour verrouiller le rapport hauteur/largeur et permettre à GIMP de conserver le ratio hauteur largeurGlissez la première poignée pour diminuer l'échelleCliquez-déplacez le centre de l'image pour la déplaceret cliquez sur <text:span text:style-name="Plugin_Keyboard___keyboard">Échelle</text:span><draw:frame draw:style-name="mediacenter" draw:name="9" text:anchor-type="paragraph" draw:z-index="9" svg:width="10.583333333333cm" svg:height="7.5478036175711cm"><draw:image xlink:href="Pictures/5c77fa42b9908d7ca0dd237cc785b90a.png" xlink:type="simple" xlink:show="embed" xlink:actuate="onLoad"/></draw:frame>Pour déplacer l'image, cliquez sur l'outil de déplacement  en déplacez l'image :<draw:frame draw:style-name="mediacenter" draw:name="10" text:anchor-type="paragraph" draw:z-index="10" svg:width="10.583333333333cm" svg:height="7.1019736842105cm"><draw:image xlink:href="Pictures/2f50cea99187aa8d5cbeaeef867dfa90.png" xlink:type="simple" xlink:show="embed" xlink:actuate="onLoad"/></draw:frame>Recommencez pour chaque image :Faites réapparaître l'image précédente (avec l'oeil). Ça cache l'image en-dessousSélectionnez le calque,ce qui ramène à la situation précédente avec l'image beaucoup plus grande que mon pêle-mêle :<draw:frame draw:style-name="mediacenter" draw:name="11" text:anchor-type="paragraph" draw:z-index="11" svg:width="10.583333333333cm" svg:height="5.3580892608089cm"><draw:image xlink:href="Pictures/d81a6dbc0495e162d2308af72b58e641.png" xlink:type="simple" xlink:show="embed" xlink:actuate="onLoad"/></draw:frame>Utiliser une nouvelle fois l'outil de mise à l'échelle, redimensionnez l'image, déplacez-la :<draw:frame draw:style-name="mediacenter" draw:name="12" text:anchor-type="paragraph" draw:z-index="12" svg:width="10.583333333333cm" svg:height="6.7168888888889cm"><draw:image xlink:href="Pictures/0d3a71069da7156168a61ffe0c82e269.png" xlink:type="simple" xlink:show="embed" xlink:actuate="onLoad"/></draw:frame>Toutes les images sont redimensionnées, mais le pêle-mêle ne ressemble à rien du tout, les images chevauchent, on voit la moitié des images, etc. :<draw:frame draw:style-name="mediacenter" draw:name="13" text:anchor-type="paragraph" draw:z-index="13" svg:width="10.583333333333cm" svg:height="8.0758974358974cm"><draw:image xlink:href="Pictures/244656aed47c9a0b69530893809c507c.png" xlink:type="simple" xlink:show="embed" xlink:actuate="onLoad"/></draw:frame>On va retravailler petit à petit l'ensemble des images leur disposition et leur leur grandeurje reviens sur mon éléphant<draw:frame draw:style-name="mediacenter" draw:name="14" text:anchor-type="paragraph" draw:z-index="14" svg:width="10.583333333333cm" svg:height="5.953125cm"><draw:image xlink:href="Pictures/c9533fadd9b1caf55431e8e069c3fdd8.png" xlink:type="simple" xlink:show="embed" xlink:actuate="onLoad"/></draw:frame>Avec l'outil de déplacement, je vais le placer mon éléphant un petit peu plus sur la droite<draw:frame draw:style-name="mediacenter" draw:name="15" text:anchor-type="paragraph" draw:z-index="15" svg:width="10.583333333333cm" svg:height="7.3141361256545cm"><draw:image xlink:href="Pictures/549c2dad3316bab05b6bec719106586e.png" xlink:type="simple" xlink:show="embed" xlink:actuate="onLoad"/></draw:frame>puis je vais sur l'image des immeubles que je vais remonter légèrement en essayant quand même de conserver le nuage :<draw:frame draw:style-name="mediacenter" draw:name="16" text:anchor-type="paragraph" draw:z-index="16" svg:width="10.583333333333cm" svg:height="5.2606486908949cm"><draw:image xlink:href="Pictures/11695881b03bf06d8dcae90e61b72ca5.png" xlink:type="simple" xlink:show="embed" xlink:actuate="onLoad"/></draw:frame>je vois que ça dépasse un petit peu donc là je n'hésite pas je suis sur le bon calque, je reviens sur l'outil de mise à l'échelle, je clique dans mon image, je redimensionne et je fais <text:span text:style-name="Plugin_Keyboard___keyboard">Échelle</text:span><draw:frame draw:style-name="mediacenter" draw:name="17" text:anchor-type="paragraph" draw:z-index="17" svg:width="10.583333333333cm" svg:height="4.3982683982684cm"><draw:image xlink:href="Pictures/f9d0631596a6880bfc99887b7966fe28.png" xlink:type="simple" xlink:show="embed" xlink:actuate="onLoad"/></draw:frame>j'ai ma vache qui recouvre cette image là et ce n'est pas trop ce que je veux. je vais essayer de déplacer dans un premier temps mon image d'immeuble pour laisser un petit peu plus de place à la vache et mon calque vaches qui est au dessus en fait de mes immeubles. Dans la liste des calques, je vais placer mon image de vache sous le calque des immeubles (en-dessous dans la liste) pour la faire passer derrière cette première image :<draw:frame draw:style-name="mediacenter" draw:name="18" text:anchor-type="paragraph" draw:z-index="18" svg:width="10.583333333333cm" svg:height="5.1918238993711cm"><draw:image xlink:href="Pictures/abc690d465ecf35df4b7d41cbb211853.png" xlink:type="simple" xlink:show="embed" xlink:actuate="onLoad"/></draw:frame>mon paon est bien au dessus de l'ensemble des autres images, ce n'est pas ce que je veux, je veux conserver uniquement uniquement le centre de l'image je vais sur le calque de mon image de paon et je vais la placer au dessus des autres calques (en premier). comme ça je vois bien ce qui se passe :<draw:frame draw:style-name="mediacenter" draw:name="19" text:anchor-type="paragraph" draw:z-index="19" svg:width="10.583333333333cm" svg:height="5.3353994490358cm"><draw:image xlink:href="Pictures/b334e09b94aa839060f9dfe74330fa99.png" xlink:type="simple" xlink:show="embed" xlink:actuate="onLoad"/></draw:frame>mais j'ai toujours ce problème où il recouvre les autres images donc là pas de panique en fait ce qui moi qui m'intéresse c'est le centre de l'image.Donc on va faire une opération un peu particulière :je fais un clic droit sur le calque de l'image du paon et je lui ajoute un masque de calque<draw:frame draw:style-name="mediacenter" draw:name="20" text:anchor-type="paragraph" draw:z-index="20" svg:width="10.583333333333cm" svg:height="5.3413536776213cm"><draw:image xlink:href="Pictures/2972e44c30eb03c62268c44ae6087a70.png" xlink:type="simple" xlink:show="embed" xlink:actuate="onLoad"/></draw:frame> que je laisse en blanc<draw:frame draw:style-name="mediacenter" draw:name="21" text:anchor-type="paragraph" draw:z-index="21" svg:width="10.583333333333cm" svg:height="10.270385304659cm"><draw:image xlink:href="Pictures/da6f4ac32b24a378981873d7ad0a1a7b.png" xlink:type="simple" xlink:show="embed" xlink:actuate="onLoad"/></draw:frame>je vous rappelle comment fonctionnent les masques : tout ce qui est en noir laisse passer ce qui est en dessous tout ce qui est en blanc bloque ce qu'il y a en dessouson va rajouter sur le masque de calque une bande en noir à droite et de l'autre côté. ça a l'avantage de ne pas détruire l'image si on enlève le masque de calque, on va retrouver l'ensemble de notre de notre image.un clic sur le masque dans la liste de calquesun clic sur l'outil de sélection rectangulairetracer à droite un rectangle plus large que notre image<draw:frame draw:style-name="mediacenter" draw:name="22" text:anchor-type="paragraph" draw:z-index="22" svg:width="10.583333333333cm" svg:height="4.0597005208333cm"><draw:image xlink:href="Pictures/dcc474e42057311a3542680d17a12e9c.png" xlink:type="simple" xlink:show="embed" xlink:actuate="onLoad"/></draw:frame>un clic sur l'outil de remplissage (pot de peinture)mettre la couleur noire au premier plancliquez dans notre sélection. ça fait disparaître une partie de l'image elle n'est pas détruite elle est juste cachée<draw:frame draw:style-name="mediacenter" draw:name="23" text:anchor-type="paragraph" draw:z-index="23" svg:width="10.583333333333cm" svg:height="3.6977911646586cm"><draw:image xlink:href="Pictures/4a622340495aaab3fd270bce7aa942e0.png" xlink:type="simple" xlink:show="embed" xlink:actuate="onLoad"/></draw:frame>recommencez la même opération de l'autre côté :retournez dans ma sélectionsélectionnez une partie de l'imageun clic sur le pot de peinture avec la couleur noire au premier plancliquez dans la sélection, ça va avoir exactement le même effet qu'à droite<draw:frame draw:style-name="mediacenter" draw:name="24" text:anchor-type="paragraph" draw:z-index="24" svg:width="10.583333333333cm" svg:height="7.7184182590234cm"><draw:image xlink:href="Pictures/1c88ff5eff9ffeba1052d56939b95933.png" xlink:type="simple" xlink:show="embed" xlink:actuate="onLoad"/></draw:frame>le pêle-mêle est en train de prendre forme. ici j'estime que mon paon est un peu trop haut, on va laisser un peu respirer la vache, donc on va le descendre :donc je je vais dans mon outil de déplacement et je descends<draw:frame draw:style-name="mediacenter" draw:name="25" text:anchor-type="paragraph" draw:z-index="25" svg:width="10.583333333333cm" svg:height="8.1023738872404cm"><draw:image xlink:href="Pictures/fbf1a52cc8bd15c386e5b36ed50aa2b1.png" xlink:type="simple" xlink:show="embed" xlink:actuate="onLoad"/></draw:frame>là on n'est pas mal et on a ajusté l'ensemble de nos imageson peut peut-être remonter un petit peu l'image du tracteur donc on va sélectionner le calque où se trouve le tracteur ici et on va légèrement le remonter<draw:frame draw:style-name="mediacenter" draw:name="26" text:anchor-type="paragraph" draw:z-index="26" svg:width="10.583333333333cm" svg:height="7.3925373134328cm"><draw:image xlink:href="Pictures/fdb1f9d5d4e368fd4b61be7e78771658.png" xlink:type="simple" xlink:show="embed" xlink:actuate="onLoad"/></draw:frame>comme vous pouvez le voir on n'a pas l'ensemble de l'image parce que le calque de mon tracteur est en dessous du calque de mon image de vignesj'ai la possibilité soit je remonte également l'image de ma vigne pour aérer un peu mon tracteur, soit je passe le calque de l'image de mon tracteur au dessus du calque de la vigne et c'est mon calque de tracteur qui est au premier plan par rapport à ma vigne<draw:frame draw:style-name="mediacenter" draw:name="27" text:anchor-type="paragraph" draw:z-index="27" svg:width="10.583333333333cm" svg:height="5.0785385500575cm"><draw:image xlink:href="Pictures/a9c69ed814e6831bee4fe08d63af3418.png" xlink:type="simple" xlink:show="embed" xlink:actuate="onLoad"/></draw:frame>j'ai disposé à peu près l'ensemble de mes images, zoomez un petit peu à 25 %<draw:frame draw:style-name="mediacenter" draw:name="28" text:anchor-type="paragraph" draw:z-index="28" svg:width="10.583333333333cm" svg:height="9.2482479194043cm"><draw:image xlink:href="Pictures/bae7fd476b12bf116d815b38c4946e63.png" xlink:type="simple" xlink:show="embed" xlink:actuate="onLoad"/></draw:frame>pour avoir une zone de travail plus confortable<draw:frame draw:style-name="mediacenter" draw:name="29" text:anchor-type="paragraph" draw:z-index="29" svg:width="10.583333333333cm" svg:height="6.9834050950843cm"><draw:image xlink:href="Pictures/22403b71a18200f515c9497bac314862.png" xlink:type="simple" xlink:show="embed" xlink:actuate="onLoad"/></draw:frame>je vais fusionner l'ensemble des calques pour n'avoir qu'une seule image :je vais dans images et je fais fusionner les calques visibles<draw:frame draw:style-name="mediacenter" draw:name="30" text:anchor-type="paragraph" draw:z-index="30" svg:width="10.583333333333cm" svg:height="10.854069767442cm"><draw:image xlink:href="Pictures/7747cdf4bfed57cf9a465372006b3935.png" xlink:type="simple" xlink:show="embed" xlink:actuate="onLoad"/></draw:frame>je ne bouge pas les options (étendu autant que nécessaire) je fais <text:span text:style-name="Plugin_Keyboard___keyboard">Fusion</text:span> :<draw:frame draw:style-name="mediacenter" draw:name="31" text:anchor-type="paragraph" draw:z-index="31" svg:width="10.583333333333cm" svg:height="10.583333333333cm"><draw:image xlink:href="Pictures/ce85dfdb52220d524e0153748ecf8f68.png" xlink:type="simple" xlink:show="embed" xlink:actuate="onLoad"/></draw:frame>et nous n'avons plus qu'une seule image :<draw:frame draw:style-name="mediacenter" draw:name="32" text:anchor-type="paragraph" draw:z-index="32" svg:width="10.583333333333cm" svg:height="6.1296095444685cm"><draw:image xlink:href="Pictures/f999842ceefc9686b346ac05b3a6b6d6.png" xlink:type="simple" xlink:show="embed" xlink:actuate="onLoad"/></draw:frame>on va tracer des lignes blanches pour séparer l'ensemble des photographies  et on va maintenant tracer un cadre blanc autour de l'ensemble de nos photographies :pour cela j'utilise l'outil pinceau :brosse dureté 100<draw:frame draw:style-name="mediacenter" draw:name="33" text:anchor-type="paragraph" draw:z-index="33" svg:width="10.583333333333cm" svg:height="26.277935606061cm"><draw:image xlink:href="Pictures/384a76bae83bdf5e76f4b0b3f22d55a0.png" xlink:type="simple" xlink:show="embed" xlink:actuate="onLoad"/></draw:frame>taille 40 (bon rapport entre la taille du pêle mêle et la taille de la ligne blanche que nous allons tracer)couleur de premier plan blanc utilisez les petites les petites flèches qui placent l'arrière prend au premier plan et le premier plan à l'arrière plan, mon pinceau va tracer du blanc :<draw:frame draw:style-name="mediacenter" draw:name="34" text:anchor-type="paragraph" draw:z-index="34" svg:width="10.583333333333cm" svg:height="23.71450617284cm"><draw:image xlink:href="Pictures/b14090e6023006adf6556ee7e2102084.png" xlink:type="simple" xlink:show="embed" xlink:actuate="onLoad"/></draw:frame>nous allons tracer des lignes blanches avec le pinceau :vous allez vous mettre en dehors de l'image, bien au niveau de l'intersection entre les deux images, vous cliquez une fois sans bouger votre souris et vous enfoncez les touche <text:span text:style-name="Plugin_Keyboard___keyboard">Ctrl</text:span>+<text:span text:style-name="Plugin_Keyboard___keyboard">S</text:span>ça trace une ligne bien droite si vous bougez votre souris :<draw:frame draw:style-name="mediacenter" draw:name="35" text:anchor-type="paragraph" draw:z-index="35" svg:width="10.583333333333cm" svg:height="19.93961352657cm"><draw:image xlink:href="Pictures/65e9a25330b95c0896905762e654c56b.png" xlink:type="simple" xlink:show="embed" xlink:actuate="onLoad"/></draw:frame>vous pouvez aussi faire des obliques bien droitesvous re-cliquez une fois, vous avez tracé une ligne toute blanche bien propre :<draw:frame draw:style-name="mediacenter" draw:name="36" text:anchor-type="paragraph" draw:z-index="36" svg:width="10.583333333333cm" svg:height="7.352329262777cm"><draw:image xlink:href="Pictures/1300c708190a6787e337bd2aa62aa009.png" xlink:type="simple" xlink:show="embed" xlink:actuate="onLoad"/></draw:frame>on va faire ça pour l'ensemble des images donc je me remets ici à l'extérieur je clique une fois je fais majuscule contrôle je laisse appuyé majuscule contrôle jeu des plasmas souris jusqu'à l'intersection blanc ici et je clique et ainsi de suite pour l'ensemble des [Musique] voilà j'ai des limites et l'ensemble de mes images<draw:frame draw:style-name="mediacenter" draw:name="37" text:anchor-type="paragraph" draw:z-index="37" svg:width="10.583333333333cm" svg:height="7.3736338797814cm"><draw:image xlink:href="Pictures/6533ae3723aea74da1f33cc81ffcb308.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p text:style-name="Text_20_body">Voilà, j'ai un pêle-mêle qui qui n'est pas trop mal.</text:p>
      <text:p text:style-name="Text_20_body">À partir de là, vous pouvez l'imprimer sur votre imprimante ou l'envoyer sur un site d'impression pour faire un poster, un tapis de souris etc </text:p>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oT3k3uITSQ0" text:style-name="Internet_20_link" text:visited-style-name="Visited_20_Internet_20_Link">https://www.youtube.com/watch?v=oT3k3uITSQ0</text:a></text:p>
      <text:p text:style-name="Horizontal_20_Line"/>
      <text:p text:style-name="Text_20_body"><text:span text:style-name="Emphasis">Basé sur &lt;&lt; <text:a xlink:type="simple" xlink:href="https://www.youtube.com/watch?v=oT3k3uITSQ0" text:style-name="Internet_20_link" text:visited-style-name="Visited_20_Internet_20_Link">GIMP Tutoriel Comment réaliser un pêle-mêle de photographies ?</text:a> &gt;&gt; par youtub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8::59:42</meta:creation-date>
    <dc:creator>Generated</dc:creator>
    <dc:date>2026-08-31T08::59:42</dc:date>
    <dc:language>en-US</dc:language>
    <meta:editing-cycles>1</meta:editing-cycles>
    <meta:editing-duration>PT0S</meta:editing-duration>
    <dc:title>tutoriel:multimedia:graphisme:gimp:pelemele:start</dc:title>
  </office:meta>
</office:document-meta>
</file>