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f5da8636bc4b435e61fe73ccc2910fa.png"/>
  <manifest:file-entry manifest:media-type="image/png" manifest:full-path="Pictures/1a5adf975e7145d73d66056b5fe157e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linux:dossier:deplacer:start"/><text:bookmark-start text:name="__RefHeading___deplacer_ses_dossiers_personnels_sous_linux_1"/><text:bookmark-start text:name="deplacer_ses_dossiers_personnels_sous_linux"/>Déplacer ses dossiers personnels sous Linux<text:bookmark-end text:name="__RefHeading___deplacer_ses_dossiers_personnels_sous_linux_1"/><text:bookmark-end text:name="deplacer_ses_dossiers_personnels_sous_linux"/></text:h>
      <text:p text:style-name="Text_20_body">Les dossiers personnels sous Linux sont les répertoires Documents, Images, Musiques, Vidéos,… créés automatiquement à la racine de votre dossier utilisateur.<draw:frame draw:style-name="mediacenter" draw:name="0" text:anchor-type="paragraph" draw:z-index="0" svg:width="15.875cm" svg:height="10.884522767075cm"><draw:image xlink:href="Pictures/8f5da8636bc4b435e61fe73ccc2910fa.png" xlink:type="simple" xlink:show="embed" xlink:actuate="onLoad"/></draw:frame></text:p>
      <text:p text:style-name="Text_20_body">Leur utilisation est recommandée car :</text:p>
      <text:p text:style-name="Text_20_body">ils sont intégrés dans le système avec des raccourcis déjà présent vers ces derniers.les logiciels les utilisent par défautil permettent de classer facilement vos documents.Mais leur emplacement d’origine peut présenter des désavantages comme en cas de partage avec des dossiers windows.</text:p>
      <text:p text:style-name="Text_20_body">Il est possible de les déplacer « proprement » en gardant leurs propriété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creer_les_nouveaux_dossiers_personnels_sous_linux_3"/><text:bookmark-start text:name="premiere_etapecreer_les_nouveaux_dossiers_personnels_sous_linux"/>Première étape : Créer les nouveaux dossiers personnels sous Linux<text:bookmark-end text:name="__RefHeading___premiere_etapecreer_les_nouveaux_dossiers_personnels_sous_linux_3"/><text:bookmark-end text:name="premiere_etapecreer_les_nouveaux_dossiers_personnels_sous_linux"/></text:h>
      <text:p text:style-name="Text_20_body">S’ils n’existent pas, commencez par les créer à leur nouvel emplacement.</text:p>
      <text:p text:style-name="Text_20_body">Pour cela, il y a plusieurs manières de faire.</text:p>
      <text:h text:style-name="Heading_20_3" text:outline-level="3"><text:bookmark-start text:name="__RefHeading___sur_une_nouvelle_installation_4"/><text:bookmark-start text:name="sur_une_nouvelle_installation"/>Sur une nouvelle installation<text:bookmark-end text:name="__RefHeading___sur_une_nouvelle_installation_4"/><text:bookmark-end text:name="sur_une_nouvelle_installation"/></text:h>
      <text:p text:style-name="Text_20_body">En ligne de commande, entrez la commande :</text:p>
      <text:p text:style-name="Command Line Interface"><text:span text:style-name="PluginODTAutoStyle_span_1">$ </text:span><text:span text:style-name="PluginODTAutoStyle_span_2">cd nouvel_emplacement_dossiers_perso &amp;&amp; mkdir Documents Images Modèles Musique Téléchargements Vidéos</text:span></text:p>
      <text:h text:style-name="Heading_20_3" text:outline-level="3"><text:bookmark-start text:name="__RefHeading___sur_un_systeme_avec_deja_des_fichiers_presents_dans_les_dossiers_personnels_de_home_5"/><text:bookmark-start text:name="sur_un_systeme_avec_deja_des_fichiers_presents_dans_les_dossiers_personnels_de_home"/>Sur un système avec déjà des fichiers présents dans les dossiers personnels de home<text:bookmark-end text:name="__RefHeading___sur_un_systeme_avec_deja_des_fichiers_presents_dans_les_dossiers_personnels_de_home_5"/><text:bookmark-end text:name="sur_un_systeme_avec_deja_des_fichiers_presents_dans_les_dossiers_personnels_de_home"/></text:h>
      <text:p text:style-name="Text_20_body">Si les dossiers personnels du home contiennent déjà des documents, une alternative est de les copier ou les déplacer vers leur nouvel emplacement.</text:p>
      <text:p text:style-name="Text_20_body">Par exemple, pour le dossier <text:span text:style-name="Strong_20_Emphasis">~/Documents/</text:span> :</text:p>
      <text:p text:style-name="Text_20_body"><text:span text:style-name="Strong_20_Emphasis">Copie vers un nouvel emplacement</text:span> :par l’interface graphiqueou en ligne de commande :</text:p>
      <text:p text:style-name="Command Line Interface"><text:span text:style-name="PluginODTAutoStyle_span_3">$ </text:span><text:span text:style-name="PluginODTAutoStyle_span_4">cp -ir ~/Documents/ nouvel_emplacement_dossier_perso/</text:span></text:p>
      <text:p text:style-name="Text_20_body"><text:span text:style-name="Strong_20_Emphasis">Déplacement vers un nouvel emplacement</text:span> :par l’interface graphiqueou en ligne de commande :</text:p>
      <text:p text:style-name="Command Line Interface"><text:span text:style-name="PluginODTAutoStyle_span_5">$ </text:span><text:span text:style-name="PluginODTAutoStyle_span_6">mv ~/Documents/* nouvel_emplacement_dossier_perso/Documents/</text:span></text:p>
      <text:h text:style-name="Heading_20_2" text:outline-level="2"><text:bookmark-start text:name="__RefHeading___autres_etapesutiliser_des_liens_symboliques_6"/><text:bookmark-start text:name="autres_etapesutiliser_des_liens_symboliques"/>Autres étapes : Utiliser des liens symboliques<text:bookmark-end text:name="__RefHeading___autres_etapesutiliser_des_liens_symboliques_6"/><text:bookmark-end text:name="autres_etapesutiliser_des_liens_symboliques"/></text:h>
      <text:p text:style-name="Text_20_body">Nous allons remplacer les dossiers personnels présents dans le répertoire home par des liens symboliques pointant vers les nouveaux emplacements. Ainsi pour votre système, les dossiers personnels seront toujours accessibles avec leur chemin original depuis le dossier home même si en réalité ils sont situés ailleurs.</text:p>
      <text:p text:style-name="Text_20_body"><draw:frame draw:style-name="mediacenter" draw:name="1" text:anchor-type="paragraph" draw:z-index="1" svg:width="15.875cm" svg:height="10.884522767075cm"><draw:image xlink:href="Pictures/1a5adf975e7145d73d66056b5fe157e5.png" xlink:type="simple" xlink:show="embed" xlink:actuate="onLoad"/></draw:frame></text:p>
      <text:p text:style-name="Text_20_body"><draw:frame draw:style-name="PluginODTAutoStyle_Frame_7_text_frame" draw:name="Frame1" text:anchor-type="paragraph" svg:width="289.134pt" draw:z-index="0" svg:min-height="1cm"><draw:text-box><table:table table:style-name="PluginODTAutoStyle_Table_8"><table:table-column table:style-name="odt_auto_style_table_column_1_1"/><table:table-row><table:table-cell office:value-type="string" table:style-name="PluginODTAutoStyle_TableCell_9"><text:p text:style-name="PluginODTAutoStyle_Paragraph_10">Pas de retour en arrière possible, donc vérifier bien avant de supprimer le répertoire qu’il soit vide ou qu’il ne contienne rien d’essentiel.</text:p></table:table-cell></table:table-row></table:table></draw:text-box></draw:frame>Par exemple, pour le dossier <text:span text:style-name="Strong_20_Emphasis">~/Documents</text:span></text:p>
      <text:p text:style-name="Text_20_body">Supprimer le dossier personnel de votre dossier home :</text:p>
      <text:p text:style-name="Command Line Interface"><text:span text:style-name="PluginODTAutoStyle_span_11">$ </text:span><text:span text:style-name="PluginODTAutoStyle_span_12">rm -R ~/Documents</text:span></text:p>
      <text:p text:style-name="Text_20_body">Créer le lien symbolique qui remplacera le dossier :</text:p>
      <text:p text:style-name="Command Line Interface"><text:span text:style-name="PluginODTAutoStyle_span_13">$ </text:span><text:span text:style-name="PluginODTAutoStyle_span_14">ln -s nouvel_emplacement_dossier_perso/Documents/ ~/Documents</text:span></text:p>
      <text:p text:style-name="Text_20_body">Répétez l’opération pour tous les dossiers personnels à déplacer.</text:p>
      <text:h text:style-name="Heading_20_2" text:outline-level="2"><text:bookmark-start text:name="__RefHeading___conclusion_7"/><text:bookmark-start text:name="conclusion"/>Conclusion<text:bookmark-end text:name="__RefHeading___conclusion_7"/><text:bookmark-end text:name="conclusion"/></text:h>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s://www.numetopia.fr/deplacer-les-dossiers-personnels-sous-linux/" text:style-name="Internet_20_link" text:visited-style-name="Visited_20_Internet_20_Link">https://www.numetopia.fr/deplacer-les-dossiers-personnels-sous-linux/</text:a> &gt;&gt; par Le Tux Masqué.</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0T01::10:43</meta:creation-date>
    <dc:creator>Generated</dc:creator>
    <dc:date>2026-08-10T01::10:43</dc:date>
    <dc:language>en-US</dc:language>
    <meta:editing-cycles>1</meta:editing-cycles>
    <meta:editing-duration>PT0S</meta:editing-duration>
    <dc:title>tutoriel:linux:dossier:deplacer:start</dc:title>
  </office:meta>
</office:document-meta>
</file>