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feaeb608c49d7dad734e54724ef876.png"/>
  <manifest:file-entry manifest:media-type="image/png" manifest:full-path="Pictures/960cee656cad7d58f4978d5a61cb6646.png"/>
  <manifest:file-entry manifest:media-type="image/png" manifest:full-path="Pictures/97236e39da2f7508932baf93dc746e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uivi:start"/><text:bookmark-start text:name="__RefHeading___marquer_les_messages_pour_suivi_dans_thunderbird_1"/><text:bookmark-start text:name="marquer_les_messages_pour_suivi_dans_thunderbird"/>Marquer les messages pour suivi dans Thunderbird<text:bookmark-end text:name="__RefHeading___marquer_les_messages_pour_suivi_dans_thunderbird_1"/><text:bookmark-end text:name="marquer_les_messages_pour_suivi_dans_thunderbird"/></text:h>
      <text:p text:style-name="Text_20_body">La fonction de suivi de Thunderbird permet de marquer les messages par une étoile.</text:p>
      <text:p text:style-name="Text_20_body">Vous pourrez alors visualiser facilement les messages nécessitant une attention particulière ou une action.</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nfigurer Thunderbird pour l’utilisation du suivi :</text:p>
      <text:p text:style-name="Text_20_body"><text:span text:style-name="Strong_20_Emphasis">Affichez la colonne Suivi</text:span> dans la boîte de réception :Cliquez sur le <text:span text:style-name="Strong_20_Emphasis">bouton à l’extrémité droite</text:span> de l’en-tête de la liste des messages :<draw:frame draw:style-name="mediacenter" draw:name="0" text:anchor-type="paragraph" draw:z-index="0" svg:width="4.1275cm" style:rel-width="100%" svg:height="1.8785416666667cm" style:rel-height="scale"><draw:image xlink:href="Pictures/55feaeb608c49d7dad734e54724ef876.png" xlink:type="simple" xlink:show="embed" xlink:actuate="onLoad"/></draw:frame>Cochez l’option <text:span text:style-name="Strong_20_Emphasis">Suivi</text:span> :<draw:frame draw:style-name="mediacenter" draw:name="1" text:anchor-type="paragraph" draw:z-index="1" svg:width="6.7733333333333cm" style:rel-width="100%" svg:height="7.858125cm" style:rel-height="scale"><draw:image xlink:href="Pictures/960cee656cad7d58f4978d5a61cb6646.png" xlink:type="simple" xlink:show="embed" xlink:actuate="onLoad"/></draw:frame>Vous pouvez également afficher le <text:span text:style-name="Strong_20_Emphasis">bouton de marquage des messages</text:span> dans la barre d’outils de Thunderbird {:tutoriel:internet:thunderbird:suivi:suivi-03.png|}}Faites un clic droit sur la barre d’outils et sélectionnez Personnaliser ...Glissez le bouton Marquer dans la barre d’outilsCliquez sur la flèche de ce bouton, décochez l’option Comme lu et cochez <text:span text:style-name="Strong_20_Emphasis">Ajouter un suivi</text:span> :<draw:frame draw:style-name="mediacenter" draw:name="2" text:anchor-type="paragraph" draw:z-index="2" svg:width="7.62cm" style:rel-width="100%" svg:height="4.2597916666667cm" style:rel-height="scale"><draw:image xlink:href="Pictures/97236e39da2f7508932baf93dc746e14.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marquer_un_message_pour_suivi_5"/><text:bookmark-start text:name="marquer_un_message_pour_suivi"/>Marquer un message pour suivi<text:bookmark-end text:name="__RefHeading___marquer_un_message_pour_suivi_5"/><text:bookmark-end text:name="marquer_un_message_pour_suivi"/></text:h>
      <text:p text:style-name="Text_20_body">Pour marquer un message comme suivi, vous pouvez :</text:p>
      <text:p text:style-name="Text_20_body">soit cliquer sur l’<text:span text:style-name="Strong_20_Emphasis">étoile</text:span> correspondante dans la colonne Suivisoit sélectionner le message et cliquer sur le <text:span text:style-name="Strong_20_Emphasis">bouton Marquer</text:span>Vous pouvez faire un clic droit, sélectionner <text:span text:style-name="Strong_20_Emphasis">Marquer</text:span> puis <text:span text:style-name="Strong_20_Emphasis">Ajouter un suivi</text:span>.Le message est alors identifié dans la liste par une étoile jaune.</text:p>
      <text:p text:style-name="Text_20_body">Renouvelez l’opération pour annuler le suivi.</text:p>
      <text:h text:style-name="Heading_20_3" text:outline-level="3"><text:bookmark-start text:name="__RefHeading___gerer_les_suivis_6"/><text:bookmark-start text:name="gerer_les_suivis"/>Gérer les suivis<text:bookmark-end text:name="__RefHeading___gerer_les_suivis_6"/><text:bookmark-end text:name="gerer_les_suivis"/></text:h>
      <text:p text:style-name="Text_20_body">Pour repérer tous les messages marqués pour suivi, <text:a xlink:type="simple" xlink:href="https://doc.nfrappe.fr/doku.php?id=logiciel:internet:thunderbird:dossier_virtuel:start" text:style-name="Internet_20_link" text:visited-style-name="Visited_20_Internet_20_Link">créez un dossier virtuel</text:a> dont les messages répondent au critère <text:span text:style-name="Strong_20_Emphasis">statut est suivi</text:span>.</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arobase.org/thunderbird/marquer-messages-pour-suivi-thunderbird.htm" text:style-name="Internet_20_link" text:visited-style-name="Visited_20_Internet_20_Link">https://www.arobase.org/thunderbird/marquer-messages-pour-suivi-thunderbird.htm</text:a></text:p>
      <text:p text:style-name="Horizontal_20_Line"/>
      <text:p text:style-name="Text_20_body"><text:span text:style-name="Emphasis">Basé sur &lt;&lt; <text:a xlink:type="simple" xlink:href="https://www.arobase.org/thunderbird/marquer-messages-pour-suivi-thunderbird.htm" text:style-name="Internet_20_link" text:visited-style-name="Visited_20_Internet_20_Link">Marquer les messages pour suivi dans Thunderbird</text:a> &gt;&gt; par arobase.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3::44:50</meta:creation-date>
    <dc:creator>Generated</dc:creator>
    <dc:date>2026-08-29T03::44:50</dc:date>
    <dc:language>en-US</dc:language>
    <meta:editing-cycles>1</meta:editing-cycles>
    <meta:editing-duration>PT0S</meta:editing-duration>
    <dc:title>tutoriel:internet:thunderbird:suivi:start</dc:title>
  </office:meta>
</office:document-meta>
</file>