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8e29edcc2b9ec7887e8b56ffa2aa3ad.png"/>
  <manifest:file-entry manifest:media-type="image/png" manifest:full-path="Pictures/13ffbc042a4f23d1e344d69a4e57136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profils:deplacer:start"/><text:bookmark-start text:name="__RefHeading___deplacer_le_dossier_des_profils_de_thunderbird_sur_un_autre_emplacement_ou_une_autre_partition_1"/><text:bookmark-start text:name="deplacer_le_dossier_des_profils_de_thunderbird_sur_un_autre_emplacement_ou_une_autre_partition"/>Déplacer le dossier des Profils de Thunderbird sur un autre emplacement ou une autre partition<text:bookmark-end text:name="__RefHeading___deplacer_le_dossier_des_profils_de_thunderbird_sur_un_autre_emplacement_ou_une_autre_partition_1"/><text:bookmark-end text:name="deplacer_le_dossier_des_profils_de_thunderbird_sur_un_autre_emplacement_ou_une_autre_partition"/></text:h>
      <text:p text:style-name="Text_20_body">Il s'agit de déplacer un profil ou demander à Thunderbird d’utiliser un profil stocké à un autre emplacement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Faites une sauvegarde du profil actuel :</text:p>
      <text:p text:style-name="Text_20_body"><text:span text:style-name="Strong_20_Emphasis"><text:a xlink:type="simple" xlink:href="https://doc.nfrappe.fr/doku.php?id=tutoriel:internet:thunderbird:profils:sauvegarder:start" text:style-name="Internet_20_link" text:visited-style-name="Visited_20_Internet_20_Link">Sauvegarder un profil de Thunderbird</text:a></text:span>Renommez le dossier de profil copié, par exemple avec le nom de l'utilisateur : <text:span text:style-name="Strong_20_Emphasis">&lt;disque2&gt;/profils/toto</text:span> et notez son emplacement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Lancez le gestionnaire de profils</text:span> :</text:p>
      <text:p text:style-name="Command Line Interface"><text:span text:style-name="PluginODTAutoStyle_span_1">...@...:~$ </text:span><text:span text:style-name="PluginODTAutoStyle_span_2">thunderbird -p</text:span></text:p>
      <text:p text:style-name="Text_20_body">Créez un nouveau profil :cochez la case <text:span text:style-name="Strong_20_Emphasis">Use the selected profile without asking at startup</text:span>Cliquez sur <text:span text:style-name="Plugin_Keyboard___keyboard">Create Profile...</text:span><draw:frame draw:style-name="mediacenter" draw:name="0" text:anchor-type="paragraph" draw:z-index="0" svg:width="10.583333333333cm" svg:height="9.4047348484848cm"><draw:image xlink:href="Pictures/68e29edcc2b9ec7887e8b56ffa2aa3ad.png" xlink:type="simple" xlink:show="embed" xlink:actuate="onLoad"/></draw:frame>Sur la page suivante, cliquez sur <text:span text:style-name="Plugin_Keyboard___keyboard">Next</text:span>cliquez sur <text:span text:style-name="Plugin_Keyboard___keyboard">Choose folder...</text:span> :<draw:frame draw:style-name="mediacenter" draw:name="1" text:anchor-type="paragraph" draw:z-index="1" svg:width="10.583333333333cm" svg:height="8.1138888888889cm"><draw:image xlink:href="Pictures/13ffbc042a4f23d1e344d69a4e57136b.png" xlink:type="simple" xlink:show="embed" xlink:actuate="onLoad"/></draw:frame>Naviguez jusqu'au nouvel emplacement (par exemple [disque2]/profils/toto) et sélectionnez-le.Cliquez sur <text:span text:style-name="Plugin_Keyboard___keyboard">Finish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Relancez Thunderbird : il utilise désormais le profil au nouvel emplacement (à vérifier par le menu → Informations de dépannage → Paramètres de base de l’application, ligne Répertoire de profil) 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tutoriel/thunderbird_profils" text:style-name="Internet_20_link" text:visited-style-name="Visited_20_Internet_20_Link">https://doc.ubuntu-fr.org/tutoriel/thunderbird_profils</text:a><text:span text:style-name="Strong_20_Emphasis">(fr)</text:span> <text:a xlink:type="simple" xlink:href="https://support.mozilla.org/fr/kb/profils-dans-thunderbird" text:style-name="Internet_20_link" text:visited-style-name="Visited_20_Internet_20_Link">Gestion des profils dans Thunderbird</text:a></text:p>
      <text:p text:style-name="Horizontal_20_Line"/>
      <text:p text:style-name="Text_20_body"><text:span text:style-name="Emphasis">Basé sur &lt;&lt; <text:a xlink:type="simple" xlink:href="https://support.mozilla.org/fr/kb/profils-dans-thunderbird" text:style-name="Internet_20_link" text:visited-style-name="Visited_20_Internet_20_Link">Gestion des profils dans Thunderbird</text:a> &gt;&gt; par Mozilla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2::48:38</meta:creation-date>
    <dc:creator>Generated</dc:creator>
    <dc:date>2026-08-29T02::48:38</dc:date>
    <dc:language>en-US</dc:language>
    <meta:editing-cycles>1</meta:editing-cycles>
    <meta:editing-duration>PT0S</meta:editing-duration>
    <dc:title>tutoriel:internet:thunderbird:profils:deplacer:start</dc:title>
  </office:meta>
</office:document-meta>
</file>