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0e77ece0adf211c43fdfc865245c6345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thunderbird:classer:jours:start"/><text:bookmark-start text:name="__RefHeading___classer_les_messages_par_jour_dans_thunderbird_1"/><text:bookmark-start text:name="classer_les_messages_par_jour_dans_thunderbird"/>Classer les messages par jour dans Thunderbird<text:bookmark-end text:name="__RefHeading___classer_les_messages_par_jour_dans_thunderbird_1"/><text:bookmark-end text:name="classer_les_messages_par_jour_dans_thunderbird"/></text:h>
      <text:p text:style-name="Text_20_body">Vous aimeriez une présentation plus claire de la liste des messages de Thunderbird ? Affichez-les regroupés par jour !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classer_les_messages_par_date_3"/><text:bookmark-start text:name="premiere_etapeclasser_les_messages_par_date"/>Première étape : classer les messages par date<text:bookmark-end text:name="__RefHeading___premiere_etapeclasser_les_messages_par_date_3"/><text:bookmark-end text:name="premiere_etapeclasser_les_messages_par_date"/></text:h>
      <text:p text:style-name="Text_20_body">Commencez par classer les messages par date.</text:p>
      <text:p text:style-name="Text_20_body">Cliquez en haut de la liste des messages sur l’entête de la colonne Date.
Vous pouvez aussi dérouler le menu Affichage et sélectionner Trier par puis Date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Pour présenter les courriers par date, déroulez le menu Affichage et sélectionnez <text:span text:style-name="Strong_20_Emphasis">Trier par</text:span> puis <text:span text:style-name="Strong_20_Emphasis">Grouper par critère de tri</text:span>.</text:p>
      <text:p text:style-name="Text_20_body">Les mails sont alors classés en plusieurs catégories : Aujourd’hui, Hier, La semaine dernière, Il y a deux semaines et Anciens messages.</text:p>
      <text:p text:style-name="Text_20_body">Il vous faudra éventuellement cliquer sur la croix en regard de chaque catégorie pour développer l’arborescence et afficher les listes de messages.
<draw:a xlink:type="simple" xlink:href="https://www.arobase.org/wp-content/uploads/2014/09/presentation-jour.gif"><draw:frame draw:style-name="mediacenter" draw:name="0" text:anchor-type="paragraph" draw:z-index="0" svg:width="11.58875cm" svg:height="13.599583333333cm"><draw:image xlink:href="Pictures/0e77ece0adf211c43fdfc865245c6345.gif" xlink:type="simple" xlink:show="embed" xlink:actuate="onLoad"/></draw:frame></draw:a></text:p>
      <text:p text:style-name="Text_20_body">Pour retrouver l’affichage initial, déroulez le menu <text:span text:style-name="Strong_20_Emphasis">Affichage</text:span> et sélectionnez <text:span text:style-name="Strong_20_Emphasis">Trier par</text:span> et <text:span text:style-name="Strong_20_Emphasis">Discussions non groupées</text:span>.</text:p>
      <text:h text:style-name="Heading_20_3" text:outline-level="3"><text:bookmark-start text:name="__RefHeading___si_les_blocs_sont_replies_par_defaut_5"/><text:bookmark-start text:name="si_les_blocs_sont_replies_par_defaut"/>Si les blocs sont repliés par défaut<text:bookmark-end text:name="__RefHeading___si_les_blocs_sont_replies_par_defaut_5"/><text:bookmark-end text:name="si_les_blocs_sont_replies_par_defaut"/></text:h>
      <text:p text:style-name="Text_20_body">Dans les dernières versions de Thunderbird, les différents blocs Aujourd’hui, Hier, La semaine dernière, etc. sont repliés par défaut : il faut les déplier à chaque fois que vous accédez au dossier.</text:p>
      <text:p text:style-name="Text_20_body">Pour remédier à cela, dans le menu <text:span text:style-name="Strong_20_Emphasis">Affichage</text:span> de Thunderbird, sélectionnez <text:span text:style-name="Strong_20_Emphasis">Discussions</text:span> puis <text:span text:style-name="Strong_20_Emphasis">Développer toutes les discussions</text:span>.</text:p>
      <text:p text:style-name="Text_20_body">Les sections seront alors développées par défaut</text:p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www.arobase.org/thunderbird/classer-messages-par-jour-thunderbird.htm" text:style-name="Internet_20_link" text:visited-style-name="Visited_20_Internet_20_Link">https://www.arobase.org/thunderbird/classer-messages-par-jour-thunderbird.htm</text:a></text:p>
      <text:p text:style-name="Horizontal_20_Line"/>
      <text:p text:style-name="Text_20_body"><text:span text:style-name="Emphasis">Basé sur &lt;&lt; <text:a xlink:type="simple" xlink:href="https://www.arobase.org/thunderbird/classer-messages-par-jour-thunderbird.htm" text:style-name="Internet_20_link" text:visited-style-name="Visited_20_Internet_20_Link">Classer les messages par jour dans Thunderbird</text:a> &gt;&gt; par arobase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09::51:11</meta:creation-date>
    <dc:creator>Generated</dc:creator>
    <dc:date>2026-08-29T09::51:11</dc:date>
    <dc:language>en-US</dc:language>
    <meta:editing-cycles>1</meta:editing-cycles>
    <meta:editing-duration>PT0S</meta:editing-duration>
    <dc:title>tutoriel:internet:thunderbird:classer:jours:start</dc:title>
  </office:meta>
</office:document-meta>
</file>