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a925ef09149bdd7c4c6bb03b7b11173.png"/>
  <manifest:file-entry manifest:media-type="image/png" manifest:full-path="Pictures/e417502c3fe5f3bbf73dd9e98c94a742.png"/>
  <manifest:file-entry manifest:media-type="image/png" manifest:full-path="Pictures/1daf52b96e1b1ba201d9cad55ed1209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skype:reunion:start"/><text:bookmark-start text:name="__RefHeading___skypegenerez_et_partagez_facilement_votre_reunion_en_ligne_1"/><text:bookmark-start text:name="skypegenerez_et_partagez_facilement_votre_reunion_en_ligne"/>Skype : Générez et partagez facilement votre réunion en ligne<text:bookmark-end text:name="__RefHeading___skypegenerez_et_partagez_facilement_votre_reunion_en_ligne_1"/><text:bookmark-end text:name="skypegenerez_et_partagez_facilement_votre_reunion_en_ligne"/></text:h>
      <text:p text:style-name="Text_20_body">Générez et partagez facilement votre réunion en ligne en 3 simples clics.</text:p>
      <text:p text:style-name="Text_20_body">Pas de connexion ou de téléchargements nécessaires.</text:p>
      <text:p text:style-name="Text_20_body">Générez votre lien unique gratuitement en un clic, partagez-le avec les autres participants et découvrez les réunions illimitées avec Skype.</text:p>
      <text:p text:style-name="Text_20_body">Jeu de fonctionnalités complet.</text:p>
      <text:p text:style-name="Text_20_body">Le lien de votre réunion n’expire pas et peut être utilisé à tout moment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Allez sur <text:a xlink:type="simple" xlink:href="https://www.skype.com/fr/free-conference-call/" text:style-name="Internet_20_link" text:visited-style-name="Visited_20_Internet_20_Link">https://www.skype.com/fr/free-conference-call/</text:a> :<draw:frame draw:style-name="mediacenter" draw:name="0" text:anchor-type="paragraph" draw:z-index="0" svg:width="10.583333333333cm" svg:height="6.1060840422789cm"><draw:image xlink:href="Pictures/aa925ef09149bdd7c4c6bb03b7b11173.png" xlink:type="simple" xlink:show="embed" xlink:actuate="onLoad"/></draw:frame></text:p>
      <text:p text:style-name="Text_20_body">Générez un lien d’appel en cliquant sur <text:span text:style-name="Plugin_Keyboard___keyboard">Créer une réunion gratuite</text:span><draw:frame draw:style-name="mediacenter" draw:name="1" text:anchor-type="paragraph" draw:z-index="1" svg:width="10.583333333333cm" svg:height="8.0712454212454cm"><draw:image xlink:href="Pictures/e417502c3fe5f3bbf73dd9e98c94a742.png" xlink:type="simple" xlink:show="embed" xlink:actuate="onLoad"/></draw:frame>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Invitez qui vous voulez, même si votre interlocuteur n'est pas sur Skype en cliquant sur <text:span text:style-name="Plugin_Keyboard___keyboard">Partager l'invitation</text:span><draw:frame draw:style-name="mediacenter" draw:name="2" text:anchor-type="paragraph" draw:z-index="2" svg:width="10.583333333333cm" svg:height="8.0239651416122cm"><draw:image xlink:href="Pictures/1daf52b96e1b1ba201d9cad55ed1209d.png" xlink:type="simple" xlink:show="embed" xlink:actuate="onLoad"/></draw:frame>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31T04::17:45</meta:creation-date>
    <dc:creator>Generated</dc:creator>
    <dc:date>2026-08-31T04::17:45</dc:date>
    <dc:language>en-US</dc:language>
    <meta:editing-cycles>1</meta:editing-cycles>
    <meta:editing-duration>PT0S</meta:editing-duration>
    <dc:title>tutoriel:internet:skype:reunion:start</dc:title>
  </office:meta>
</office:document-meta>
</file>