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d76c523b56237b9456b84dccfb49b7.png"/>
  <manifest:file-entry manifest:media-type="image/png" manifest:full-path="Pictures/19c9367dc9ea88cf5f5323ff75f980cf.png"/>
  <manifest:file-entry manifest:media-type="image/png" manifest:full-path="Pictures/9af6c7bbaabb45f39069a82291ebc4a4.png"/>
  <manifest:file-entry manifest:media-type="image/png" manifest:full-path="Pictures/abe21f79819c6700e626268657cdd263.png"/>
  <manifest:file-entry manifest:media-type="image/png" manifest:full-path="Pictures/0e4ab7568e08f0a0c2b5ca2fe112818d.png"/>
  <manifest:file-entry manifest:media-type="image/png" manifest:full-path="Pictures/db1cee8666597e34cfccdb491460b9c1.png"/>
  <manifest:file-entry manifest:media-type="image/png" manifest:full-path="Pictures/6a1d5bb078ae25675597f327be60f1a1.png"/>
  <manifest:file-entry manifest:media-type="image/png" manifest:full-path="Pictures/11d6e5c3d31a17ea00f291fd2f6c07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owncloud"/><text:bookmark-start text:name="__RefHeading___installer_owncloud_sur_un_hebergement_mutualise_ovh_1"/><text:bookmark-start text:name="installer_owncloud_sur_un_hebergement_mutualise_ovh"/>Installer owncloud sur un hébergement mutualisé OVH<text:bookmark-end text:name="__RefHeading___installer_owncloud_sur_un_hebergement_mutualise_ovh_1"/><text:bookmark-end text:name="installer_owncloud_sur_un_hebergement_mutualise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ownCloud sur leur site <text:a xlink:type="simple" xlink:href="https://owncloud.org/install/#edition" text:style-name="Internet_20_link" text:visited-style-name="Visited_20_Internet_20_Link">https://owncloud.org/install/#edition</text:a> :<text:line-break/><draw:frame draw:style-name="media" draw:name="0" text:anchor-type="as-char" draw:z-index="0" svg:width="11.297708333333cm" svg:height="4.9741666666667cm"><draw:image xlink:href="Pictures/38d76c523b56237b9456b84dccfb49b7.png" xlink:type="simple" xlink:show="embed" xlink:actuate="onLoad"/></draw:frame>Extrayez l’archive sur votre disqueEnvoyez le tout par FTP sur votre hébergement OVH dans un sous-domaine créé via votre Manager.</text:p>
      <text:h text:style-name="Heading_20_2" text:outline-level="2"><text:bookmark-start text:name="__RefHeading___premiere_etapeinstallation_3"/><text:bookmark-start text:name="premiere_etapeinstallation"/>Première étape : Installation<text:bookmark-end text:name="__RefHeading___premiere_etapeinstallation_3"/><text:bookmark-end text:name="premiere_etapeinstallation"/></text:h>
      <text:p text:style-name="Text_20_body">Une fois l’archive extraite et téléversée via FTP, pointez votre navigateur web vers la page d’installation (<text:a xlink:type="simple" xlink:href="http://cloud.mondomaind.a.moi" text:style-name="Internet_20_link" text:visited-style-name="Visited_20_Internet_20_Link">http://cloud.mondomaind.a.moi</text:a>) :</text:p>
      <text:p text:style-name="Text_20_body"><draw:frame draw:style-name="media" draw:name="1" text:anchor-type="as-char" draw:z-index="1" svg:width="9.9483333333333cm" style:rel-width="100%" svg:height="19.3675cm" style:rel-height="scale"><draw:image xlink:href="Pictures/19c9367dc9ea88cf5f5323ff75f980cf.png" xlink:type="simple" xlink:show="embed" xlink:actuate="onLoad"/></draw:frame></text:p>
      <text:p text:style-name="Text_20_body">Donnez un nom et un mot de passe pour créer votre compte administrateur.Cliquez sur le lien Base de données<text:line-break/><draw:frame draw:style-name="media" draw:name="2" text:anchor-type="as-char" draw:z-index="2" svg:width="9.128125cm" style:rel-width="100%" svg:height="6.19125cm" style:rel-height="scale"><draw:image xlink:href="Pictures/9af6c7bbaabb45f39069a82291ebc4a4.png" xlink:type="simple" xlink:show="embed" xlink:actuate="onLoad"/></draw:frame> et renseignez.et suivez les instruc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le_client_5"/><text:bookmark-start text:name="installer_le_client"/>Installer le client<text:bookmark-end text:name="__RefHeading___installer_le_client_5"/><text:bookmark-end text:name="installer_le_client"/></text:h>
      <text:p text:style-name="Text_20_body">Vous pouvez télécharger la dernière version du client de synchronisation de ownCloud sur la page <text:a xlink:type="simple" xlink:href="https://owncloud.org/install/#install-clients" text:style-name="Internet_20_link" text:visited-style-name="Visited_20_Internet_20_Link">https://owncloud.org/install/#install-clients</text:a>.</text:p>
      <text:p text:style-name="Text_20_body">Il y a des clients pour Linux, Mac OS X et Microsoft Windows</text:p>
      <text:p text:style-name="Text_20_body">La documentation du client se trouve ici :<text:a xlink:type="simple" xlink:href="https://doc.owncloud.org/desktop/2.2/" text:style-name="Internet_20_link" text:visited-style-name="Visited_20_Internet_20_Link">https://doc.owncloud.org/desktop/2.2/</text:a></text:p>
      <text:p text:style-name="Text_20_body">Sous Linux, pour synchroniser votre PC avec owncloud,</text:p>
      <text:p text:style-name="Text_20_body">Ajoutez le dépôt et sa clé :</text:p>
      <text:p text:style-name="Preformatted_20_Text">sudo apt-add-repository http://download.opensuse.org/repositories/isv:/ownCloud:/desktop/Debian_Next_update/<text:line-break/>wget http://download.opensuse.org/repositories/isv:ownCloud:desktop/Debian_Next_update/Release.key -O- | sudo apt-key add -<text:line-break/>sudo apt update</text:p>
      <text:p text:style-name="Text_20_body">Installez le paquet <text:span text:style-name="Strong_20_Emphasis">owncloud-client</text:span> ou en ligne de commande :</text:p>
      <text:p text:style-name="Preformatted_20_Text">sudo apt install owncloud-client</text:p>
      <text:p text:style-name="Text_20_body">Entrez d'abord l'URL de votre serveur Cloud :</text:p>
      <text:p text:style-name="Text_20_body"><draw:frame draw:style-name="media" draw:name="3" text:anchor-type="as-char" draw:z-index="3" svg:width="15.875cm" svg:height="10.265833333333cm"><draw:image xlink:href="Pictures/abe21f79819c6700e626268657cdd263.png" xlink:type="simple" xlink:show="embed" xlink:actuate="onLoad"/></draw:frame></text:p>
      <text:p text:style-name="Text_20_body">Dans l'écran suivant, saisissez vos login et mot de passe :</text:p>
      <text:p text:style-name="Text_20_body"><draw:frame draw:style-name="media" draw:name="4" text:anchor-type="as-char" draw:z-index="4" svg:width="15.875cm" svg:height="10.265833333333cm"><draw:image xlink:href="Pictures/0e4ab7568e08f0a0c2b5ca2fe112818d.png" xlink:type="simple" xlink:show="embed" xlink:actuate="onLoad"/></draw:frame></text:p>
      <text:p text:style-name="Text_20_body">Dans l'écran <text:span text:style-name="Emphasis">Option de dossier local</text:span>, vous pouvez synchroniser tous vos fichiers sur le serveur ownCloud ou sélectionner des dossiers individuels.</text:p>
      <text:p text:style-name="Text_20_body">Le dossier local de synchronisation par défaut est <text:span text:style-name="Strong_20_Emphasis">ownCloud</text:span>, dans votre répertoire personnel. Vous pouvez le changer si vous voulez.</text:p>
      <text:p text:style-name="Text_20_body"><draw:frame draw:style-name="media" draw:name="5" text:anchor-type="as-char" draw:z-index="5" svg:width="15.875cm" svg:height="10.874375cm"><draw:image xlink:href="Pictures/db1cee8666597e34cfccdb491460b9c1.png" xlink:type="simple" xlink:show="embed" xlink:actuate="onLoad"/></draw:frame></text:p>
      <text:p text:style-name="Text_20_body">Le client tente de se connecter à votre serveur de cloud. Quand il y parvient, vous verrez deux boutons : l'un pour se connecter à votre WebCloud et un pour ouvrir votre dossier local.</text:p>
      <text:p text:style-name="Text_20_body">Il commence également à synchroniser vos fichiers.</text:p>
      <text:p text:style-name="Text_20_body"><draw:frame draw:style-name="media" draw:name="6" text:anchor-type="as-char" draw:z-index="6" svg:width="15.875cm" svg:height="10.874375cm"><draw:image xlink:href="Pictures/6a1d5bb078ae25675597f327be60f1a1.png" xlink:type="simple" xlink:show="embed" xlink:actuate="onLoad"/></draw:frame></text:p>
      <text:p text:style-name="Text_20_body">Cliquez sur le bouton <text:span text:style-name="Plugin_Keyboard___keyboard">Terminer</text:span>, et c'est tout.</text:p>
      <text:p text:style-name="Text_20_body">L'icône <draw:frame draw:style-name="media" draw:name="7" text:anchor-type="as-char" draw:z-index="7" svg:width="1.1377083333333cm" svg:height="0.74083333333333cm"><draw:image xlink:href="Pictures/11d6e5c3d31a17ea00f291fd2f6c07b2.png" xlink:type="simple" xlink:show="embed" xlink:actuate="onLoad"/></draw:frame> apparaît en haut à droite.</text:p>
      <text:h text:style-name="Heading_20_3" text:outline-level="3"><text:bookmark-start text:name="__RefHeading___integration_avec_nautilus_6"/><text:bookmark-start text:name="integration_avec_nautilus"/>Intégration avec Nautilus<text:bookmark-end text:name="__RefHeading___integration_avec_nautilus_6"/><text:bookmark-end text:name="integration_avec_nautilus"/></text:h>
      <text:p text:style-name="Text_20_body">Installez le plugin <text:span text:style-name="Strong_20_Emphasis">nautilus-owncloud</text:span> ou en ligne de commande :</text:p>
      <text:p text:style-name="Preformatted_20_Text">sudo apt-get install -y nautilus-owncloud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example.com" text:style-name="Internet_20_link" text:visited-style-name="Visited_20_Internet_20_Link">Lien externe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06::42:57</meta:creation-date>
    <dc:creator>Generated</dc:creator>
    <dc:date>2026-08-12T06::42:57</dc:date>
    <dc:language>en-US</dc:language>
    <meta:editing-cycles>1</meta:editing-cycles>
    <meta:editing-duration>PT0S</meta:editing-duration>
    <dc:title>tutoriel:internet:ovhowncloud</dc:title>
  </office:meta>
</office:document-meta>
</file>