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4711dae98ed4f00e6d5efb9f4b38c4.png"/>
  <manifest:file-entry manifest:media-type="image/png" manifest:full-path="Pictures/439b2a7109bc81224e8ed42290a00ebb.png"/>
  <manifest:file-entry manifest:media-type="image/png" manifest:full-path="Pictures/101fb2794d6435f457839490eb9b7485.png"/>
  <manifest:file-entry manifest:media-type="image/png" manifest:full-path="Pictures/4b27989afdc888f8a0dc311dd1b81aaf.png"/>
  <manifest:file-entry manifest:media-type="image/png" manifest:full-path="Pictures/b2166161664163cb0f9124f545b684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ovh:mutu:commander:start"/><text:bookmark-start text:name="__RefHeading___commander_un_hebergement_mutualise_chez_ovh_1"/><text:bookmark-start text:name="commander_un_hebergement_mutualise_chez_ovh"/>Commander un hébergement mutualisé chez OVH<text:bookmark-end text:name="__RefHeading___commander_un_hebergement_mutualise_chez_ovh_1"/><text:bookmark-end text:name="commander_un_hebergement_mutualise_chez_ovh"/></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Allez sur <text:a xlink:type="simple" xlink:href="https://www.ovh.com/fr/hebergement-web/" text:style-name="Internet_20_link" text:visited-style-name="Visited_20_Internet_20_Link">https://www.ovh.com/fr/hebergement-web/</text:a></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hoisissez votre formule</text:span> (ici, la formule perso) :<draw:frame draw:style-name="mediacenter" draw:name="0" text:anchor-type="paragraph" draw:z-index="0" svg:width="5.2916666666667cm" style:rel-width="100%" svg:height="14.104696969697cm" style:rel-height="scale"><draw:image xlink:href="Pictures/bd4711dae98ed4f00e6d5efb9f4b38c4.png" xlink:type="simple" xlink:show="embed" xlink:actuate="onLoad"/></draw:frame>Cliquez sur le bouton <text:span text:style-name="Plugin_Keyboard___keyboard">Commander</text:span><text:span text:style-name="Strong_20_Emphasis">Configurez votre Hébergement Web</text:span> :Sans module pré-installé (ce n'est jamais utile) :<draw:frame draw:style-name="mediacenter" draw:name="1" text:anchor-type="paragraph" draw:z-index="1" svg:width="10.583333333333cm" svg:height="6.5106893542757cm"><draw:image xlink:href="Pictures/439b2a7109bc81224e8ed42290a00ebb.png" xlink:type="simple" xlink:show="embed" xlink:actuate="onLoad"/></draw:frame>On prend un certificat (gratuit) SSL Let’s Encrypt afin que par la suite, Dolibarr puisse être accédé en sécurisé par HTTPS :<draw:frame draw:style-name="mediacenter" draw:name="2" text:anchor-type="paragraph" draw:z-index="2" svg:width="10.583333333333cm" svg:height="6.3311011904762cm"><draw:image xlink:href="Pictures/101fb2794d6435f457839490eb9b7485.png" xlink:type="simple" xlink:show="embed" xlink:actuate="onLoad"/></draw:frame>Cliquez sur <text:span text:style-name="Plugin_Keyboard___keyboard">Suivant</text:span><text:span text:style-name="Strong_20_Emphasis">on vous propose de prendre un nom de domaine</text:span> :<draw:frame draw:style-name="mediacenter" draw:name="3" text:anchor-type="paragraph" draw:z-index="3" svg:width="10.583333333333cm" svg:height="4.1965217391304cm"><draw:image xlink:href="Pictures/4b27989afdc888f8a0dc311dd1b81aaf.png" xlink:type="simple" xlink:show="embed" xlink:actuate="onLoad"/></draw:frame>(rien d’obligatoire si vous en avez déjà un mais il faudra le configurer pour ajouter un champ pour Dolibarr). Si vous prenez un nom de domaine, inutile de prendre les options DNS Anycast et Visibilité Pro. Après votre décision de prendre un nom de domaine ou non, vous cliquez sur <text:span text:style-name="Plugin_Keyboard___keyboard">Continuer la commande</text:span><text:span text:style-name="Strong_20_Emphasis">Payez</text:span> :<draw:frame draw:style-name="mediacenter" draw:name="4" text:anchor-type="paragraph" draw:z-index="4" svg:width="10.583333333333cm" svg:height="5.6768486424032cm"><draw:image xlink:href="Pictures/b2166161664163cb0f9124f545b684bb.png" xlink:type="simple" xlink:show="embed" xlink:actuate="onLoad"/></draw:frame>La commande est validée<text:span text:style-name="Strong_20_Emphasis">Attendez la livraison</text:span>Surveillez vos mails : vous recevrez les identifiants de connexion FTP</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ibremaster.ovh/comment-installer-dolibarr-v14-dans-un-hebergement-mutualise-professionnel/" text:style-name="Internet_20_link" text:visited-style-name="Visited_20_Internet_20_Link">https://libremaster.ovh/comment-installer-dolibarr-v14-dans-un-hebergement-mutualise-professionnel/</text:a></text:p>
      <text:p text:style-name="Horizontal_20_Line"/>
      <text:p text:style-name="Text_20_body"><text:span text:style-name="Emphasis">Basé sur &lt;&lt; <text:a xlink:type="simple" xlink:href="https://libremaster.ovh/comment-installer-dolibarr-v14-dans-un-hebergement-mutualise-professionnel/" text:style-name="Internet_20_link" text:visited-style-name="Visited_20_Internet_20_Link">Article</text:a> &gt;&gt; par libremaster.ov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1::05:17</meta:creation-date>
    <dc:creator>Generated</dc:creator>
    <dc:date>2026-08-29T01::05:17</dc:date>
    <dc:language>en-US</dc:language>
    <meta:editing-cycles>1</meta:editing-cycles>
    <meta:editing-duration>PT0S</meta:editing-duration>
    <dc:title>tutoriel:internet:ovh:mutu:commander:start</dc:title>
  </office:meta>
</office:document-meta>
</file>