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c4ac8adfdc14ace8e8fb66a4624d3e.png"/>
  <manifest:file-entry manifest:media-type="image/png" manifest:full-path="Pictures/f204b3b4ed881d83c18a488dfaea5d36.png"/>
  <manifest:file-entry manifest:media-type="image/png" manifest:full-path="Pictures/f4fba279c9b88462b106dcf38eff5ad1.png"/>
  <manifest:file-entry manifest:media-type="image/png" manifest:full-path="Pictures/13ab0f23453ce4f55dd3d18d55ad74d7.png"/>
  <manifest:file-entry manifest:media-type="image/png" manifest:full-path="Pictures/3132a54a07dbca96286314d2f36c5016.png"/>
  <manifest:file-entry manifest:media-type="image/png" manifest:full-path="Pictures/22fc5a4f8879e4a9cafb488499490609.png"/>
  <manifest:file-entry manifest:media-type="image/png" manifest:full-path="Pictures/bfba442ec62c912055f4a88dc20bd9ba.png"/>
  <manifest:file-entry manifest:media-type="image/png" manifest:full-path="Pictures/085753c38ce4a8821375656f4bc35f67.png"/>
  <manifest:file-entry manifest:media-type="image/png" manifest:full-path="Pictures/77bf92e6f0210ff05dc17dfb1b54e789.png"/>
  <manifest:file-entry manifest:media-type="image/png" manifest:full-path="Pictures/895af51ab1e837de45108464a6d7c3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llsp:start1"/><text:bookmark-start text:name="__RefHeading___creation_d_un_serveur_http_lighty_php_sqlite_1"/><text:bookmark-start text:name="creation_d_un_serveur_http_lighty_php_sqlite"/>Création d'un serveur HTTP (Lighty) + PHP + SQLite<text:bookmark-end text:name="__RefHeading___creation_d_un_serveur_http_lighty_php_sqlite_1"/><text:bookmark-end text:name="creation_d_un_serveur_http_lighty_php_sqlit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underline">Note préliminaire</text:span> :</text:p><text:p text:style-name="Text_20_body">Dans ce tutoriel, nous supposons un hôte :</text:p><text:p text:style-name="Text_20_body">de nom <text:span text:style-name="Strong_20_Emphasis">server.exemple.com</text:span>d'adresse IP <text:span text:style-name="Strong_20_Emphasis">192.168.0.31</text:span>.Modifiez ces paramètres selon vos besoins.</text:p></table:table-cell></table:table-row></table:table></draw:text-box></draw:frame>Un serveur <text:span text:style-name="Strong_20_Emphasis">lighttpd</text:span> permet de construire un site web accessible via le réseau local (LAN).</text:p>
      <text:p text:style-name="Text_20_body">En configurant le routeur et le pare-feu, vous pouvez ouvrir l'accès au site via l'Internet (en faisant attention à la sécurité).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<text:span text:style-name="Strong_20_Emphasis"><text:span text:style-name="underline">Arborescence de lighty</text:span></text:span></text:p><text:p text:style-name="Text_20_body">Voici les dossiers et fichiers importants de <text:span text:style-name="Strong_20_Emphasis">lighty</text:span> (les fichiers sont en italique, ceux qui nous servent sont en jaune et soulignés):</text:p><text:p text:style-name="Text_20_body"><text:span text:style-name="Strong_20_Emphasis">/etc/lighttpd/</text:span> : répertoire des configurations<text:span text:style-name="Strong_20_Emphasis"><text:span text:style-name="Emphasis">lighttpd.conf</text:span></text:span> : configuration par défaut ; nous n'y touchons pas.<text:span text:style-name="Strong_20_Emphasis">conf–available/</text:span> : répertoire des configurations complémentaires ; c'est ici que nous travaillerons. Pour cela, nous créerons des fichiers :<text:span text:style-name="Strong_20_Emphasis"><text:span text:style-name="Emphasis"><text:span text:style-name="underline">40–config.conf</text:span></text:span></text:span> : configuration générale<text:span text:style-name="Strong_20_Emphasis"><text:span text:style-name="Emphasis"><text:span text:style-name="underline">50–modulexxx.conf</text:span></text:span></text:span> : configuration du module xxx<text:span text:style-name="Strong_20_Emphasis"><text:span text:style-name="Emphasis"><text:span text:style-name="underline">90–vhost–xxx.yyy.tld.conf</text:span></text:span></text:span> : configuration de l'hôte virtuel xxx.yyy.tld<text:span text:style-name="Strong_20_Emphasis">/srv/www/</text:span> : racine par défaut du site (reportée depuis <text:span text:style-name="Strong_20_Emphasis">/var/www</text:span> par montage)<text:span text:style-name="Strong_20_Emphasis">/var/log/lighttpd/</text:span> : répertoire des journaux du serveur<text:span text:style-name="Strong_20_Emphasis"><text:span text:style-name="Emphasis"><text:span text:style-name="underline">access.log</text:span></text:span></text:span> : journal des pages traitées par le serveur<text:span text:style-name="Strong_20_Emphasis"><text:span text:style-name="Emphasis"><text:span text:style-name="underline">error.log</text:span></text:span></text:span> : journal des erreurs</text:p></table:table-cell></table:table-row></table:table></draw:text-box></draw:frame>Pour ne pas toucher au fichier de configuration par défaut <text:span text:style-name="Strong_20_Emphasis">/etc/lighttpd/lighttpd.conf</text:span>, livré avec l'application, nous ne travaillerons que dans le répertoire <text:span text:style-name="Strong_20_Emphasis">/etc/lighttpd/conf-available/</text:span>. Ainsi, les réglages ne seront pas affectés par les mises à jour et les migrations seront simplifiées (il suffira de récupérer le fichier de configuration).</text:p>
      <text:p text:style-name="Text_20_body">Dans ce dossier, nous placerons :</text:p>
      <text:p text:style-name="Text_20_body">les réglages généraux dans un fichier spécifique <text:span text:style-name="Strong_20_Emphasis">/etc/lighttpd/conf-available/40–config.conf</text:span>les réglages des modules (fichiers <text:span text:style-name="Strong_20_Emphasis">/etc/lighttpd/conf-available/50–modulexxx.conf</text:span>)les hôtes virtuels (fichiers 90–vhost–xxx.yyy.tld.conf)Le dossier <text:span text:style-name="Strong_20_Emphasis">/var/log/lighttpd/</text:span> contient les journaux (accès : <text:span text:style-name="Strong_20_Emphasis">access.log</text:span>, erreurs : <text:span text:style-name="Strong_20_Emphasis">error.log</text:span>)</text:p>
      <text:p text:style-name="Text_20_body">Le dossier <text:span text:style-name="Strong_20_Emphasis">/srv/www/</text:span> est la racine du site, de même que <text:span text:style-name="Strong_20_Emphasis">/var/www</text:span> (par montage).</text:p>
      <text:h text:style-name="Heading_20_2" text:outline-level="2"><text:bookmark-start text:name="__RefHeading___configuration_2"/><text:bookmark-start text:name="configuration"/>Configuration<text:bookmark-end text:name="__RefHeading___configuration_2"/><text:bookmark-end text:name="configuration"/></text:h>
      <text:h text:style-name="Heading_20_3" text:outline-level="3"><text:bookmark-start text:name="__RefHeading___phppgadmin_3"/><text:bookmark-start text:name="phppgadmin"/>PhpPgAdmin<text:bookmark-end text:name="__RefHeading___phppgadmin_3"/><text:bookmark-end text:name="phppgadmin"/></text:h>
      <text:p text:style-name="Text_20_body">Créez avec les droits d'administration le fichier <text:span text:style-name="Strong_20_Emphasis">/etc/lighttpd/conf-available/50-phppgadmin.conf</text:span> pour y écrire ceci :</text:p>
      <text:p text:style-name="Preformatted_20_Text"># PhpPgAdmin :<text:line-break/>alias.url += ( "/phppgadmin" =&gt; "/usr/share/phppgadmin/")alias.url += ( "/phppgadmin" =&gt; "/usr/share/phppgadmin/")</text:p>
      <text:p text:style-name="Text_20_body">Activez cette configuration en lançant :</text:p>
      <text:p text:style-name="Command Line Interface"><text:span text:style-name="PluginODTAutoStyle_span_9">...@...:~ $ </text:span><text:span text:style-name="PluginODTAutoStyle_span_10">sudo lighty-enable-mod phppgadmin</text:span></text:p>
      <text:h text:style-name="Heading_20_3" text:outline-level="3"><text:bookmark-start text:name="__RefHeading___hotes_virtuels_vhost_4"/><text:bookmark-start text:name="hotes_virtuels_vhost"/>Hôtes virtuels (vhost)<text:bookmark-end text:name="__RefHeading___hotes_virtuels_vhost_4"/><text:bookmark-end text:name="hotes_virtuels_vhost"/></text:h>
      <text:h text:style-name="Heading_20_4" text:outline-level="4"><text:bookmark-start text:name="__RefHeading___vhosts_utilisateur_5"/><text:bookmark-start text:name="vhosts_utilisateur"/>vhosts utilisateur<text:bookmark-end text:name="__RefHeading___vhosts_utilisateur_5"/><text:bookmark-end text:name="vhosts_utilisateur"/></text:h>
      <text:p text:style-name="Text_20_body">Chaque utilisateur du système a accès à son home personnel et à un sous-répertoire public_html de son home. Il suffit de créer cette arborescence pour qu'elle soit aussitôt utilisable.</text:p>
      <text:p text:style-name="Preformatted_20_Text">$HTTP["host"] =~ "users\.domaine\.tld" {<text:line-break/><text:s text:c="4"/>evhost.path-pattern = "/home/%4/public_html/" <text:line-break/>}</text:p>
      <text:p text:style-name="Text_20_body">Si <text:span text:style-name="Strong_20_Emphasis">johndoe</text:span> est un user, l'adresse <text:a xlink:type="simple" xlink:href="http://johndoe.users.example.org/" text:style-name="Internet_20_link" text:visited-style-name="Visited_20_Internet_20_Link">http://johndoe.users.example.org/</text:a> =&gt; <text:span text:style-name="Strong_20_Emphasis">/home/johndoe/public_html/</text:span></text:p>
      <text:p text:style-name="Text_20_body"><text:span text:style-name="underline"><text:span text:style-name="Strong_20_Emphasis">Méthode plus générale</text:span></text:span></text:p>
      <text:p text:style-name="Text_20_body">Toujours pour l'utilisateur <text:span text:style-name="Strong_20_Emphasis">johndoe</text:span>,</text:p>
      <text:p text:style-name="Preformatted_20_Text">$HTTP["host"] =~ "users\.domaine\.tld" {<text:line-break/><text:s text:c="4"/>server.document-root = "/home/%4/sites/default/site"<text:line-break/><text:s text:c="4"/>evhost.path-pattern<text:s text:c="2"/>= "/home/%4/sites/%0/site/"<text:line-break/>}</text:p>
      <text:p text:style-name="Text_20_body">Si <text:span text:style-name="Strong_20_Emphasis">johndoe.users.domaine.tld</text:span> est demandé, et que <text:span text:style-name="Strong_20_Emphasis">/home/johndoe/sites/domaine.tld/site/</text:span> est trouvé, ce chemin devient la docroot.Si <text:span text:style-name="Strong_20_Emphasis">johndoe.users.domaine.tld</text:span> est demandé mais qu'il n'existe pas de répertoire <text:span text:style-name="Strong_20_Emphasis">/home/johndoe/sites/domaine.tld/site/</text:span>, alors la docroot reste <text:span text:style-name="Strong_20_Emphasis">/home/johndoe/sites/default/site</text:span>.</text:p>
      <text:h text:style-name="Heading_20_3" text:outline-level="3"><text:bookmark-start text:name="__RefHeading___rendre_le_serveur_disponible_sur_internet_6"/><text:bookmark-start text:name="rendre_le_serveur_disponible_sur_internet"/>Rendre le serveur disponible sur Internet<text:bookmark-end text:name="__RefHeading___rendre_le_serveur_disponible_sur_internet_6"/><text:bookmark-end text:name="rendre_le_serveur_disponible_sur_internet"/></text:h>
      <text:p text:style-name="Text_20_body">Il reste à rediriger le port 80 (en TCP) vers la machine qui supporte le serveur http, comme ceci :</text:p>
      <text:p text:style-name="Text_20_body">paramètres de la freebox -&gt; mode avancé -&gt; réseau local/redirection de ports :</text:p>
      <text:p text:style-name="Text_20_body">ajouter une redirection,</text:p>
      <text:p text:style-name="Text_20_body">port de début : 80port de fin : 80TCPchoisir l'IP de la machine qui supporte le serveurcommentaire : par exemple, serveur http framboise</text:p>
      <text:h text:style-name="Heading_20_3" text:outline-level="3"><text:bookmark-start text:name="__RefHeading___pare-feu_7"/><text:bookmark-start text:name="pare-feu"/>Pare-feu<text:bookmark-end text:name="__RefHeading___pare-feu_7"/><text:bookmark-end text:name="pare-feu"/></text:h>
      <text:p text:style-name="Text_20_body">Installez le paquet <text:span text:style-name="Strong_20_Emphasis">arno-iptables-firewall</text:span> ou en ligne de commande :</text:p>
      <text:p text:style-name="Command Line Interface"><text:span text:style-name="PluginODTAutoStyle_span_11">$ </text:span><text:span text:style-name="PluginODTAutoStyle_span_12">sudo apt install arno-iptables-firewall</text:span></text:p>
      <text:p text:style-name="Text_20_body">Pendant l'installation, il vous posera quelques questions pour configurer le parefeu :</text:p>
      <text:p text:style-name="Text_20_body"><draw:frame draw:style-name="media" draw:name="0" text:anchor-type="as-char" draw:z-index="0" svg:width="16.98625cm" svg:height="11.959166666667cm"><draw:image xlink:href="Pictures/d6c4ac8adfdc14ace8e8fb66a4624d3e.png" xlink:type="simple" xlink:show="embed" xlink:actuate="onLoad"/></draw:frame></text:p>
      <text:p text:style-name="Text_20_body"><draw:frame draw:style-name="media" draw:name="1" text:anchor-type="as-char" draw:z-index="1" svg:width="16.98625cm" svg:height="11.959166666667cm"><draw:image xlink:href="Pictures/f204b3b4ed881d83c18a488dfaea5d36.png" xlink:type="simple" xlink:show="embed" xlink:actuate="onLoad"/></draw:frame></text:p>
      <text:p text:style-name="Text_20_body"><draw:frame draw:style-name="media" draw:name="2" text:anchor-type="as-char" draw:z-index="2" svg:width="16.98625cm" svg:height="11.959166666667cm"><draw:image xlink:href="Pictures/f4fba279c9b88462b106dcf38eff5ad1.png" xlink:type="simple" xlink:show="embed" xlink:actuate="onLoad"/></draw:frame></text:p>
      <text:p text:style-name="Text_20_body"><draw:frame draw:style-name="media" draw:name="3" text:anchor-type="as-char" draw:z-index="3" svg:width="16.98625cm" svg:height="11.959166666667cm"><draw:image xlink:href="Pictures/13ab0f23453ce4f55dd3d18d55ad74d7.png" xlink:type="simple" xlink:show="embed" xlink:actuate="onLoad"/></draw:frame></text:p>
      <text:p text:style-name="Text_20_body"><draw:frame draw:style-name="media" draw:name="4" text:anchor-type="as-char" draw:z-index="4" svg:width="16.98625cm" svg:height="11.959166666667cm"><draw:image xlink:href="Pictures/3132a54a07dbca96286314d2f36c5016.png" xlink:type="simple" xlink:show="embed" xlink:actuate="onLoad"/></draw:frame></text:p>
      <text:p text:style-name="Text_20_body"><draw:frame draw:style-name="media" draw:name="5" text:anchor-type="as-char" draw:z-index="5" svg:width="16.98625cm" svg:height="11.959166666667cm"><draw:image xlink:href="Pictures/22fc5a4f8879e4a9cafb488499490609.png" xlink:type="simple" xlink:show="embed" xlink:actuate="onLoad"/></draw:frame></text:p>
      <text:p text:style-name="Text_20_body"><draw:frame draw:style-name="media" draw:name="6" text:anchor-type="as-char" draw:z-index="6" svg:width="16.98625cm" svg:height="11.959166666667cm"><draw:image xlink:href="Pictures/bfba442ec62c912055f4a88dc20bd9ba.png" xlink:type="simple" xlink:show="embed" xlink:actuate="onLoad"/></draw:frame></text:p>
      <text:p text:style-name="Text_20_body"><draw:frame draw:style-name="media" draw:name="7" text:anchor-type="as-char" draw:z-index="7" svg:width="16.98625cm" svg:height="11.959166666667cm"><draw:image xlink:href="Pictures/085753c38ce4a8821375656f4bc35f67.png" xlink:type="simple" xlink:show="embed" xlink:actuate="onLoad"/></draw:frame></text:p>
      <text:p text:style-name="Text_20_body"><draw:frame draw:style-name="media" draw:name="8" text:anchor-type="as-char" draw:z-index="8" svg:width="16.98625cm" svg:height="11.959166666667cm"><draw:image xlink:href="Pictures/77bf92e6f0210ff05dc17dfb1b54e789.png" xlink:type="simple" xlink:show="embed" xlink:actuate="onLoad"/></draw:frame></text:p>
      <text:p text:style-name="Text_20_body"><draw:frame draw:style-name="media" draw:name="9" text:anchor-type="as-char" draw:z-index="9" svg:width="16.98625cm" svg:height="11.959166666667cm"><draw:image xlink:href="Pictures/895af51ab1e837de45108464a6d7c391.png" xlink:type="simple" xlink:show="embed" xlink:actuate="onLoad"/></draw:frame></text:p>
      <text:h text:style-name="Heading_20_3" text:outline-level="3"><text:bookmark-start text:name="__RefHeading___fail2ban_8"/><text:bookmark-start text:name="fail2ban"/>Fail2ban<text:bookmark-end text:name="__RefHeading___fail2ban_8"/><text:bookmark-end text:name="fail2ban"/></text:h>
      <text:p text:style-name="Text_20_body"><text:span text:style-name="Strong_20_Emphasis">Fail2ban</text:span> est sans doute le logiciel le plus important pour protéger votre serveur.</text:p>
      <text:p text:style-name="Text_20_body">Principe : si un attaquant échoue plus de 3 fois (par exemple) à se connecter au serveur, alors son IP est bannie (automatiquement avec iptables).</text:p>
      <text:p text:style-name="Text_20_body"><text:span text:style-name="Strong_20_Emphasis">Fail2ban</text:span> fonctionne avec <text:span text:style-name="Strong_20_Emphasis">ssh</text:span>, mais aussi le serveur mail <text:span text:style-name="Strong_20_Emphasis">postfix</text:span> et <text:span text:style-name="Strong_20_Emphasis">dovecot</text:span>, ainsi que d'autres services comme le <text:span text:style-name="Strong_20_Emphasis">ftp</text:span>!</text:p>
      <text:p text:style-name="Text_20_body">Pour l'installer :
</text:p>
      <text:p text:style-name="Command Line Interface"><text:span text:style-name="PluginODTAutoStyle_span_13">$ </text:span><text:span text:style-name="PluginODTAutoStyle_span_14">sudo apt-get install fail2ban</text:span></text:p>
      <text:p text:style-name="Text_20_body">Pour le configurer, éditez avec les droits d'administration le fichier <text:span text:style-name="Strong_20_Emphasis">/etc/fail2ban/jail.conf</text:span> pour le modifier comme ceci :</text:p>
      <text:p text:style-name="Text_20_body">Précisez :</text:p>
      <text:p text:style-name="Text_20_body"><text:span text:style-name="Strong_20_Emphasis">enabled = true</text:span> pour les services que vous souhaitez protéger,ainsi que le nombre maximum de tentatives permises dans <text:span text:style-name="Strong_20_Emphasis">maxretry</text:span> (par défaut, <text:span text:style-name="Strong_20_Emphasis">maxretry = 3</text:span>).</text:p>
      <text:h text:style-name="Heading_20_2" text:outline-level="2"><text:bookmark-start text:name="__RefHeading___utilisation_9"/><text:bookmark-start text:name="utilisation"/>Utilisation<text:bookmark-end text:name="__RefHeading___utilisation_9"/><text:bookmark-end text:name="utilisation"/></text:h>
      <text:p text:style-name="Text_20_body">Lancez l'application.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p text:style-name="Text_20_body">Pour supprimer cette application, il suffit de supprimer son paquet.</text:p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en)</text:span> Site officiel du module accesslog <text:a xlink:type="simple" xlink:href="http://redmine.lighttpd.net/projects/lighttpd/wiki/Docs_ModAccessLog" text:style-name="Internet_20_link" text:visited-style-name="Visited_20_Internet_20_Link">http://redmine.lighttpd.net/projects/lighttpd/wiki/Docs_ModAccessLog</text:a><text:span text:style-name="Strong_20_Emphasis">(en)</text:span> Comment configurer WebDAV avec Lighttpd : <text:a xlink:type="simple" xlink:href="http://www.howtoforge.com/setting-up-webdav-with-lighttpd-debian-etch" text:style-name="Internet_20_link" text:visited-style-name="Visited_20_Internet_20_Link">http://www.howtoforge.com/setting-up-webdav-with-lighttpd-debian-etch</text:a> et sa deuxième page (lien en bas de page)<text:span text:style-name="Emphasis">Basé sur <text:a xlink:type="simple" xlink:href="http://redmine.lighttpd.net/projects/lighttpd/wiki" text:style-name="Internet_20_link" text:visited-style-name="Visited_20_Internet_20_Link">http://redmine.lighttpd.net/projects/lighttpd/wiki</text:a> par lighttp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1::07:33</meta:creation-date>
    <dc:creator>Generated</dc:creator>
    <dc:date>2026-09-09T11::07:33</dc:date>
    <dc:language>en-US</dc:language>
    <meta:editing-cycles>1</meta:editing-cycles>
    <meta:editing-duration>PT0S</meta:editing-duration>
    <dc:title>tutoriel:internet:llsp:start1</dc:title>
  </office:meta>
</office:document-meta>
</file>