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f8aa8bbb4976c728a41c4280d74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raspi:start"/><text:bookmark-start text:name="__RefHeading___dnsmasqutiliser_votre_raspberry_pi_comme_serveur_dns_local_1"/><text:bookmark-start text:name="dnsmasqutiliser_votre_raspberry_pi_comme_serveur_dns_local"/>DNSMasq : Utiliser votre Raspberry Pi comme serveur DNS local<text:bookmark-end text:name="__RefHeading___dnsmasqutiliser_votre_raspberry_pi_comme_serveur_dns_local_1"/><text:bookmark-end text:name="dnsmasqutiliser_votre_raspberry_pi_comme_serveur_dns_loc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ur un réseau, les appareils ne se parlent qu’avec des adresses IP.</text:p><text:p text:style-name="Text_20_body">Un serveur DNS convertit les noms d’hôte en adresses IP. Par exemple, si un ordinateur demande l’adresse IP de raspberrytips.com, le serveur DNS répond 35.180.0.215</text:p><text:p text:style-name="Text_20_body">Un serveur DNS fait partie d’une hiérarchie :<draw:frame draw:style-name="mediacenter" draw:name="0" text:anchor-type="paragraph" draw:z-index="0" svg:width="10.583333333333cm" svg:height="5.2213455149502cm"><draw:image xlink:href="Pictures/85f8aa8bbb4976c728a41c4280d74896.png" xlink:type="simple" xlink:show="embed" xlink:actuate="onLoad"/></draw:frame>Dans ce schéma, le Raspberry Pi est au bas de l’arbre, chaque cercle est un autre serveur DNS.</text:p><text:p text:style-name="Text_20_body">Le noœud le plus haut est un serveur racine, qui a la réponse pour toutes les demandes sur les noms de domaines existants.</text:p><text:p text:style-name="Text_20_body">Chaque requête commence en bas et grimpe à la branche suivante dans l’arbre chaque fois qu’un serveur DNS n’a pas la réponse.</text:p></table:table-cell></table:table-row></table:table></draw:text-box></draw:frame>Le service <text:span text:style-name="Strong_20_Emphasis">DNSMasq</text:span> peut être installé sur Raspberry Pi pour répondre aux requêtes du réseau local. Avantages :</text:p>
      <text:p text:style-name="Text_20_body">Accélération de la navigation Internet : la plupart des requêtes peuvent être traitées directement grâce à la mise en cache.Protection de la navigation : en gardant le contrôle sur le service DNS, l'historique de navigation reste privé.Stabilité : indépendance par rapport aux serveurs DNS bien connus.Possibilité de créer des entrées personnalisées. Par exemple, il est possible de rediriger &lt;&lt; kodi.me.local &gt;&gt; vers l’adresse IP d'un Raspberry Pi du réseau.Il faudra ensuite configurer les ordinateurs du réseau pour utiliser ce serveur DNS plutôt que celui attribué automatiquement par le DHCP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rrêté et désinstallé les autres serveurs DNS comme unbound :</text:p>
      <text:p text:style-name="Command Line Interface"><text:span text:style-name="PluginODTAutoStyle_span_5">pi@framboise:~ $ </text:span><text:span text:style-name="PluginODTAutoStyle_span_6">sudo systemctl stop unbound</text:span><text:line-break/><text:span text:style-name="PluginODTAutoStyle_span_7">pi@framboise:~ $ </text:span><text:span text:style-name="PluginODTAutoStyle_span_8">sudo systemctl status unbound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DNSMasq</text:span> sur votre Raspberry Pi :</text:p>
      <text:p text:style-name="Text_20_body"><text:span text:style-name="Strong_20_Emphasis">Connectez-vous à votre Raspberry Pi via SSH</text:span><text:span text:style-name="Strong_20_Emphasis">Mettez à jour votre système</text:span> :</text:p>
      <text:p text:style-name="Command Line Interface"><text:span text:style-name="PluginODTAutoStyle_span_9">pi@framboise:~ $ </text:span><text:span text:style-name="PluginODTAutoStyle_span_10">sudo apt update</text:span><text:line-break/><text:span text:style-name="PluginODTAutoStyle_span_11">pi@framboise:~ $ </text:span><text:span text:style-name="PluginODTAutoStyle_span_12">sudo apt upgrade</text:span></text:p>
      <text:p text:style-name="Text_20_body"><text:span text:style-name="Strong_20_Emphasis">Installez le paquet DNSMasq</text:span> :</text:p>
      <text:p text:style-name="Command Line Interface"><text:span text:style-name="PluginODTAutoStyle_span_13">pi@framboise:~ $ </text:span><text:span text:style-name="PluginODTAutoStyle_span_14">sudo apt install dnsmasq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rveur-dns-local-raspberry-pi/" text:style-name="Internet_20_link" text:visited-style-name="Visited_20_Internet_20_Link">https://raspberrytips.fr/serveur-dns-local-raspberry-pi/</text:a></text:p>
      <text:p text:style-name="Horizontal_20_Line"/>
      <text:p text:style-name="Text_20_body"><text:span text:style-name="Emphasis">Basé sur &lt;&lt; <text:a xlink:type="simple" xlink:href="https://raspberrytips.fr/serveur-dns-local-raspberry-pi/" text:style-name="Internet_20_link" text:visited-style-name="Visited_20_Internet_20_Link">Utiliser votre Raspberry Pi comme serveur DNS local</text:a> &gt;&gt; par raspberrytips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1T14::34:44</meta:creation-date>
    <dc:creator>Generated</dc:creator>
    <dc:date>2026-08-21T14::34:44</dc:date>
    <dc:language>en-US</dc:language>
    <meta:editing-cycles>1</meta:editing-cycles>
    <meta:editing-duration>PT0S</meta:editing-duration>
    <dc:title>tutoriel:internet:dnsmasq:raspi:start</dc:title>
  </office:meta>
</office:document-meta>
</file>