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0568aff3049dc16093cf0d21ecf1f0.png"/>
  <manifest:file-entry manifest:media-type="image/png" manifest:full-path="Pictures/ec099742f1d04236a1356a522d784b7b.png"/>
  <manifest:file-entry manifest:media-type="image/png" manifest:full-path="Pictures/e56fb4cb49041cd6edeebcd9622732d1.png"/>
  <manifest:file-entry manifest:media-type="image/png" manifest:full-path="Pictures/8efd167dc26bcd7fe375354484d738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tlwr902acv3:start"/><text:bookmark-start text:name="__RefHeading___installer_et_configurer_sa_mini-box_4gtp-link_tl-wr902ac_huawei_e3372_1"/><text:bookmark-start text:name="installer_et_configurer_sa_mini-box_4gtp-link_tl-wr902ac_huawei_e3372"/>Installer et configurer sa mini-box 4G : TP-Link TL-WR902AC + Huawei E3372<text:bookmark-end text:name="__RefHeading___installer_et_configurer_sa_mini-box_4gtp-link_tl-wr902ac_huawei_e3372_1"/><text:bookmark-end text:name="installer_et_configurer_sa_mini-box_4gtp-link_tl-wr902ac_huawei_e3372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PC équipé d’une carte Wi-Fi</text:span>Un <text:span text:style-name="Strong_20_Emphasis">routeur TP-Link TL-WR902AC</text:span>Une <text:span text:style-name="Strong_20_Emphasis">clé 4G (modem LTE) Huawei E3372</text:span></text:p>
      <text:h text:style-name="Heading_20_2" text:outline-level="2"><text:bookmark-start text:name="__RefHeading___premiere_etapebranchement_3"/><text:bookmark-start text:name="premiere_etapebranchement"/>Première étape : branchement<text:bookmark-end text:name="__RefHeading___premiere_etapebranchement_3"/><text:bookmark-end text:name="premiere_etapebranchement"/></text:h>
      <text:p text:style-name="Text_20_body"><text:span text:style-name="Strong_20_Emphasis">Insérez la clé 4G</text:span> Huawei E3372 sur le port <text:span text:style-name="Strong_20_Emphasis">3G/4G USB</text:span> du routeur<text:line-break/><draw:frame draw:style-name="medialeft" draw:name="0" text:anchor-type="paragraph" draw:z-index="0" svg:width="10.583333333333cm" svg:height="7.0648636763412cm"><draw:image xlink:href="Pictures/b10568aff3049dc16093cf0d21ecf1f0.png" xlink:type="simple" xlink:show="embed" xlink:actuate="onLoad"/></draw:frame><text:span text:style-name="Strong_20_Emphasis">Alimentez</text:span> le port mini-USB <text:span text:style-name="Strong_20_Emphasis">Power</text:span> du routeur sur le secteur (ou sur un port USB d’un ordinateur).<text:span text:style-name="Strong_20_Emphasis">Bouton Mode Switch</text:span> du routeur : sur <text:span text:style-name="Strong_20_Emphasis">Share ETH</text:span></text:p>
      <text:h text:style-name="Heading_20_2" text:outline-level="2"><text:bookmark-start text:name="__RefHeading___autres_etapesdepuis_votre_pc_4"/><text:bookmark-start text:name="autres_etapesdepuis_votre_pc"/>Autres étapes : Depuis votre PC<text:bookmark-end text:name="__RefHeading___autres_etapesdepuis_votre_pc_4"/><text:bookmark-end text:name="autres_etapesdepuis_votre_pc"/></text:h>
      <text:p text:style-name="Text_20_body"><text:span text:style-name="Strong_20_Emphasis">Connectez-vous au point d’accès Wi-Fi du routeur</text:span> (SSID et mot de passe inscrits sous le routeur)<text:line-break/><draw:frame draw:style-name="medialeft" draw:name="1" text:anchor-type="paragraph" draw:z-index="1" svg:width="9.0752083333333cm" style:rel-width="100%" svg:height="13.864166666667cm" style:rel-height="scale"><draw:image xlink:href="Pictures/ec099742f1d04236a1356a522d784b7b.png" xlink:type="simple" xlink:show="embed" xlink:actuate="onLoad"/></draw:frame><draw:frame draw:style-name="medialeft" draw:name="2" text:anchor-type="paragraph" draw:z-index="2" svg:width="10.583333333333cm" svg:height="11.191820670773cm"><draw:image xlink:href="Pictures/e56fb4cb49041cd6edeebcd9622732d1.png" xlink:type="simple" xlink:show="embed" xlink:actuate="onLoad"/></draw:frame><text:span text:style-name="Strong_20_Emphasis">Configuration du routeur</text:span><text:span text:style-name="Strong_20_Emphasis">Visitez <text:a xlink:type="simple" xlink:href="http://tplinkwifi.net" text:style-name="Internet_20_link" text:visited-style-name="Visited_20_Internet_20_Link">http://tplinkwifi.net</text:a></text:span> dans votre navigateur<text:span text:style-name="Strong_20_Emphasis">Identifiez-vous</text:span> (utilisateur / mot de passe par défaut : <text:span text:style-name="Strong_20_Emphasis">admin</text:span> / <text:span text:style-name="Strong_20_Emphasis">admin</text:span>) : le status s'affiche.<text:span text:style-name="Strong_20_Emphasis">Cliquez sur Quick Setup</text:span> (menu de gauche)<text:span text:style-name="Strong_20_Emphasis">Cliquez sur <text:span text:style-name="Plugin_Keyboard___keyboard">Next</text:span></text:span><text:span text:style-name="Strong_20_Emphasis">Operation Mode</text:span> : cochez <text:span text:style-name="Strong_20_Emphasis">3G/4G Router</text:span> puis <text:span text:style-name="Strong_20_Emphasis"><text:span text:style-name="Plugin_Keyboard___keyboard">Next</text:span></text:span><text:span text:style-name="Strong_20_Emphasis">3G/4G</text:span> :<text:span text:style-name="Strong_20_Emphasis">Location</text:span> : votre <text:span text:style-name="Strong_20_Emphasis">pays</text:span> (France)<text:span text:style-name="Strong_20_Emphasis">Mobile ISP</text:span> : votre <text:span text:style-name="Strong_20_Emphasis">FAI</text:span>Si les valeurs remplies automatiquement ne conviennent pas,Cochez <text:span text:style-name="Strong_20_Emphasis">Set the Dial Number, APN, Username and Password manually</text:span>et renseignez : <text:span text:style-name="Strong_20_Emphasis">Authentication Type</text:span>, <text:span text:style-name="Strong_20_Emphasis">Dial Number</text:span>, <text:span text:style-name="Strong_20_Emphasis">APN</text:span>, <text:span text:style-name="Strong_20_Emphasis">Username</text:span> et <text:span text:style-name="Strong_20_Emphasis">Password</text:span><text:span text:style-name="Strong_20_Emphasis">Wireless Dual Band Selection</text:span> : cochez les deux bandes<text:span text:style-name="Strong_20_Emphasis">2.4 GHz</text:span> : SSID et mot de passe<text:span text:style-name="Strong_20_Emphasis">5 GHz</text:span> : SSID et mot de passe (les mêmes)<text:span text:style-name="Strong_20_Emphasis">Confirm</text:span> : cliquez sur <text:span text:style-name="Plugin_Keyboard___keyboard">Save</text:span>Le <text:span text:style-name="Strong_20_Emphasis">Status</text:span> s'affiche :<text:line-break/><draw:frame draw:style-name="medialeft" draw:name="3" text:anchor-type="paragraph" draw:z-index="3" svg:width="10.583333333333cm" svg:height="10.537649880096cm"><draw:image xlink:href="Pictures/8efd167dc26bcd7fe375354484d738c3.png" xlink:type="simple" xlink:show="embed" xlink:actuate="onLoad"/></draw:frame></text:p>
      <text:h text:style-name="Heading_20_3" text:outline-level="3"><text:bookmark-start text:name="__RefHeading___apns_des_principaux_fais_francais_5"/><text:bookmark-start text:name="apns_des_principaux_fais_francais"/>APNs des principaux FAIs français<text:bookmark-end text:name="__RefHeading___apns_des_principaux_fais_francais_5"/><text:bookmark-end text:name="apns_des_principaux_fais_francais"/></text:h>
      <text:h text:style-name="Heading_20_4" text:outline-level="4"><text:bookmark-start text:name="__RefHeading___tableau_simplifie_6"/><text:bookmark-start text:name="tableau_simplifie"/>Tableau simplifié<text:bookmark-end text:name="__RefHeading___tableau_simplifie_6"/><text:bookmark-end text:name="tableau_simplifi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 Free  </text:p>
          </table:table-cell>
          <table:table-cell office:value-type="string" table:style-name="tableheader">
            <text:p text:style-name="Table_20_Heading">  Bouygues<text:line-break/>B&amp;You  </text:p>
          </table:table-cell>
          <table:table-cell office:value-type="string" table:style-name="tableheader">
            <text:p text:style-name="Table_20_Heading">  Orange<text:line-break/>SOSH  </text:p>
          </table:table-cell>
          <table:table-cell office:value-type="string" table:style-name="tableheader">
            <text:p text:style-name="Table_20_Heading">  SFR illimité<text:line-break/>RED by SFR<text:line-break/>La poste mobile  </text:p>
          </table:table-cell>
        </table:table-row>
        <table:table-row>
          <table:table-cell office:value-type="string" table:style-name="tableheader">
            <text:p text:style-name="Table_20_Heading"> Authentication Type  </text:p>
          </table:table-cell>
          <table:table-cell office:value-type="string" table:style-name="tablecell">
            <text:p text:style-name="tablealignleft"> Auto   </text:p>
          </table:table-cell>
          <table:table-cell office:value-type="string" table:style-name="tablecell">
            <text:p text:style-name="tablealignleft"> Auto               </text:p>
          </table:table-cell>
          <table:table-cell office:value-type="string" table:style-name="tablecell">
            <text:p text:style-name="tablealignleft"> PAP             </text:p>
          </table:table-cell>
          <table:table-cell office:value-type="string" table:style-name="tablecell">
            <text:p text:style-name="tablealignleft"> Auto                                          </text:p>
          </table:table-cell>
        </table:table-row>
        <table:table-row>
          <table:table-cell office:value-type="string" table:style-name="tableheader">
            <text:p text:style-name="Table_20_Heading"> Dial Number          </text:p>
          </table:table-cell>
          <table:table-cell office:value-type="string" table:style-name="tablecell">
            <text:p text:style-name="tablealignleft"> *99#   </text:p>
          </table:table-cell>
          <table:table-cell office:value-type="string" table:style-name="tablecell">
            <text:p text:style-name="tablealignleft"> *99#               </text:p>
          </table:table-cell>
          <table:table-cell office:value-type="string" table:style-name="tablecell">
            <text:p text:style-name="tablealignleft"> *99#            </text:p>
          </table:table-cell>
          <table:table-cell office:value-type="string" table:style-name="tablecell">
            <text:p text:style-name="tablealignleft"> *99#                                          </text:p>
          </table:table-cell>
        </table:table-row>
        <table:table-row>
          <table:table-cell office:value-type="string" table:style-name="tableheader">
            <text:p text:style-name="Table_20_Heading"> APN                  </text:p>
          </table:table-cell>
          <table:table-cell office:value-type="string" table:style-name="tablecell">
            <text:p text:style-name="tablealignleft"> free   </text:p>
          </table:table-cell>
          <table:table-cell office:value-type="string" table:style-name="tablecell">
            <text:p text:style-name="tablealignleft"> mmsbouygtel.com    </text:p>
          </table:table-cell>
          <table:table-cell office:value-type="string" table:style-name="tablecell">
            <text:p text:style-name="tablealignleft"> orange          </text:p>
          </table:table-cell>
          <table:table-cell office:value-type="string" table:style-name="tablecell">
            <text:p text:style-name="tablealignleft"> sl2sfr                                        </text:p>
          </table:table-cell>
        </table:table-row>
        <table:table-row>
          <table:table-cell office:value-type="string" table:style-name="tableheader">
            <text:p text:style-name="Table_20_Heading"> Username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orange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assword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orange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liste_detaillee_7"/><text:bookmark-start text:name="liste_detaillee"/>Liste détaillée<text:bookmark-end text:name="__RefHeading___liste_detaillee_7"/><text:bookmark-end text:name="liste_detaillee"/></text:h>
      <text:p text:style-name="Text_20_body">(source <text:a xlink:type="simple" xlink:href="https://www.phonandroid.com/astuce-configuration-parametres-apn-internet-sms-mms-operateurs-mvno.html" text:style-name="Internet_20_link" text:visited-style-name="Visited_20_Internet_20_Link">https://www.phonandroid.com/astuce-configuration-parametres-apn-internet-sms-mms-operateurs-mvno.html</text:a>)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/>
          <table:table-cell office:value-type="string" table:style-name="tableheader">
            <text:p text:style-name="Table_20_Heading"> Nom           </text:p>
          </table:table-cell>
          <table:table-cell office:value-type="string" table:style-name="tableheader">
            <text:p text:style-name="Table_20_Heading"> APN              </text:p>
          </table:table-cell>
          <table:table-cell office:value-type="string" table:style-name="tableheader">
            <text:p text:style-name="Table_20_Heading"> utilisateur  </text:p>
          </table:table-cell>
          <table:table-cell office:value-type="string" table:style-name="tableheader">
            <text:p text:style-name="Table_20_Heading"> Mot de passe  </text:p>
          </table:table-cell>
          <table:table-cell office:value-type="string" table:style-name="tableheader">
            <text:p text:style-name="Table_20_Heading"> Type d'authentification  </text:p>
          </table:table-cell>
        </table:table-row>
        <table:table-row>
          <table:table-cell office:value-type="string" table:style-name="tableheader">
            <text:p text:style-name="Table_20_Heading"> Bouygues Telecom  </text:p>
          </table:table-cell>
          <table:table-cell office:value-type="string" table:style-name="tablecell">
            <text:p text:style-name="tablealignleft"> Internet + MMS               </text:p>
          </table:table-cell>
          <table:table-cell office:value-type="string" table:style-name="tablecell">
            <text:p text:style-name="tablealignleft"> Bouygues MMS  </text:p>
          </table:table-cell>
          <table:table-cell office:value-type="string" table:style-name="tablecell">
            <text:p text:style-name="tablealignleft"> mmsbouygtel.com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header">
            <text:p text:style-name="Table_20_Heading"> B&amp;You             </text:p>
          </table:table-cell>
          <table:table-cell office:value-type="string" table:style-name="tablecell">
            <text:p text:style-name="tablealignleft"> Internet + MMS               </text:p>
          </table:table-cell>
          <table:table-cell office:value-type="string" table:style-name="tablecell">
            <text:p text:style-name="tablealignleft"> Bouygues MMS  </text:p>
          </table:table-cell>
          <table:table-cell office:value-type="string" table:style-name="tablecell">
            <text:p text:style-name="tablealignleft"> mmsbouygtel.com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Free      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Free          </text:p>
          </table:table-cell>
          <table:table-cell office:value-type="string" table:style-name="tablecell">
            <text:p text:style-name="tablealignleft"> free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Free MMS      </text:p>
          </table:table-cell>
          <table:table-cell office:value-type="string" table:style-name="tablecell">
            <text:p text:style-name="tablealignleft"> mmsfree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3">
            <text:p text:style-name="Table_20_Heading"> SFR               </text:p>
          </table:table-cell>
          <table:table-cell office:value-type="string" table:style-name="tablecell">
            <text:p text:style-name="tablealignleft"> Internet Forfaits illimités  </text:p>
          </table:table-cell>
          <table:table-cell office:value-type="string" table:style-name="tablecell">
            <text:p text:style-name="tablealignleft"> Internet SFR  </text:p>
          </table:table-cell>
          <table:table-cell office:value-type="string" table:style-name="tablecell">
            <text:p text:style-name="tablealignleft"> sl2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Internet – Forfaits bloqués  </text:p>
          </table:table-cell>
          <table:table-cell office:value-type="string" table:style-name="tablecell">
            <text:p text:style-name="tablealignleft"> Internet SFR  </text:p>
          </table:table-cell>
          <table:table-cell office:value-type="string" table:style-name="tablecell">
            <text:p text:style-name="tablealignleft"> wap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Mms SFR       </text:p>
          </table:table-cell>
          <table:table-cell office:value-type="string" table:style-name="tablecell">
            <text:p text:style-name="tablealignleft"> mms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RED by SFR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Internet SFR  </text:p>
          </table:table-cell>
          <table:table-cell office:value-type="string" table:style-name="tablecell">
            <text:p text:style-name="tablealignleft"> sl2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Mms SFR       </text:p>
          </table:table-cell>
          <table:table-cell office:value-type="string" table:style-name="tablecell">
            <text:p text:style-name="tablealignleft"> mms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Orange    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Orange World  </text:p>
          </table:table-cell>
          <table:table-cell office:value-type="string" table:style-name="tablecell">
            <text:p text:style-name="tablealignleft"> orange           </text:p>
          </table:table-cell>
          <table:table-cell office:value-type="string" table:style-name="tablecell">
            <text:p text:style-name="tablealignleft"> orange       </text:p>
          </table:table-cell>
          <table:table-cell office:value-type="string" table:style-name="tablecell">
            <text:p text:style-name="tablealignleft"> orange        </text:p>
          </table:table-cell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Orange MMS    </text:p>
          </table:table-cell>
          <table:table-cell office:value-type="string" table:style-name="tablecell">
            <text:p text:style-name="tablealignleft"> orange.acte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Sosh      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Orange World  </text:p>
          </table:table-cell>
          <table:table-cell office:value-type="string" table:style-name="tablecell">
            <text:p text:style-name="tablealignleft"> orange           </text:p>
          </table:table-cell>
          <table:table-cell office:value-type="string" table:style-name="tablecell">
            <text:p text:style-name="tablealignleft"> orange       </text:p>
          </table:table-cell>
          <table:table-cell office:value-type="string" table:style-name="tablecell">
            <text:p text:style-name="tablealignleft"> orange        </text:p>
          </table:table-cell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Orange MMS    </text:p>
          </table:table-cell>
          <table:table-cell office:value-type="string" table:style-name="tablecell">
            <text:p text:style-name="tablealignleft"> orange.acte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P                      </text:p>
          </table:table-cell>
        </table:table-row>
      </table:table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lecrabeinfo.net/installer-configurer-mini-box-4g-lte-tp-link-tl-wr902ac-huawei-e3372.html" text:style-name="Internet_20_link" text:visited-style-name="Visited_20_Internet_20_Link">https://lecrabeinfo.net/installer-configurer-mini-box-4g-lte-tp-link-tl-wr902ac-huawei-e3372.html</text:a><text:span text:style-name="Strong_20_Emphasis">(fr)</text:span> <text:a xlink:type="simple" xlink:href="https://static.tp-link.com/2021/202102/20210216/TL-WR902AC(EU)3.0_fiche_produit.pdf" text:style-name="Internet_20_link" text:visited-style-name="Visited_20_Internet_20_Link">https://static.tp-link.com/2021/202102/20210216/TL-WR902AC(EU)3.0_fiche_produit.pdf</text:a><text:span text:style-name="Strong_20_Emphasis">(fr)</text:span> <text:a xlink:type="simple" xlink:href="https://static.tp-link.com/2018/201803/20180301/7106507475_Portable%20Router(EU1-13Languages)_QIG.pdf" text:style-name="Internet_20_link" text:visited-style-name="Visited_20_Internet_20_Link">https://static.tp-link.com/2018/201803/20180301/7106507475_Portable%20Router(EU1-13Languages)_QIG.pdf</text:a><text:span text:style-name="Strong_20_Emphasis">(en)</text:span> <text:a xlink:type="simple" xlink:href="https://static.tp-link.com/2019/201902/20190203/7106508201_TL-WR902AC(EU%20US)_QIG_V1.pdf" text:style-name="Internet_20_link" text:visited-style-name="Visited_20_Internet_20_Link">https://static.tp-link.com/2019/201902/20190203/7106508201_TL-WR902AC(EU%20US)_QIG_V1.pdf</text:a><text:span text:style-name="Strong_20_Emphasis">(en)</text:span> <text:a xlink:type="simple" xlink:href="https://www.tp-link.com/us/user-guides/tl-wr902ac_v3/" text:style-name="Internet_20_link" text:visited-style-name="Visited_20_Internet_20_Link">https://www.tp-link.com/us/user-guides/tl-wr902ac_v3/</text:a><text:span text:style-name="Strong_20_Emphasis">(en)</text:span> <text:a xlink:type="simple" xlink:href="https://www.tp-link.com/fr/support/download/tl-wr902ac/#FAQs" text:style-name="Internet_20_link" text:visited-style-name="Visited_20_Internet_20_Link">https://www.tp-link.com/fr/support/download/tl-wr902ac/#FAQs</text:a><text:span text:style-name="Strong_20_Emphasis">(fr)</text:span> <text:a xlink:type="simple" xlink:href="https://www.phonandroid.com/astuce-configuration-parametres-apn-internet-sms-mms-operateurs-mvno.html" text:style-name="Internet_20_link" text:visited-style-name="Visited_20_Internet_20_Link">https://www.phonandroid.com/astuce-configuration-parametres-apn-internet-sms-mms-operateurs-mvno.html</text:a></text:p>
      <text:p text:style-name="Horizontal_20_Line"/>
      <text:p text:style-name="Text_20_body"><text:span text:style-name="Emphasis">Basé sur &lt;&lt; <text:a xlink:type="simple" xlink:href="https://lecrabeinfo.net/installer-configurer-mini-box-4g-lte-tp-link-tl-wr902ac-huawei-e3372.html" text:style-name="Internet_20_link" text:visited-style-name="Visited_20_Internet_20_Link">Installer et configurer sa mini-box 4G : TP-Link TL-WR902AC + Huawei E3372</text:a> &gt;&gt; par lecrabeinfo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17:32</meta:creation-date>
    <dc:creator>Generated</dc:creator>
    <dc:date>2026-08-31T04::17:32</dc:date>
    <dc:language>en-US</dc:language>
    <meta:editing-cycles>1</meta:editing-cycles>
    <meta:editing-duration>PT0S</meta:editing-duration>
    <dc:title>tutoriel:internet:cle4g:tlwr902acv3:start</dc:title>
  </office:meta>
</office:document-meta>
</file>