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8e5162b35f9c5e8c16a4f5e428aeee.png"/>
  <manifest:file-entry manifest:media-type="image/png" manifest:full-path="Pictures/81fc8dda2dbaa6b37cfae4d6007f0e11.png"/>
  <manifest:file-entry manifest:media-type="image/png" manifest:full-path="Pictures/614fbbab09fe9204fce34ff7679a8252.png"/>
  <manifest:file-entry manifest:media-type="image/png" manifest:full-path="Pictures/28fa8a337987e675b517e1c9bab3b77a.png"/>
  <manifest:file-entry manifest:media-type="image/png" manifest:full-path="Pictures/b4157471171c5f285b161d0e7789a896.png"/>
  <manifest:file-entry manifest:media-type="image/png" manifest:full-path="Pictures/222be1c635667a8844cd173a0b2f5133.png"/>
  <manifest:file-entry manifest:media-type="image/png" manifest:full-path="Pictures/97e31c8d5f0e310532c050d8d4b01065.png"/>
  <manifest:file-entry manifest:media-type="image/png" manifest:full-path="Pictures/dfe14606ad4c4e1b413c2cecfbd561f9.png"/>
  <manifest:file-entry manifest:media-type="image/png" manifest:full-path="Pictures/5a05a7f3287de26a4da3061fe83bd27c.png"/>
  <manifest:file-entry manifest:media-type="image/png" manifest:full-path="Pictures/8d9553ed1da2d4ef15dc6bf33240c1a4.png"/>
  <manifest:file-entry manifest:media-type="image/png" manifest:full-path="Pictures/101ff9d76ebc399275109cb3b004d65f.png"/>
  <manifest:file-entry manifest:media-type="image/png" manifest:full-path="Pictures/3760fdac7fb0d85fd892d10509c42038.png"/>
  <manifest:file-entry manifest:media-type="image/png" manifest:full-path="Pictures/e5084ff3f6f5a10ca6619e6ea4ec1d3f.png"/>
  <manifest:file-entry manifest:media-type="image/png" manifest:full-path="Pictures/45b6ad13f5d2c5480e9723a62e5b23b9.png"/>
  <manifest:file-entry manifest:media-type="image/png" manifest:full-path="Pictures/bfc18e676fb17586b437ba3c0ed176f4.png"/>
  <manifest:file-entry manifest:media-type="image/png" manifest:full-path="Pictures/e35844ee990fe65279fc03658f9ef35c.png"/>
  <manifest:file-entry manifest:media-type="image/png" manifest:full-path="Pictures/3424b40e64c9fa0060b99f9e83016cf6.png"/>
  <manifest:file-entry manifest:media-type="image/png" manifest:full-path="Pictures/c870f15bb98f4575dbd68c382c4c8510.png"/>
  <manifest:file-entry manifest:media-type="image/png" manifest:full-path="Pictures/9972f98bc0af6d822f9e61b4970006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cle4g:tlmr3020:start"/><text:bookmark-start text:name="__RefHeading___installer_et_configurer_sa_mini-box_4gtp-link_tl-mr3020_huawei_e3372_1"/><text:bookmark-start text:name="installer_et_configurer_sa_mini-box_4gtp-link_tl-mr3020_huawei_e3372"/>Installer et configurer sa mini-box 4G : TP-Link TL-MR3020 + Huawei E3372<text:bookmark-end text:name="__RefHeading___installer_et_configurer_sa_mini-box_4gtp-link_tl-mr3020_huawei_e3372_1"/><text:bookmark-end text:name="installer_et_configurer_sa_mini-box_4gtp-link_tl-mr3020_huawei_e3372"/></text:h>
      <text:h text:style-name="Heading_20_2" text:outline-level="2"><text:bookmark-start text:name="__RefHeading___pre-requis_2"/><text:bookmark-start text:name="pre-requis"/>Pré-requis<text:bookmark-end text:name="__RefHeading___pre-requis_2"/><text:bookmark-end text:name="pre-requis"/></text:h>
      <text:p text:style-name="Text_20_body">Un PC équipé d’une <text:span text:style-name="Strong_20_Emphasis">carte Wi-Fi</text:span>Le routeur <text:span text:style-name="Strong_20_Emphasis">TP-Link TL-WR902AC</text:span><text:span text:style-name="Strong_20_Emphasis">Le modem LTE (4G) Huawei E3372</text:spa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Branchez :</text:p>
      <text:p text:style-name="Text_20_body"><text:span text:style-name="Strong_20_Emphasis">le dongle Huawei E3372</text:span> sur le port <text:span text:style-name="Strong_20_Emphasis">USB</text:span> du routeur TL-WR902AC.<text:line-break/><draw:frame draw:style-name="medialeft" draw:name="0" text:anchor-type="paragraph" draw:z-index="0" svg:width="10.583333333333cm" svg:height="5.5010993843448cm"><draw:image xlink:href="Pictures/fb8e5162b35f9c5e8c16a4f5e428aeee.png" xlink:type="simple" xlink:show="embed" xlink:actuate="onLoad"/></draw:frame><text:span text:style-name="Strong_20_Emphasis">le routeur TL-WR902AC</text:span> sur une <text:span text:style-name="Strong_20_Emphasis">prise secteur</text:span> ou un port <text:span text:style-name="Strong_20_Emphasis">USB</text:span> d’un ordinateur. Pour une utilisation permanente, préférez la connexion à une prise secteur.<text:line-break/><draw:frame draw:style-name="medialeft" draw:name="1" text:anchor-type="paragraph" draw:z-index="1" svg:width="10.583333333333cm" svg:height="10.530679933665cm"><draw:image xlink:href="Pictures/81fc8dda2dbaa6b37cfae4d6007f0e11.png" xlink:type="simple" xlink:show="embed" xlink:actuate="onLoad"/></draw:frame>Placez le bouton <text:span text:style-name="Strong_20_Emphasis">Mode Switch</text:span> du routeur TL-WR902AC sur <text:span text:style-name="Strong_20_Emphasis">Share ETH</text:span>.<text:line-break/><draw:frame draw:style-name="medialeft" draw:name="2" text:anchor-type="paragraph" draw:z-index="2" svg:width="10.583333333333cm" svg:height="7.0806642941874cm"><draw:image xlink:href="Pictures/614fbbab09fe9204fce34ff7679a8252.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epuis votre PC, <text:span text:style-name="Strong_20_Emphasis">connectez-vous au point d’accès Wi-Fi</text:span> du routeur TL-WR902AC, de préférence sur le réseau <text:span text:style-name="Strong_20_Emphasis">5 GHz</text:span>, lequel vous permettra d’avoir un meilleur débit. Le SSID et le mot de passe sont inscrits sous le routeur, mais vous pouvez également appuyer sur le bouton WPS du routeur TL-WR902AC pour vous connecter automatiquement.<draw:frame draw:style-name="mediacenter" draw:name="3" text:anchor-type="paragraph" draw:z-index="3" svg:width="15.875cm" svg:height="25.743243243243cm"><draw:image xlink:href="Pictures/28fa8a337987e675b517e1c9bab3b77a.png" xlink:type="simple" xlink:show="embed" xlink:actuate="onLoad"/></draw:frame>Ouvrez une fenêtre de votre navigateur Web et entrez l’adresse du routeur <text:a xlink:type="simple" xlink:href="http://192.168.0.1/" text:style-name="Internet_20_link" text:visited-style-name="Visited_20_Internet_20_Link">http://192.168.0.1/</text:a> pour vous <text:span text:style-name="Strong_20_Emphasis">connecter à l’interface d’administration</text:span>. Identifiez-vous avec le nom d’utilisateur et le mot de passe par défaut : admin / admin.<draw:frame draw:style-name="mediacenter" draw:name="4" text:anchor-type="paragraph" draw:z-index="4" svg:width="15.875cm" svg:height="8.4087890625cm"><draw:image xlink:href="Pictures/b4157471171c5f285b161d0e7789a896.png" xlink:type="simple" xlink:show="embed" xlink:actuate="onLoad"/></draw:frame>La configuration rapide (Quick Setup) se lance. À l’étape Time Zone, sélectionnez le fuseau horaire <text:span text:style-name="Strong_20_Emphasis">GMT+1</text:span> et faites <text:span text:style-name="Strong_20_Emphasis">Next</text:span>.<draw:frame draw:style-name="mediacenter" draw:name="5" text:anchor-type="paragraph" draw:z-index="5" svg:width="15.875cm" svg:height="8.4087890625cm"><draw:image xlink:href="Pictures/222be1c635667a8844cd173a0b2f5133.png" xlink:type="simple" xlink:show="embed" xlink:actuate="onLoad"/></draw:frame>À l’étape 3G/4G Settings, configurez le point d’accès LTE (4G) en fonction de votre opérateur mobile et faites Next. Par exemple pour Free :Region: FranceMobile ISP: Orange (Personal)Authentification Type: AutoDial Number: *99#APN: freeUsername:Password:<draw:frame draw:style-name="mediacenter" draw:name="6" text:anchor-type="paragraph" draw:z-index="6" svg:width="15.875cm" svg:height="8.4087890625cm"><draw:image xlink:href="Pictures/97e31c8d5f0e310532c050d8d4b01065.png" xlink:type="simple" xlink:show="embed" xlink:actuate="onLoad"/></draw:frame>Ci-dessous, les APN des opérateurs mobiles en France :</text:p>
      <table:table table:style-name="Table">
        <table:table-column/>
        <table:table-column/>
        <table:table-column/>
        <table:table-column/>
        <table:table-column/>
        <table:table-row>
          <table:table-cell office:value-type="string" table:style-name="tablecell"/>
          <table:table-cell office:value-type="string" table:style-name="tableheader">
            <text:p text:style-name="Table_20_Heading"> Orange  </text:p>
          </table:table-cell>
          <table:table-cell office:value-type="string" table:style-name="tableheader">
            <text:p text:style-name="Table_20_Heading"> SFR     </text:p>
          </table:table-cell>
          <table:table-cell office:value-type="string" table:style-name="tableheader">
            <text:p text:style-name="Table_20_Heading"> Bouygues            </text:p>
          </table:table-cell>
          <table:table-cell office:value-type="string" table:style-name="tableheader">
            <text:p text:style-name="Table_20_Heading"> Free  </text:p>
          </table:table-cell>
        </table:table-row>
        <table:table-row>
          <table:table-cell office:value-type="string" table:style-name="tableheader">
            <text:p text:style-name="Table_20_Heading"> Authentification Type  </text:p>
          </table:table-cell>
          <table:table-cell office:value-type="string" table:style-name="tablecell">
            <text:p text:style-name="tablealignleft"> PAP     </text:p>
          </table:table-cell>
          <table:table-cell office:value-type="string" table:style-name="tablecell">
            <text:p text:style-name="tablealignleft"> Auto    </text:p>
          </table:table-cell>
          <table:table-cell office:value-type="string" table:style-name="tablecell">
            <text:p text:style-name="tablealignleft"> Auto                </text:p>
          </table:table-cell>
          <table:table-cell office:value-type="string" table:style-name="tablecell">
            <text:p text:style-name="tablealignleft"> Auto  </text:p>
          </table:table-cell>
        </table:table-row>
        <table:table-row>
          <table:table-cell office:value-type="string" table:style-name="tableheader">
            <text:p text:style-name="Table_20_Heading"> Dial Number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cell office:value-type="string" table:style-name="tablecell">
            <text:p text:style-name="tablealignleft"> *99#  </text:p>
          </table:table-cell>
        </table:table-row>
        <table:table-row>
          <table:table-cell office:value-type="string" table:style-name="tableheader">
            <text:p text:style-name="Table_20_Heading"> APN                    </text:p>
          </table:table-cell>
          <table:table-cell office:value-type="string" table:style-name="tablecell">
            <text:p text:style-name="tablealignleft"> orange  </text:p>
          </table:table-cell>
          <table:table-cell office:value-type="string" table:style-name="tablecell">
            <text:p text:style-name="tablealignleft"> sl2sfr  </text:p>
          </table:table-cell>
          <table:table-cell office:value-type="string" table:style-name="tablecell">
            <text:p text:style-name="tablealignleft"> mmsbouyguestel.com  </text:p>
          </table:table-cell>
          <table:table-cell office:value-type="string" table:style-name="tablecell">
            <text:p text:style-name="tablealignleft"> free  </text:p>
          </table:table-cell>
        </table:table-row>
        <table:table-row>
          <table:table-cell office:value-type="string" table:style-name="tableheader">
            <text:p text:style-name="Table_20_Heading"> Username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row>
          <table:table-cell office:value-type="string" table:style-name="tableheader">
            <text:p text:style-name="Table_20_Heading"> Password               </text:p>
          </table:table-cell>
          <table:table-cell office:value-type="string" table:style-name="tablecell">
            <text:p text:style-name="tablealignleft"> orange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text:p text:style-name="Text_20_body">À l’étape WAN Connection Type, si vous avez relié votre box ADSL au port WAN du routeur TL-WR902AC, sélectionnez <text:span text:style-name="Strong_20_Emphasis">Dynamic IP</text:span> puis faites <text:span text:style-name="Strong_20_Emphasis">Next</text:span>.<draw:frame draw:style-name="mediacenter" draw:name="7" text:anchor-type="paragraph" draw:z-index="7" svg:width="15.875cm" svg:height="8.4087890625cm"><draw:image xlink:href="Pictures/dfe14606ad4c4e1b413c2cecfbd561f9.png" xlink:type="simple" xlink:show="embed" xlink:actuate="onLoad"/></draw:frame>À l’étape WAN Connection Type – Dynamic IP, sélectionnez Do NOT clone MAC Address puis faites Next.<draw:frame draw:style-name="mediacenter" draw:name="8" text:anchor-type="paragraph" draw:z-index="8" svg:width="15.875cm" svg:height="8.4087890625cm"><draw:image xlink:href="Pictures/5a05a7f3287de26a4da3061fe83bd27c.png" xlink:type="simple" xlink:show="embed" xlink:actuate="onLoad"/></draw:frame>Choisissez un mot de passe pour les deux bandes de fréquence 2,4 GHz et 5 GHz du Wi-Fi et faites Next.<draw:frame draw:style-name="mediacenter" draw:name="9" text:anchor-type="paragraph" draw:z-index="9" svg:width="15.875cm" svg:height="8.4087890625cm"><draw:image xlink:href="Pictures/8d9553ed1da2d4ef15dc6bf33240c1a4.png" xlink:type="simple" xlink:show="embed" xlink:actuate="onLoad"/></draw:frame>Cliquez sur Save pour sauvegarder la configuration et redémarrer le routeur TL-WR902AC.<draw:frame draw:style-name="mediacenter" draw:name="10" text:anchor-type="paragraph" draw:z-index="10" svg:width="15.875cm" svg:height="8.4087890625cm"><draw:image xlink:href="Pictures/101ff9d76ebc399275109cb3b004d65f.png" xlink:type="simple" xlink:show="embed" xlink:actuate="onLoad"/></draw:frame>Si vous avez modifié le mot de passe du point d’accès Wi-Fi, reconfigurez la connexion Wi-Fi entre votre PC et le routeur TL-WR902AC. Sur Windows 10, cliquez sur l’icône Wi-Fi dans la zone de notifications &gt; cliquez droit sur le nom du réseau sans-fil &gt; Oublier ; puis reconnectez-vous au même réseau sans-fil avec le nouveau mot de passe ou en appuyant sur le bouton WPS du routeur.Retournez sur l’interface d’administration, testez la connexion Internet, tout devrait être bon ! Cliquez sur Finish pour terminer la configuration.<draw:frame draw:style-name="mediacenter" draw:name="11" text:anchor-type="paragraph" draw:z-index="11" svg:width="15.875cm" svg:height="8.6568359375cm"><draw:image xlink:href="Pictures/3760fdac7fb0d85fd892d10509c42038.png" xlink:type="simple" xlink:show="embed" xlink:actuate="onLoad"/></draw:frame>Si vous utilisez un dongle Huawei E3372 avec un firmware HiLink, attendez un peu que la page « Code PIN requis » s’affiche, entrez le code PIN de votre carte SIM puis cliquez sur Appliquer.<draw:frame draw:style-name="mediacenter" draw:name="12" text:anchor-type="paragraph" draw:z-index="12" svg:width="15.875cm" svg:height="8.6568359375cm"><draw:image xlink:href="Pictures/e5084ff3f6f5a10ca6619e6ea4ec1d3f.png" xlink:type="simple" xlink:show="embed" xlink:actuate="onLoad"/></draw:frame>La LED du dongle Huawei E3372 devrait être de couleur cyan et fixe, synonyme de connexion réussie au réseau cellulaire.<draw:frame draw:style-name="mediacenter" draw:name="13" text:anchor-type="paragraph" draw:z-index="13" svg:width="15.875cm" svg:height="10.583333333333cm"><draw:image xlink:href="Pictures/45b6ad13f5d2c5480e9723a62e5b23b9.png" xlink:type="simple" xlink:show="embed" xlink:actuate="onLoad"/></draw:frame>Vérifiez que vous êtes bien connecté au point d’accès LTE et que connexion Internet est opérationnelle, via la page d’accueil et la page Internet &gt; 3G/4G :<draw:frame draw:style-name="mediacenter" draw:name="14" text:anchor-type="paragraph" draw:z-index="14" svg:width="15.875cm" svg:height="8.6568359375cm"><draw:image xlink:href="Pictures/bfc18e676fb17586b437ba3c0ed176f4.png" xlink:type="simple" xlink:show="embed" xlink:actuate="onLoad"/></draw:frame><draw:frame draw:style-name="mediacenter" draw:name="15" text:anchor-type="paragraph" draw:z-index="15" svg:width="15.875cm" svg:height="8.6568359375cm"><draw:image xlink:href="Pictures/e35844ee990fe65279fc03658f9ef35c.png" xlink:type="simple" xlink:show="embed" xlink:actuate="onLoad"/></draw:frame>Lancez un test de débit avec nPerf pour le plaisir des yeux<draw:frame draw:style-name="mediacenter" draw:name="16" text:anchor-type="paragraph" draw:z-index="16" svg:width="15.875cm" svg:height="6.096cm"><draw:image xlink:href="Pictures/3424b40e64c9fa0060b99f9e83016cf6.png" xlink:type="simple" xlink:show="embed" xlink:actuate="onLoad"/></draw:frame>Vous pouvez toujours accéder à l’interface Web du dongle Huawei E3372 à l’adresse <text:a xlink:type="simple" xlink:href="http://192.168.8.1/" text:style-name="Internet_20_link" text:visited-style-name="Visited_20_Internet_20_Link">http://192.168.8.1/</text:a>.<draw:frame draw:style-name="mediacenter" draw:name="17" text:anchor-type="paragraph" draw:z-index="17" svg:width="15.875cm" svg:height="8.6568359375cm"><draw:image xlink:href="Pictures/c870f15bb98f4575dbd68c382c4c8510.png" xlink:type="simple" xlink:show="embed" xlink:actuate="onLoad"/></draw:frame>Voilà, votre mini-box 4G est installée ! Il ne vous reste plus qu’à connecter vos autres appareils au réseau Wi-Fi du TL-WR902AC pour que tout le monde en profite<draw:frame draw:style-name="mediacenter" draw:name="18" text:anchor-type="paragraph" draw:z-index="18" svg:width="15.875cm" svg:height="10.583333333333cm"><draw:image xlink:href="Pictures/9972f98bc0af6d822f9e61b4970006de.png" xlink:type="simple" xlink:show="embed" xlink:actuate="onLoad"/></draw:frame></text:p>
      <text:p text:style-name="Text_20_body">Mais n’oubliez pas : même si vous avez désormais une connexion Internet à très haut débit, vous ne pourrez en profitez pleinement que si vous avez une connexion Wi-Fi performante entre le routeur TL-WR902AC et vos appareils. Pour ce faire, privilégiez la bande des 5 GHz qui permettra à vos appareils d’avoir un meilleur débit ou bien changez le canal sur la bande des 2,4 GHz pour éviter les interférences. Vous trouverez plus d’informations à ce sujet ici : bandes de fréquence, canaux et normes du Wi-Fi</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installer-configurer-mini-box-4g-lte-tp-link-tl-wr902ac-huawei-e3372.html" text:style-name="Internet_20_link" text:visited-style-name="Visited_20_Internet_20_Link">https://lecrabeinfo.net/installer-configurer-mini-box-4g-lte-tp-link-tl-wr902ac-huawei-e3372.html</text:a></text:p>
      <text:p text:style-name="Horizontal_20_Line"/>
      <text:p text:style-name="Text_20_body"><text:span text:style-name="Emphasis">Basé sur &lt;&lt; <text:a xlink:type="simple" xlink:href="https://lecrabeinfo.net/installer-configurer-mini-box-4g-lte-tp-link-tl-wr902ac-huawei-e3372.html" text:style-name="Internet_20_link" text:visited-style-name="Visited_20_Internet_20_Link">Installer et configurer sa mini-box 4G : TP-Link TL-WR902AC + Huawei E3372</text:a> &gt;&gt; par lecrabeinfo.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4::17:25</meta:creation-date>
    <dc:creator>Generated</dc:creator>
    <dc:date>2026-08-31T04::17:25</dc:date>
    <dc:language>en-US</dc:language>
    <meta:editing-cycles>1</meta:editing-cycles>
    <meta:editing-duration>PT0S</meta:editing-duration>
    <dc:title>tutoriel:internet:cle4g:tlmr3020:start</dc:title>
  </office:meta>
</office:document-meta>
</file>