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04f780de5758e977993ade47607a5c.png"/>
  <manifest:file-entry manifest:media-type="image/png" manifest:full-path="Pictures/683d89118f275f0506e3aa8c11e45395.png"/>
  <manifest:file-entry manifest:media-type="image/png" manifest:full-path="Pictures/04c11b74e65310795da2e240d616de47.png"/>
  <manifest:file-entry manifest:media-type="image/png" manifest:full-path="Pictures/8377c5e762e2e3740e29c08371e64bbf.png"/>
  <manifest:file-entry manifest:media-type="image/png" manifest:full-path="Pictures/2bb003123af8882e41ee323fd05aac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dsl:start"/><text:bookmark-start text:name="__RefHeading___adslconnexion_1"/><text:bookmark-start text:name="adslconnexion"/>ADSL : connexion<text:bookmark-end text:name="__RefHeading___adslconnexion_1"/><text:bookmark-end text:name="adslconnexion"/></text:h>
      <text:h text:style-name="Heading_20_1" text:outline-level="1"><text:bookmark-start text:name="__RefHeading___comment_augmenter_la_vitesse_de_connexion_internetserveur_dns_2"/><text:bookmark-start text:name="comment_augmenter_la_vitesse_de_connexion_internetserveur_dns"/>Comment augmenter la vitesse de connexion internet : serveur DNS<text:bookmark-end text:name="__RefHeading___comment_augmenter_la_vitesse_de_connexion_internetserveur_dns_2"/><text:bookmark-end text:name="comment_augmenter_la_vitesse_de_connexion_internetserveur_dns"/></text:h>
      <text:p text:style-name="Text_20_body"><draw:frame draw:style-name="mediacenter" draw:name="0" text:anchor-type="paragraph" draw:z-index="0" svg:width="7.9375cm" style:rel-width="100%" svg:height="10.825cm" style:rel-height="scale"><draw:image xlink:href="Pictures/4c04f780de5758e977993ade47607a5c.png" xlink:type="simple" xlink:show="embed" xlink:actuate="onLoad"/></draw:frame></text:p>
      <text:p text:style-name="Text_20_body"><draw:frame draw:style-name="media" draw:name="1" text:anchor-type="as-char" draw:z-index="1" svg:width="21.775208333333cm" style:rel-width="100%" svg:height="9.3397916666667cm" style:rel-height="scale"><draw:image xlink:href="Pictures/683d89118f275f0506e3aa8c11e45395.png" xlink:type="simple" xlink:show="embed" xlink:actuate="onLoad"/></draw:frame></text:p>
      <text:p text:style-name="Text_20_body"><draw:frame draw:style-name="media" draw:name="2" text:anchor-type="as-char" draw:z-index="2" svg:width="17.727083333333cm" style:rel-width="100%" svg:height="21.457708333333cm" style:rel-height="scale"><draw:image xlink:href="Pictures/04c11b74e65310795da2e240d616de47.png" xlink:type="simple" xlink:show="embed" xlink:actuate="onLoad"/></draw:frame></text:p>
      <text:p text:style-name="Text_20_body"><draw:frame draw:style-name="media" draw:name="3" text:anchor-type="as-char" draw:z-index="3" svg:width="21.960416666667cm" style:rel-width="100%" svg:height="22.939375cm" style:rel-height="scale"><draw:image xlink:href="Pictures/8377c5e762e2e3740e29c08371e64bbf.png" xlink:type="simple" xlink:show="embed" xlink:actuate="onLoad"/></draw:frame></text:p>
      <text:p text:style-name="Text_20_body"><draw:frame draw:style-name="media" draw:name="4" text:anchor-type="as-char" draw:z-index="4" svg:width="26.590625cm" style:rel-width="100%" svg:height="25.611666666667cm" style:rel-height="scale"><draw:image xlink:href="Pictures/2bb003123af8882e41ee323fd05aac1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2::47:58</meta:creation-date>
    <dc:creator>Generated</dc:creator>
    <dc:date>2026-08-29T02::47:58</dc:date>
    <dc:language>en-US</dc:language>
    <meta:editing-cycles>1</meta:editing-cycles>
    <meta:editing-duration>PT0S</meta:editing-duration>
    <dc:title>tutoriel:internet:adsl:start</dc:title>
  </office:meta>
</office:document-meta>
</file>