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27284efb8323a1fab0e35690ac3a769.png"/>
  <manifest:file-entry manifest:media-type="image/png" manifest:full-path="Pictures/aac88142a1f6dbfc46c10001ae00bff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internet:dokuwiki:start"/><text:bookmark-start text:name="__RefHeading___dokuwikiun_wiki_opensource_sans_base_de_donnees_1"/><text:bookmark-start text:name="dokuwikiun_wiki_opensource_sans_base_de_donnees"/>Dokuwiki : un wiki opensource sans base de données<text:bookmark-end text:name="__RefHeading___dokuwikiun_wiki_opensource_sans_base_de_donnees_1"/><text:bookmark-end text:name="dokuwikiun_wiki_opensource_sans_base_de_donnees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p text:style-name="Text_20_body"><text:span text:style-name="Strong_20_Emphasis"><text:a xlink:type="simple" xlink:href="https://doc.nfrappe.fr/doku.php?id=logiciel:internet:dokuwiki:start" text:style-name="Internet_20_link" text:visited-style-name="Visited_20_Internet_20_Link">Dokuwiki : un wiki opensource sans base de données</text:a></text:span></text:p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p text:style-name="Text_20_body"><text:span text:style-name="Strong_20_Emphasis"><text:a xlink:type="simple" xlink:href="https://doc.nfrappe.fr/doku.php?id=tutoriel:internet:dokuwiki:dokuwiki:icones:start" text:style-name="Internet_20_link" text:visited-style-name="Visited_20_Internet_20_Link">Désactiver le redimensionnement des icônes</text:a></text:span><text:span text:style-name="Strong_20_Emphasis"><text:a xlink:type="simple" xlink:href="https://doc.nfrappe.fr/doku.php?id=tutoriel:internet:dokuwiki:pgtelechargement" text:style-name="Internet_20_link" text:visited-style-name="Visited_20_Internet_20_Link">Créer une page de fichiers à télécharger</text:a></text:span><text:span text:style-name="Strong_20_Emphasis">Créer une ferme de dokuwikis</text:span> : <text:a xlink:type="simple" xlink:href="http://doc.nfrappe.fr/doku.php?id=logiciel:internet:dokuwiki:start1#installation" text:style-name="Internet_20_link" text:visited-style-name="Visited_20_Internet_20_Link">Installez un dokuwiki</text:a> sur votre serveur en le nommant <text:span text:style-name="Strong_20_Emphasis">fermier</text:span></text:p>
      <text:h text:style-name="Heading_20_2" text:outline-level="2"><text:bookmark-start text:name="__RefHeading___problemes_et_solutions_5"/><text:bookmark-start text:name="problemes_et_solutions"/>Problèmes et solutions<text:bookmark-end text:name="__RefHeading___problemes_et_solutions_5"/><text:bookmark-end text:name="problemes_et_solutions"/></text:h>
      <text:p text:style-name="Text_20_body"> Si les liens apt ne fonctionnent plus (ils ne font qu'afficher le texte sans en faire un lien) comme ceci <text:span text:style-name="Strong_20_Emphasis">[[apt://vlc]]</text:span>, on peut utiliser les liens interwiki : [[apt&gt;vlc]] -&gt; vlc</text:p>
      <text:p text:style-name="Text_20_body">Dans l'administration, lancez le <text:span text:style-name="Strong_20_Emphasis">Gestionnaire de fichiers de configuration</text:span>.<text:span text:style-name="Strong_20_Emphasis">Sélection d'un fichier de configuration</text:span> : Choisissez <text:span text:style-name="Strong_20_Emphasis">Liens interwiki</text:span><text:span text:style-name="Strong_20_Emphasis">Valeurs définies par l'utilisateur</text:span> Ajoutez : <text:span text:style-name="Strong_20_Emphasis">Clé</text:span> : apt<text:span text:style-name="Strong_20_Emphasis">Valeur</text:span> : apt://{NAME}et une icône <draw:frame draw:style-name="media" draw:name="0" text:anchor-type="as-char" draw:z-index="0" svg:width="0.42333333333333cm" svg:height="0.42333333333333cm"><draw:image xlink:href="Pictures/f27284efb8323a1fab0e35690ac3a769.png" xlink:type="simple" xlink:show="embed" xlink:actuate="onLoad"/></draw:frame> (flèche)Cliquez sur <text:span text:style-name="Plugin_Keyboard___keyboard">Enregistrer</text:span><draw:frame draw:style-name="mediacenter" draw:name="1" text:anchor-type="paragraph" draw:z-index="1" svg:width="14.313958333333cm" svg:height="6.0854166666667cm"><draw:image xlink:href="Pictures/aac88142a1f6dbfc46c10001ae00bffd.png" xlink:type="simple" xlink:show="embed" xlink:actuate="onLoad"/></draw:frame></text:p>
      <text:h text:style-name="Heading_20_2" text:outline-level="2"><text:bookmark-start text:name="__RefHeading___voir_aussi_6"/><text:bookmark-start text:name="voir_aussi"/>Voir aussi<text:bookmark-end text:name="__RefHeading___voir_aussi_6"/><text:bookmark-end text:name="voir_aussi"/></text:h>
      <text:p text:style-name="Text_20_body"><text:span text:style-name="Strong_20_Emphasis">(fr)</text:span> <text:a xlink:type="simple" xlink:href="https://doc.ubuntu-fr.org/dokuwiki" text:style-name="Internet_20_link" text:visited-style-name="Visited_20_Internet_20_Link">https://doc.ubuntu-fr.org/dokuwiki</text:a></text:p>
      <text:p text:style-name="Horizontal_20_Line"/>
      <text:p text:style-name="Text_20_body"><text:span text:style-name="Emphasis">Basé sur &lt;&lt; <text:a xlink:type="simple" xlink:href="https://doc.ubuntu-fr.org/dokuwiki" text:style-name="Internet_20_link" text:visited-style-name="Visited_20_Internet_20_Link">Dokuwiki - C'est mieux quand c'est simple</text:a> &gt;&gt; par doc.ubuntu-fr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1T17::30:13</meta:creation-date>
    <dc:creator>Generated</dc:creator>
    <dc:date>2026-08-11T17::30:13</dc:date>
    <dc:language>en-US</dc:language>
    <meta:editing-cycles>1</meta:editing-cycles>
    <meta:editing-duration>PT0S</meta:editing-duration>
    <dc:title>portail:internet:dokuwiki:start</dc:title>
  </office:meta>
</office:document-meta>
</file>