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d94ce28677b06022b596745ab4712.png"/>
  <manifest:file-entry manifest:media-type="image/png" manifest:full-path="Pictures/adb5d5bcd89bf34f4a7e4bb201c6b2d3.png"/>
  <manifest:file-entry manifest:media-type="image/png" manifest:full-path="Pictures/9a95ea5e38d43c3e3070f2f59758a727.png"/>
  <manifest:file-entry manifest:media-type="image/png" manifest:full-path="Pictures/83931bb19255fd7279e037438e83ac08.png"/>
  <manifest:file-entry manifest:media-type="image/png" manifest:full-path="Pictures/278deba912c3a00d9eea23570b669a3a.png"/>
  <manifest:file-entry manifest:media-type="image/png" manifest:full-path="Pictures/4585e2a33eeb8015ff9d4262c5c40822.png"/>
  <manifest:file-entry manifest:media-type="image/png" manifest:full-path="Pictures/e703e3fbcbf5daf94fdf1d36776ac4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security:start"/><text:bookmark-start text:name="__RefHeading___securite_du_reseau_1"/><text:bookmark-start text:name="securite_du_reseau"/>Sécurité du réseau<text:bookmark-end text:name="__RefHeading___securite_du_reseau_1"/><text:bookmark-end text:name="securite_du_reseau"/></text:h>
      <text:p text:style-name="Text_20_body">Voici comment protéger votre réseau domestique contre les cyberattaques et les utilisateurs non autorisés en utilisant trois fonctions de sécurité réseau.</text:p>
      <text:p text:style-name="Text_20_body">Vous pouvez protéger votre réseau domestique :</text:p>
      <text:p text:style-name="Text_20_body">avec la protection DoS, contre les attaques DoS (Denial of Service) qui inondent votre réseau avec des requêtes serveuravec le contrôle d'accès, qui bloque ou autorise l'accès à votre réseau à des clients spécifiquesou en empêchant l'usurpation d'identité ARP et les attaques ARP qui utilisent les liaisons IP &amp; MAC.</text:p>
      <text:h text:style-name="Heading_20_2" text:outline-level="2"><text:bookmark-start text:name="__RefHeading___protection_de_reseau_contre_les_cyberattaques_2"/><text:bookmark-start text:name="protection_de_reseau_contre_les_cyberattaques"/>Protection de réseau contre les cyberattaques<text:bookmark-end text:name="__RefHeading___protection_de_reseau_contre_les_cyberattaques_2"/><text:bookmark-end text:name="protection_de_reseau_contre_les_cyberattaques"/></text:h>
      <text:p text:style-name="Text_20_body">Le pare-feu SPI peut empêcher les cyberattaques et valider le trafic qui transite par le routeur en fonction du protocole.</text:p>
      <text:p text:style-name="Text_20_body">Cette fonction est activée par défaut et il est recommandé de conserver les paramètres par défaut.</text:p>
      <text:p text:style-name="Text_20_body">La protection DoS peut protéger votre réseau domestique contre les attaques DoS qui inondent votre réseau de requêtes serveur.</text:p>
      <text:p text:style-name="Text_20_body">Suivez les étapes ci-dessous pour configurer le pare-feu et la protection DoS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Pare-feu et protection DoS</text:span> (à gauche)<draw:frame draw:style-name="mediacenter" draw:name="0" text:anchor-type="paragraph" draw:z-index="0" svg:width="15.875cm" svg:height="7.9595486111111cm"><draw:image xlink:href="Pictures/e52d94ce28677b06022b596745ab4712.png" xlink:type="simple" xlink:show="embed" xlink:actuate="onLoad"/></draw:frame>Activez <text:span text:style-name="Strong_20_Emphasis">Pare-feu IPv4 SPI</text:span>.Activez <text:span text:style-name="Strong_20_Emphasis">Protection DoS</text:span>. <text:span text:style-name="Strong_20_Emphasis">Remarque</text:span> : <text:span text:style-name="Strong_20_Emphasis">Protection DoS</text:span> nécessite d'activer aussi <text:span text:style-name="Strong_20_Emphasis">Surveillance du trafic</text:span> dans <text:span text:style-name="Strong_20_Emphasis">Outils système &gt; Moniteur de trafic</text:span> (à gauche).Définissez le niveau de protection (faible, moyen ou élevé) pour :<text:span text:style-name="Strong_20_Emphasis">Filtrage des attaques par inondation ICMP</text:span> : pour empêcher l'attaque par inondation ICMP (Internet Control Message Protocol)<text:span text:style-name="Strong_20_Emphasis">Filtrage des attaques par inondation UDP</text:span> : pour empêcher l'attaque par inondation UDP (User Datagram Protocol)<text:span text:style-name="Strong_20_Emphasis">Filtrage des attaques TCP-Flood</text:span> : pour empêcher l'attaque par inondation TCP-SYN (Transmission Control Protocol-Synchronize).<text:line-break/><text:span text:style-name="Strong_20_Emphasis">Conseils</text:span> : Le niveau de protection est basé sur le trafic en nombre de paquets. La protection se déclenche immédiatement lorsque le nombre de paquets dépasse la valeur seuil définie dans la section <text:span text:style-name="Strong_20_Emphasis">Paramètres de niveau de protection Dos</text:span> plus bas dans la même page ; l'hôte dangereux s'affiche dans la liste des hôtes DoS bloqués.<text:span text:style-name="Strong_20_Emphasis">Cliquez sur <text:span text:style-name="Plugin_Keyboard___keyboard">Sauvegarder</text:span></text:span></text:p>
      <text:h text:style-name="Heading_20_2" text:outline-level="2"><text:bookmark-start text:name="__RefHeading___filtrage_des_services_3"/><text:bookmark-start text:name="filtrage_des_services"/>Filtrage des services<text:bookmark-end text:name="__RefHeading___filtrage_des_services_3"/><text:bookmark-end text:name="filtrage_des_services"/></text:h>
      <text:p text:style-name="Text_20_body">Avec le filtrage des services, vous pouvez empêcher certains utilisateurs d'accéder au service spécifié, voire bloquer complètement l'accès Internet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Filtrage de service</text:span>, activez <text:span text:style-name="Strong_20_Emphasis">Filtrage de service</text:span><draw:frame draw:style-name="mediacenter" draw:name="1" text:anchor-type="paragraph" draw:z-index="1" svg:width="15.875cm" svg:height="6.2280521262003cm"><draw:image xlink:href="Pictures/adb5d5bcd89bf34f4a7e4bb201c6b2d3.png" xlink:type="simple" xlink:show="embed" xlink:actuate="onLoad"/></draw:frame>Dans la <text:span text:style-name="Strong_20_Emphasis">Liste de filtrage</text:span>, Cliquez sur <text:span text:style-name="Strong_20_Emphasis">Ajouter</text:span>.<draw:frame draw:style-name="mediacenter" draw:name="2" text:anchor-type="paragraph" draw:z-index="2" svg:width="15.875cm" svg:height="9.8106563421829cm"><draw:image xlink:href="Pictures/9a95ea5e38d43c3e3070f2f59758a727.png" xlink:type="simple" xlink:show="embed" xlink:actuate="onLoad"/></draw:frame><text:span text:style-name="Strong_20_Emphasis">Type de service</text:span> : Sélectionnez un type de service dans la liste déroulante -&gt; les quatre champs suivants seront automatiquement renseignés. Si le type de service souhaité n'est pas répertorié, sélectionnez <text:span text:style-name="Strong_20_Emphasis">Personnalisé</text:span> et saisissez les informations manuellement.<text:span text:style-name="Strong_20_Emphasis">Service de filtrage pour</text:span> : Spécifiez la ou les adresses IP auxquelles cette règle de filtrage s'appliquera.Cliquez sur <text:span text:style-name="Plugin_Keyboard___keyboard">Sauvegarder</text:span>.</text:p>
      <text:h text:style-name="Heading_20_2" text:outline-level="2"><text:bookmark-start text:name="__RefHeading___controle_d_acces_4"/><text:bookmark-start text:name="controle_d_acces"/>Contrôle d'accès<text:bookmark-end text:name="__RefHeading___controle_d_acces_4"/><text:bookmark-end text:name="controle_d_acces"/></text:h>
      <text:p text:style-name="Text_20_body">Le contrôle d'accès bloque ou autorise des périphériques clients spécifiques à accéder à votre réseau (avec ou sans fil) d'après une liste de périphériques bloqués (liste noire) ou une liste de périphériques autorisés (liste blanche)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Contrôle d'accès</text:span>, activez <text:span text:style-name="Strong_20_Emphasis">Contrôle d'accès</text:span><draw:frame draw:style-name="mediacenter" draw:name="3" text:anchor-type="paragraph" draw:z-index="3" svg:width="15.875cm" svg:height="12.06326739427cm"><draw:image xlink:href="Pictures/83931bb19255fd7279e037438e83ac08.png" xlink:type="simple" xlink:show="embed" xlink:actuate="onLoad"/></draw:frame>Pour bloquer un ou plusieurs appareils :<text:span text:style-name="Strong_20_Emphasis">Mode d'accès</text:span> : <text:span text:style-name="Emphasis">Liste noire</text:span> (recommandé) pour bloquer les périphériques dans la liste.cliquez sur <text:span text:style-name="Plugin_Keyboard___keyboard">Sauvegarder</text:span>Sélectionnez le ou les appareils à bloquer dans le tableau Appareils en ligne.Cliquez sur <text:span text:style-name="Strong_20_Emphasis">Bloc</text:span> au-dessus du tableau Appareils en ligne. Les appareils sélectionnés seront automatiquement ajoutés aux appareils de la liste noire.Pour autoriser un ou plusieurs appareils :<text:span text:style-name="Strong_20_Emphasis">Mode d'accès</text:span> : <text:span text:style-name="Emphasis">Liste blanche</text:span> pour autoriser les périphériques dans la liste.cliquez sur <text:span text:style-name="Plugin_Keyboard___keyboard">Sauvegarder</text:span>Cliquez sur <text:span text:style-name="Strong_20_Emphasis">Ajouter</text:span> :<draw:frame draw:style-name="mediacenter" draw:name="4" text:anchor-type="paragraph" draw:z-index="4" svg:width="15.875cm" svg:height="8.5126811594203cm"><draw:image xlink:href="Pictures/278deba912c3a00d9eea23570b669a3a.png" xlink:type="simple" xlink:show="embed" xlink:actuate="onLoad"/></draw:frame>Saisissez le nom et l'adresse MAC de l'appareil (vous pouvez vous aider du bouton <text:span text:style-name="Plugin_Keyboard___keyboard">Balayage</text:span> si l'appareil est connecté à votre réseau) et cliquez sur <text:span text:style-name="Plugin_Keyboard___keyboard">Sauvegarder</text:span>Vous pouvez désormais bloquer ou autoriser des périphériques clients spécifiques à accéder à votre réseau (par câble ou sans fil) à l'aide de la liste noire ou de la liste  blanche.</text:p>
      <text:h text:style-name="Heading_20_2" text:outline-level="2"><text:bookmark-start text:name="__RefHeading___liaison_ip_et_mac_5"/><text:bookmark-start text:name="liaison_ip_et_mac"/>Liaison IP et MAC<text:bookmark-end text:name="__RefHeading___liaison_ip_et_mac_5"/><text:bookmark-end text:name="liaison_ip_et_mac"/></text:h>
      <text:p text:style-name="Text_20_body">La liaison IP et MAC, (ARP = Address Resolution Protocol), lie l'adresse IP du périphérique réseau à son adresse MAC.</text:p>
      <text:p text:style-name="Text_20_body">Elle empêche l'usurpation d'identité ARP et d'autres attaques ARP en refusant l'accès réseau à un périphérique dont l'adresse IP correspond dans la liste de liaison, mais dont l'adresse MAC n'est pas reconnue.</text:p>
      <text:p text:style-name="Text_20_body">Pour cela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Liaison IP et MAC</text:span> : activez <text:span text:style-name="Strong_20_Emphasis">liaison IP et MAC</text:span>.<draw:frame draw:style-name="mediacenter" draw:name="5" text:anchor-type="paragraph" draw:z-index="5" svg:width="15.875cm" svg:height="9.9246196403873cm"><draw:image xlink:href="Pictures/4585e2a33eeb8015ff9d4262c5c40822.png" xlink:type="simple" xlink:show="embed" xlink:actuate="onLoad"/></draw:frame><text:span text:style-name="Strong_20_Emphasis">Liez votre ou vos appareils</text:span> selon vos besoins :<text:span text:style-name="underline">Pour lier un appareil connecté</text:span> :Sélectionnez le ou les appareils à lier dans la liste ARP.Cliquez sur <text:span text:style-name="Strong_20_Emphasis">Lier</text:span> pour ajouter à la liste de liaison.<text:span text:style-name="underline">Pour lier un appareil non connecté</text:span> :Cliquez sur <text:span text:style-name="Strong_20_Emphasis">Ajouter</text:span>.<draw:frame draw:style-name="mediacenter" draw:name="6" text:anchor-type="paragraph" draw:z-index="6" svg:width="15.875cm" svg:height="8.2605377906977cm"><draw:image xlink:href="Pictures/e703e3fbcbf5daf94fdf1d36776ac4c9.png" xlink:type="simple" xlink:show="embed" xlink:actuate="onLoad"/></draw:frame><text:span text:style-name="Strong_20_Emphasis">MAC Ajouter</text:span> : Saisissez l'adresse MAC à lier.<text:span text:style-name="Strong_20_Emphasis">Adresse IP</text:span> : Saisissez l'adresse IP à lierCochez <text:span text:style-name="Strong_20_Emphasis">Activer l'entrée</text:span> et cliquez sur <text:span text:style-name="Plugin_Keyboard___keyboard">Sauvegarder</text:span>Désormais, vous n'avez plus à vous soucier de l'usurpation d'identité ARP et d'autres attaques ARP.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15::34:54</meta:creation-date>
    <dc:creator>Generated</dc:creator>
    <dc:date>2026-09-14T15::34:54</dc:date>
    <dc:language>en-US</dc:language>
    <meta:editing-cycles>1</meta:editing-cycles>
    <meta:editing-duration>PT0S</meta:editing-duration>
    <dc:title>materiel:internet:routeur4g:mr400:uguide:security:start</dc:title>
  </office:meta>
</office:document-meta>
</file>