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75fc01d6ece068b53f25e4544cd1b.png"/>
  <manifest:file-entry manifest:media-type="image/png" manifest:full-path="Pictures/4ccbbf75ae3c44de3eb490111a37b6ac.png"/>
  <manifest:file-entry manifest:media-type="image/png" manifest:full-path="Pictures/0dee2bbdf80e52a41883abc8791cefa1.png"/>
  <manifest:file-entry manifest:media-type="image/png" manifest:full-path="Pictures/edb4d93b0091282dad7f362b7453ba3c.png"/>
  <manifest:file-entry manifest:media-type="image/png" manifest:full-path="Pictures/340f0f968e2d8c0a7dc9aca1dc2db8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parental:start"/><text:bookmark-start text:name="__RefHeading___controle_parental_1"/><text:bookmark-start text:name="controle_parental"/>Contrôle parental<text:bookmark-end text:name="__RefHeading___controle_parental_1"/><text:bookmark-end text:name="controle_parental"/></text:h>
      <text:p text:style-name="Text_20_body">Cette fonction bloque les sites Web inappropriés, explicites et malveillants, et contrôle l'accès à des sites Web spécifiés à une heure spécifiée.</text:p>
      <text:p text:style-name="Text_20_body">Il s'agit de contrôler l'heure à laquelle vos enfants ou d'autres utilisateurs du réseau domestique sont autorisés à accéder à Internet et les types de sites Web qu'ils peuvent visiter.</text:p>
      <text:p text:style-name="Text_20_body">Par exemple, n'autoriser les appareils de vos enfants (par exemple un ordinateur ou une tablette) à accéder qu'à <text:a xlink:type="simple" xlink:href="https://doc.nfrappe.fr/doku.php?id=materiel:internet:routeur4g:mr400:uguide:parental:www.tp-link.com" text:style-name="Internet_20_link" text:visited-style-name="Visited_20_Internet_20_Link">www.tp-link.com</text:a> et <text:a xlink:type="simple" xlink:href="https://doc.nfrappe.fr/doku.php?id=materiel:internet:routeur4g:mr400:uguide:parental:wikipedia.org" text:style-name="Internet_20_link" text:visited-style-name="Visited_20_Internet_20_Link">wikipedia.org</text:a>, et seulement en semaine de 18h00 à 22h00.</text:p>
      <text:p text:style-name="Text_20_body">Pour cela :</text:p>
      <text:p text:style-name="Text_20_body">Connectez sur <text:a xlink:type="simple" xlink:href="http://tplinkmodem.net" text:style-name="Internet_20_link" text:visited-style-name="Visited_20_Internet_20_Link">http://tplinkmodem.net</text:a> avec le mot de passe du routeur.Onglet <text:span text:style-name="Strong_20_Emphasis">De base</text:span> ou <text:span text:style-name="Strong_20_Emphasis">Avancée</text:span>, <text:span text:style-name="Strong_20_Emphasis">Controle parental</text:span> et activez le contrôle parental.Accédez à <text:span text:style-name="Strong_20_Emphasis">Basique</text:span> ou <text:span text:style-name="Strong_20_Emphasis">Avancé</text:span>, <text:span text:style-name="Strong_20_Emphasis">Contrôle parental</text:span> et activez <text:span text:style-name="Strong_20_Emphasis">Controle parental</text:span> :<draw:frame draw:style-name="mediacenter" draw:name="0" text:anchor-type="paragraph" draw:z-index="0" svg:width="15.875cm" svg:height="12.474791376912cm"><draw:image xlink:href="Pictures/63275fc01d6ece068b53f25e4544cd1b.png" xlink:type="simple" xlink:show="embed" xlink:actuate="onLoad"/></draw:frame>Cliquez sur <text:span text:style-name="Strong_20_Emphasis">Ajouter</text:span> :<draw:frame draw:style-name="mediacenter" draw:name="1" text:anchor-type="paragraph" draw:z-index="1" svg:width="15.875cm" svg:height="11.197750362845cm"><draw:image xlink:href="Pictures/4ccbbf75ae3c44de3eb490111a37b6ac.png" xlink:type="simple" xlink:show="embed" xlink:actuate="onLoad"/></draw:frame>Cliquez sur <text:span text:style-name="Strong_20_Emphasis">Balayage</text:span> et sélectionnez l'appareil à contrôler. Ou renseignez <text:span text:style-name="Strong_20_Emphasis">Nom de l'appareil</text:span> et son <text:span text:style-name="Strong_20_Emphasis">Adresse Mac</text:span>Cliquez sur l'icône <draw:frame draw:style-name="media" draw:name="2" text:anchor-type="as-char" draw:z-index="2" svg:width="0.66145833333333cm" svg:height="0.59058779761905cm"><draw:image xlink:href="Pictures/0dee2bbdf80e52a41883abc8791cefa1.png" xlink:type="simple" xlink:show="embed" xlink:actuate="onLoad"/></draw:frame> pour définir l'heure. Faites glisser le curseur sur la période et cliquez sur <text:span text:style-name="Plugin_Keyboard___keyboard">D'accord</text:span>.<draw:frame draw:style-name="mediacenter" draw:name="3" text:anchor-type="paragraph" draw:z-index="3" svg:width="15.875cm" svg:height="12.973319575472cm"><draw:image xlink:href="Pictures/edb4d93b0091282dad7f362b7453ba3c.png" xlink:type="simple" xlink:show="embed" xlink:actuate="onLoad"/></draw:frame><text:span text:style-name="Strong_20_Emphasis">La description</text:span> : Saisissez une <text:span text:style-name="Strong_20_Emphasis">description</text:span> pour l'entrée.Cochez la case <text:span text:style-name="Strong_20_Emphasis">Activer cette entrée</text:span> et cliquez sur <text:span text:style-name="Plugin_Keyboard___keyboard">Sauvegarder</text:span>.Sélectionnez le type de restriction :<draw:frame draw:style-name="mediacenter" draw:name="4" text:anchor-type="paragraph" draw:z-index="4" svg:width="15.875cm" svg:height="4.6474637681159cm"><draw:image xlink:href="Pictures/340f0f968e2d8c0a7dc9aca1dc2db8a2.png" xlink:type="simple" xlink:show="embed" xlink:actuate="onLoad"/></draw:frame><text:span text:style-name="Strong_20_Emphasis">Liste noire</text:span> : les appareils contrôlés ne peuvent accéder à aucun site Web contenant les mots-clés spécifiés pendant la période définie.<text:span text:style-name="Strong_20_Emphasis">Liste blanche</text:span> : les appareils contrôlés ne peuvent accéder aux sites Web contenant les mots-clés spécifiés que pendant la période définie.Cliquez sur <text:span text:style-name="Strong_20_Emphasis"> Ajouter un nouveau mot clé</text:span>. Vous pouvez ajouter jusqu'à 200 mots-clés pour la liste noire et la liste blanche. Vous trouverez ci-dessous quelques exemples d'entrées pour autoriser l'accès.Saisissez une adresse Web (par exemple, <text:a xlink:type="simple" xlink:href="http://www.tp-link.com" text:style-name="Internet_20_link" text:visited-style-name="Visited_20_Internet_20_Link">www.tp-link.com</text:a>) ou un mot-clé d'adresse Web (par exemple, wikipedia) pour n'autoriser ou bloquer que l'accès aux sites Web contenant ce mot-clé.Si vous souhaitez bloquer tout accès à la navigation Internet, n'ajoutez aucun mot-clé à la <text:span text:style-name="Strong_20_Emphasis">Whitelist</text:span>.Cliquez sur <text:span text:style-name="Plugin_Keyboard___keyboard">Sauvegarder</text:span>Vous pouvez désormais contrôler l'accès Internet de vos enfants en fonction de vos besoin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5::35:52</meta:creation-date>
    <dc:creator>Generated</dc:creator>
    <dc:date>2026-09-14T15::35:52</dc:date>
    <dc:language>en-US</dc:language>
    <meta:editing-cycles>1</meta:editing-cycles>
    <meta:editing-duration>PT0S</meta:editing-duration>
    <dc:title>materiel:internet:routeur4g:mr400:uguide:parental:start</dc:title>
  </office:meta>
</office:document-meta>
</file>