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f584dae35a8045bbb76fadbe395852.png"/>
  <manifest:file-entry manifest:media-type="image/png" manifest:full-path="Pictures/794338a35c0e356d64d8708788f51565.png"/>
  <manifest:file-entry manifest:media-type="image/png" manifest:full-path="Pictures/37f755d18e629bd78b617a4eb69ac377.png"/>
  <manifest:file-entry manifest:media-type="image/png" manifest:full-path="Pictures/8d3615ae77cc937450903732a125ff4d.png"/>
  <manifest:file-entry manifest:media-type="image/png" manifest:full-path="Pictures/3eb57f4412a23418109c5790793b1d31.png"/>
  <manifest:file-entry manifest:media-type="image/png" manifest:full-path="Pictures/81d798c970d2567579042c5e5a410524.png"/>
  <manifest:file-entry manifest:media-type="image/png" manifest:full-path="Pictures/03f3a2576b7d81a4f5ab1be1e8ef86cc.png"/>
  <manifest:file-entry manifest:media-type="image/png" manifest:full-path="Pictures/800ed4be462839e524099e76674541f8.png"/>
  <manifest:file-entry manifest:media-type="image/png" manifest:full-path="Pictures/0f2b6c079bc85cc7bfa4779df35b1bc4.png"/>
  <manifest:file-entry manifest:media-type="image/png" manifest:full-path="Pictures/a6ea4bbbe562dc158de84648b39fd7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onemesh:start"/><text:bookmark-start text:name="__RefHeading___onemesh_avec_itinerance_transparente_1"/><text:bookmark-start text:name="onemesh_avec_itinerance_transparente"/>OneMesh avec itinérance transparente<text:bookmark-end text:name="__RefHeading___onemesh_avec_itinerance_transparente_1"/><text:bookmark-end text:name="onemesh_avec_itinerance_transparente"/></text:h>
      <text:p text:style-name="Text_20_body">Ce chapitre présente la fonctionnalité TP-Link OneMesh TM.</text:p>
      <text:p text:style-name="Text_20_body">Le routeur <draw:frame draw:style-name="media" draw:name="0" text:anchor-type="as-char" draw:z-index="0" svg:width="0.66145833333333cm" svg:height="0.66145833333333cm"><draw:image xlink:href="Pictures/6ef584dae35a8045bbb76fadbe395852.png" xlink:type="simple" xlink:show="embed" xlink:actuate="onLoad"/></draw:frame> TP-Link OneMesh et les répéteurs <draw:frame draw:style-name="media" draw:name="1" text:anchor-type="as-char" draw:z-index="1" svg:width="0.66145833333333cm" svg:height="0.66145833333333cm"><draw:image xlink:href="Pictures/6ef584dae35a8045bbb76fadbe395852.png" xlink:type="simple" xlink:show="embed" xlink:actuate="onLoad"/></draw:frame> TP-Link OneMesh fonctionnent ensemble pour former un réseau Wi-Fi unifié.</text:p>
      <text:p text:style-name="Text_20_body">Parcourez votre maison et restez connecté avec les vitesses les plus rapides possibles grâce à la couverture transparente de OneMesh.</text:p>
      <text:p text:style-name="Text_20_body"><draw:frame draw:style-name="media" draw:name="2" text:anchor-type="as-char" draw:z-index="2" svg:width="1.3229166666667cm" svg:height="1.1503623188406cm"><draw:image xlink:href="Pictures/794338a35c0e356d64d8708788f51565.png" xlink:type="simple" xlink:show="embed" xlink:actuate="onLoad"/></draw:frame> <text:span text:style-name="Strong_20_Emphasis">Réseau Wi-Fi unifié</text:span> : Le routeur et les répéteurs partagent les mêmes paramètres sans fil (nom du réseau, mot de passe, paramètres de contrôle d'accès, etc.)<draw:frame draw:style-name="media" draw:name="3" text:anchor-type="as-char" draw:z-index="3" svg:width="1.3229166666667cm" svg:height="1.3229166666667cm"><draw:image xlink:href="Pictures/37f755d18e629bd78b617a4eb69ac377.png" xlink:type="simple" xlink:show="embed" xlink:actuate="onLoad"/></draw:frame> <text:span text:style-name="Strong_20_Emphasis">Itinérance transparente</text:span> : Les appareils basculent automatiquement entre votre routeur et vos répéteurs lorsque vous vous déplacez dans votre maison pour les vitesses les plus rapides possibles.<draw:frame draw:style-name="media" draw:name="4" text:anchor-type="as-char" draw:z-index="4" svg:width="1.3229166666667cm" svg:height="1.3551829268293cm"><draw:image xlink:href="Pictures/8d3615ae77cc937450903732a125ff4d.png" xlink:type="simple" xlink:show="embed" xlink:actuate="onLoad"/></draw:frame> <text:span text:style-name="Strong_20_Emphasis">Facilité de configuration et gestion</text:span> : Configurez un réseau OneMesh d'une simple pression sur les boutons WPS. Gérez tous les périphériques réseau sur l'application Tether ou sur la page de gestion Web de votre routeur.<text:span text:style-name="Strong_20_Emphasis">Réseau OneMesh unifié</text:span> :<draw:frame draw:style-name="mediacenter" draw:name="5" text:anchor-type="paragraph" draw:z-index="5" svg:width="10.583333333333cm" svg:height="7.5251021599533cm"><draw:image xlink:href="Pictures/3eb57f4412a23418109c5790793b1d31.png" xlink:type="simple" xlink:show="embed" xlink:actuate="onLoad"/></draw:frame></text:p>
      <text:h text:style-name="Heading_20_2" text:outline-level="2"><text:bookmark-start text:name="__RefHeading___mettre_en_place_un_reseau_onemesh_2"/><text:bookmark-start text:name="mettre_en_place_un_reseau_onemesh"/>Mettre en place un réseau OneMesh<text:bookmark-end text:name="__RefHeading___mettre_en_place_un_reseau_onemesh_2"/><text:bookmark-end text:name="mettre_en_place_un_reseau_onemesh"/></text:h>
      <text:p text:style-name="Text_20_body">Le répéteur TP-Link OneMesh rejoindra automatiquement le réseau OneMesh du routeur une fois connecté.</text:p>
      <text:p text:style-name="Text_20_body">Vérifiez sur la page Web de gestion du routeur que le réseau OneMesh est bien configuré.</text:p>
      <text:h text:style-name="Heading_20_3" text:outline-level="3"><text:bookmark-start text:name="__RefHeading___si_le_repeteur_est_connecte_a_ce_routeur_3"/><text:bookmark-start text:name="si_le_repeteur_est_connecte_a_ce_routeur"/>Si le répéteur est connecté à ce routeur<text:bookmark-end text:name="__RefHeading___si_le_repeteur_est_connecte_a_ce_routeur_3"/><text:bookmark-end text:name="si_le_repeteur_est_connecte_a_ce_routeur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De base</text:span> ou <text:span text:style-name="Strong_20_Emphasis">Avancée</text:span>, ouvrez <text:span text:style-name="Strong_20_Emphasis">One Mesh</text:span>Lorsqu'un répéteur rejoint le réseau OneMesh, il sera répertorié dans la liste <text:span text:style-name="Strong_20_Emphasis">Périphériques du réseau OneMesh</text:span>. Sinon, vous devez le trouver dans la liste <text:span text:style-name="Strong_20_Emphasis">Appareils OneMesh disponibles</text:span> et cliquer sur <text:span text:style-name="Strong_20_Emphasis"><text:span text:style-name="Plugin_Keyboard___keyboard">Ajouter</text:span></text:span> pour l'ajouter au réseau OneMesh.<draw:frame draw:style-name="mediacenter" draw:name="6" text:anchor-type="paragraph" draw:z-index="6" svg:width="15.875cm" svg:height="4.9306966618287cm"><draw:image xlink:href="Pictures/81d798c970d2567579042c5e5a410524.png" xlink:type="simple" xlink:show="embed" xlink:actuate="onLoad"/></draw:frame>Maintenant, votre routeur et vos répéteurs forment un réseau OneMesh !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Il est recommandé d'activer la fonction Smart Connect sur <text:span text:style-name="Strong_20_Emphasis">WiFi &gt; Paramètres WiFi</text:span> pour profiter d'une connexion transparente entre les réseaux double bande.</text:p><text:p text:style-name="Text_20_body">Lorsque Smart Connect est activé, les 2,4 GHz et 5 GHz du routeur partagent le même SSID (nom de réseau) et le même mot de passe.</text:p></table:table-cell></table:table-row></table:table></draw:text-box></draw:frame></text:p>
      <text:h text:style-name="Heading_20_3" text:outline-level="3"><text:bookmark-start text:name="__RefHeading___si_le_repeteur_n_est_pas_connecte_a_ce_routeur_4"/><text:bookmark-start text:name="si_le_repeteur_n_est_pas_connecte_a_ce_routeur"/>Si le répéteur n'est pas connecté à ce routeur<text:bookmark-end text:name="__RefHeading___si_le_repeteur_n_est_pas_connecte_a_ce_routeur_4"/><text:bookmark-end text:name="si_le_repeteur_n_est_pas_connecte_a_ce_routeur"/></text:h>
      <text:p text:style-name="Text_20_body">Connectez un ou plusieurs répéteurs OneMesh à ce routeur en suivant les instructions de configuration des manuels des répéteurs. <text:span text:style-name="Strong_20_Emphasis">Remarque</text:span> : Pour consulter la liste complète des répéteurs TP-Link OneMesh ou d'autres appareils, rendez-vous sur <text:a xlink:type="simple" xlink:href="https://www.tp-link.com/onemesh/compatibility" text:style-name="Internet_20_link" text:visited-style-name="Visited_20_Internet_20_Link">https://www.tp-link.com/onemesh/compatibility</text:a>.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De base</text:span> ou <text:span text:style-name="Strong_20_Emphasis">Avancée</text:span>, ouvrez <text:span text:style-name="Strong_20_Emphasis">One Mesh</text:span> pour consulter la liste des appareils.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Il est recommandé d'activer la fonction <text:span text:style-name="Strong_20_Emphasis">Smart Connect</text:span> sur <text:span text:style-name="Strong_20_Emphasis">WiFi &gt; Paramètres WiFi</text:span> pour profiter d'une connexion transparente entre les réseaux double bande.</text:p><text:p text:style-name="Text_20_body">Lorsque Smart Connect est activé, les 2,4 GHz et 5 GHz du routeur partagent le même SSID (nom de réseau) et le même mot de passe.</text:p></table:table-cell></table:table-row></table:table></draw:text-box></draw:frame></text:p>
      <text:h text:style-name="Heading_20_2" text:outline-level="2"><text:bookmark-start text:name="__RefHeading___gerer_les_appareils_dans_le_reseau_onemesh_5"/><text:bookmark-start text:name="gerer_les_appareils_dans_le_reseau_onemesh"/>Gérer les appareils dans le réseau OneMesh<text:bookmark-end text:name="__RefHeading___gerer_les_appareils_dans_le_reseau_onemesh_5"/><text:bookmark-end text:name="gerer_les_appareils_dans_le_reseau_onemesh"/></text:h>
      <text:p text:style-name="Text_20_body">Dans un réseau OneMesh, vous pouvez gérer tous les appareils et clients Mesh sur la page Web de votre routeur.</text:p>
      <text:h text:style-name="Heading_20_3" text:outline-level="3"><text:bookmark-start text:name="__RefHeading___pour_afficher_tous_les_appareils_et_clients_mesh_du_reseau_onemesh_6"/><text:bookmark-start text:name="pour_afficher_tous_les_appareils_et_clients_mesh_du_reseau_onemesh"/>Pour afficher tous les appareils et clients Mesh du réseau OneMesh<text:bookmark-end text:name="__RefHeading___pour_afficher_tous_les_appareils_et_clients_mesh_du_reseau_onemesh_6"/><text:bookmark-end text:name="pour_afficher_tous_les_appareils_et_clients_mesh_du_reseau_onemesh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De base</text:span>, ouvrez <text:span text:style-name="Strong_20_Emphasis">Carte du réseau</text:span> :Cliquez sur l'icône <text:span text:style-name="Strong_20_Emphasis">Appareils Mesh</text:span>, <text:span text:style-name="Strong_20_Emphasis">Clients filaires</text:span> ou <text:span text:style-name="Strong_20_Emphasis">Clients sans fil</text:span> pour afficher l'appareil ou la liste d'appareils associés.<draw:frame draw:style-name="mediacenter" draw:name="7" text:anchor-type="paragraph" draw:z-index="7" svg:width="15.875cm" svg:height="13.691013313609cm"><draw:image xlink:href="Pictures/03f3a2576b7d81a4f5ab1be1e8ef86cc.png" xlink:type="simple" xlink:show="embed" xlink:actuate="onLoad"/></draw:frame>Cliquez sur l'icône <text:span text:style-name="Strong_20_Emphasis">Modifier</text:span> pour personnaliser le nom et l'emplacement de l'appareil :<draw:frame draw:style-name="mediacenter" draw:name="8" text:anchor-type="paragraph" draw:z-index="8" svg:width="15.875cm" svg:height="6.1329866270431cm"><draw:image xlink:href="Pictures/800ed4be462839e524099e76674541f8.png" xlink:type="simple" xlink:show="embed" xlink:actuate="onLoad"/></draw:frame></text:p>
      <text:h text:style-name="Heading_20_3" text:outline-level="3"><text:bookmark-start text:name="__RefHeading___pour_gerer_chaque_appareil_onemesh_du_reseau_7"/><text:bookmark-start text:name="pour_gerer_chaque_appareil_onemesh_du_reseau"/>Pour gérer chaque appareil OneMesh du réseau<text:bookmark-end text:name="__RefHeading___pour_gerer_chaque_appareil_onemesh_du_reseau_7"/><text:bookmark-end text:name="pour_gerer_chaque_appareil_onemesh_du_reseau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De base</text:span> ou <text:span text:style-name="Strong_20_Emphasis">Avancée</text:span>, ouvrez <text:span text:style-name="Strong_20_Emphasis">OneMesh</text:span> :<draw:frame draw:style-name="mediacenter" draw:name="9" text:anchor-type="paragraph" draw:z-index="9" svg:width="15.875cm" svg:height="6.4758158508159cm"><draw:image xlink:href="Pictures/0f2b6c079bc85cc7bfa4779df35b1bc4.png" xlink:type="simple" xlink:show="embed" xlink:actuate="onLoad"/></draw:frame>Cliquez sur un appareil OneMesh pour afficher les informations sur l'appareil, ou cliquez sur <text:span text:style-name="Strong_20_Emphasis">&lt;nombre&gt; Clients</text:span> pour afficher les clients connectés à cet appareil.<text:line-break/>Sur la page <text:span text:style-name="Strong_20_Emphasis">Informations sur l'appareil</text:span>, vous pouvez :Cliquer sur <text:span text:style-name="Strong_20_Emphasis">Gérer l'appareil</text:span> pour rediriger vers la page de gestion Web de cet appareil OneMesh.Cliquer sur <text:span text:style-name="Strong_20_Emphasis">Quitter OneMesh</text:span> pour supprimer cet appareil du réseau OneMesh<draw:frame draw:style-name="mediacenter" draw:name="10" text:anchor-type="paragraph" draw:z-index="10" svg:width="15.875cm" svg:height="11.451081488934cm"><draw:image xlink:href="Pictures/a6ea4bbbe562dc158de84648b39fd77b.png" xlink:type="simple" xlink:show="embed" xlink:actuate="onLoad"/></draw:frame>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tp-link.com/us/user-guides/Archer-MR400_V3/" text:style-name="Internet_20_link" text:visited-style-name="Visited_20_Internet_20_Link">https: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15::35:38</meta:creation-date>
    <dc:creator>Generated</dc:creator>
    <dc:date>2026-09-14T15::35:38</dc:date>
    <dc:language>en-US</dc:language>
    <meta:editing-cycles>1</meta:editing-cycles>
    <meta:editing-duration>PT0S</meta:editing-duration>
    <dc:title>materiel:internet:routeur4g:mr400:uguide:onemesh:start</dc:title>
  </office:meta>
</office:document-meta>
</file>