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d087977b2ca7d7f30296b3942e9bd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network:majfai:start"/><text:bookmark-start text:name="__RefHeading___mettez_a_niveau_les_informations_de_votre_fai_1"/><text:bookmark-start text:name="mettez_a_niveau_les_informations_de_votre_fai"/>Mettez à niveau les informations de votre FAI<text:bookmark-end text:name="__RefHeading___mettez_a_niveau_les_informations_de_votre_fai_1"/><text:bookmark-end text:name="mettez_a_niveau_les_informations_de_votre_fai"/></text:h>
      <text:p text:style-name="Text_20_body">Si les informations de votre FAI ne sont pas détectées par le routeur, vous pouvez les mettre à niveau comme ceci :</text:p>
      <text:p text:style-name="Text_20_body">Téléchargez sur votre ordinateur le dernier fichier de mise à niveau du FAI à partir de la page d'assistance <text:a xlink:type="simple" xlink:href="https://www.tp-link.com" text:style-name="Internet_20_link" text:visited-style-name="Visited_20_Internet_20_Link">https://www.tp-link.com</text:a>.Connectez-vous sur <text:a xlink:type="simple" xlink:href="http://tplinkmodem.net" text:style-name="Internet_20_link" text:visited-style-name="Visited_20_Internet_20_Link">http://tplinkmodem.net</text:a> avec le mot de passe du routeur.Onglet <text:span text:style-name="Strong_20_Emphasis">Avancée</text:span>, cliquez sur <text:span text:style-name="Strong_20_Emphasis">Réseau &gt; Mise à niveau ISP</text:span>.<draw:frame draw:style-name="mediacenter" draw:name="0" text:anchor-type="paragraph" draw:z-index="0" svg:width="15.875cm" svg:height="4.8343621399177cm"><draw:image xlink:href="Pictures/e1d087977b2ca7d7f30296b3942e9bd1.png" xlink:type="simple" xlink:show="embed" xlink:actuate="onLoad"/></draw:frame>Cliquez sur <text:span text:style-name="Plugin_Keyboard___keyboard">Feuilleter</text:span> pour localiser et sélectionner le fichier téléchargé.Cliquez sur <text:span text:style-name="Plugin_Keyboard___keyboard">Mettre à jour</text:span>.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Si vous ne parvenez pas à vous connecter à Internet après la mise à jour vers la dernière version, contactez le support technique.Si les paramètres de votre FAI ne sont toujours pas détectés après la mise à niveau, reportez-vous à Créer un profil de connexion pour <text:span text:style-name="Strong_20_Emphasis">ajouter un nouveau profil de connexion Internet</text:span></text:p></table:table-cell></table:table-row></table:table></draw:text-box></draw:frame>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doc.nfrappe.fr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4T16::09:42</meta:creation-date>
    <dc:creator>Generated</dc:creator>
    <dc:date>2026-09-14T16::09:42</dc:date>
    <dc:language>en-US</dc:language>
    <meta:editing-cycles>1</meta:editing-cycles>
    <meta:editing-duration>PT0S</meta:editing-duration>
    <dc:title>materiel:internet:routeur4g:mr400:uguide:network:majfai:start</dc:title>
  </office:meta>
</office:document-meta>
</file>