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eb0b4f4ab110c20715571ba6ee29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traficstat:start"/><text:bookmark-start text:name="__RefHeading___surveillez_les_statistiques_du_trafic_internet_1"/><text:bookmark-start text:name="surveillez_les_statistiques_du_trafic_internet"/>Surveillez les statistiques du trafic Internet<text:bookmark-end text:name="__RefHeading___surveillez_les_statistiques_du_trafic_internet_1"/><text:bookmark-end text:name="surveillez_les_statistiques_du_trafic_internet"/></text:h>
      <text:p text:style-name="Text_20_body">La page Traffic Monitor affiche le trafic réseau des paquets LAN, WAN et WLAN envoyés et reçus, permettant de surveiller le volume des statistiques de trafic Internet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Moniteur de trafic</text:span> :Activez <text:span text:style-name="Strong_20_Emphasis">Surveillance du trafic</text:span> -&gt; affichage de l'utilisation du trafic d'un appareil au cours des 10 dernières minutes ou celle de tous les appareils au cours des 10 dernières minutes/24 heures/7 jours.<draw:frame draw:style-name="mediacenter" draw:name="0" text:anchor-type="paragraph" draw:z-index="0" svg:width="15.875cm" svg:height="14.390130674003cm"><draw:image xlink:href="Pictures/bbeb0b4f4ab110c20715571ba6ee296f.png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14::38:19</meta:creation-date>
    <dc:creator>Generated</dc:creator>
    <dc:date>2026-09-17T14::38:19</dc:date>
    <dc:language>en-US</dc:language>
    <meta:editing-cycles>1</meta:editing-cycles>
    <meta:editing-duration>PT0S</meta:editing-duration>
    <dc:title>materiel:internet:routeur4g:mr400:uguide:greseau:traficstat:start</dc:title>
  </office:meta>
</office:document-meta>
</file>