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25e533d53c0d7e164f7dd470bbf55f.png"/>
  <manifest:file-entry manifest:media-type="image/png" manifest:full-path="Pictures/35f52e0335d314af072d34e484640dbe.png"/>
  <manifest:file-entry manifest:media-type="image/png" manifest:full-path="Pictures/2e353ec4916f5fa5307ea750687ef118.png"/>
  <manifest:file-entry manifest:media-type="image/png" manifest:full-path="Pictures/7534f5f2ca12b0d00dad244b5baac3d9.png"/>
  <manifest:file-entry manifest:media-type="image/png" manifest:full-path="Pictures/5deabfdad1384c6649134b1606562e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greseau:firmware:start"/><text:bookmark-start text:name="__RefHeading___mettre_a_jour_le_micrologiciel_1"/><text:bookmark-start text:name="mettre_a_jour_le_micrologiciel"/>Mettre à jour le micrologiciel<text:bookmark-end text:name="__RefHeading___mettre_a_jour_le_micrologiciel_1"/><text:bookmark-end text:name="mettre_a_jour_le_micrologiciel"/></text:h>
      <text:p text:style-name="Text_20_body">TP-Link se consacre à l'amélioration et à l'enrichissement des fonctionnalités du produit, vous offrant une meilleure expérience réseau.</text:p>
      <text:p text:style-name="Text_20_body">Nous vous informerons via la page de gestion Web si une mise à jour du micrologiciel est disponible pour votre routeur.</text:p>
      <text:p text:style-name="Text_20_body">De plus, le dernier firmware sera publié sur le site officiel de TP-Link, vous pouvez le télécharger gratuitement à partir de la page <text:span text:style-name="Strong_20_Emphasis">Support</text:span> de notre site <text:a xlink:type="simple" xlink:href="https://doc.nfrappe.fr/doku.php?id=materiel:internet:routeur4g:mr400:uguide:greseau:firmware:web_www.tp-link.com" text:style-name="Internet_20_link" text:visited-style-name="Visited_20_Internet_20_Link">Web www.tp-link.com</text:a>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Assurez-vous d'avoir une connexion stable entre le routeur et votre ordinateur. Il n'est PAS recommandé de mettre à niveau le micrologiciel sans fil.Assurez-vous de retirer tout périphérique de stockage USB connecté au routeur avant la mise à niveau du micrologiciel pour éviter toute perte de données.Sauvegardez la configuration de votre routeur avant de mettre à jour le firmware.N'éteignez PAS le routeur pendant la mise à niveau du micrologiciel.</text:p></table:table-cell></table:table-row></table:table></draw:text-box></draw:frame></text:p>
      <text:h text:style-name="Heading_20_2" text:outline-level="2"><text:bookmark-start text:name="__RefHeading___mise_a_niveau_en_ligne_2"/><text:bookmark-start text:name="mise_a_niveau_en_ligne"/>Mise à niveau en ligne<text:bookmark-end text:name="__RefHeading___mise_a_niveau_en_ligne_2"/><text:bookmark-end text:name="mise_a_niveau_en_ligne"/></text:h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Si une mise à jour du firmware est disponible pour votre routeur, l'icône de mise à jour <draw:frame draw:style-name="media" draw:name="0" text:anchor-type="as-char" draw:z-index="0" svg:width="0.396875cm" svg:height="0.38056506849315cm"><draw:image xlink:href="Pictures/2525e533d53c0d7e164f7dd470bbf55f.png" xlink:type="simple" xlink:show="embed" xlink:actuate="onLoad"/></draw:frame> s'affichera dans le coin supérieur droit de la page. Cliquez sur l'icône pour accéder à la page <text:span text:style-name="Strong_20_Emphasis">Mise à niveau du micrologiciel</text:span>.<text:line-break/>Vous pouvez également accéder à <text:span text:style-name="Strong_20_Emphasis">Avancé &gt; Outils système &gt; Mise à niveau du micrologiciel</text:span> et cliquer sur <text:span text:style-name="Strong_20_Emphasis">Rechercher les mises à niveau</text:span> pour voir s'il existe un nouveau micrologiciel :<draw:frame draw:style-name="mediacenter" draw:name="1" text:anchor-type="paragraph" draw:z-index="1" svg:width="15.875cm" svg:height="2.9092712842713cm"><draw:image xlink:href="Pictures/35f52e0335d314af072d34e484640dbe.png" xlink:type="simple" xlink:show="embed" xlink:actuate="onLoad"/></draw:frame><text:span text:style-name="Strong_20_Emphasis">Conseils</text:span> : s'il y a une nouvelle mise à jour importante du micrologiciel pour votre routeur, vous verrez la notification (similaire à celle illustrée ci-dessous) sur votre ordinateur lorsque vous ouvrez une nouvelle page Web.Cliquez sur Mettre à niveau maintenant et connectez-vous à la page de gestion Web. Vous verrez la page de mise à niveau du micrologiciel.<draw:frame draw:style-name="mediacenter" draw:name="2" text:anchor-type="paragraph" draw:z-index="2" svg:width="15.875cm" svg:height="4.1265980113636cm"><draw:image xlink:href="Pictures/2e353ec4916f5fa5307ea750687ef118.png" xlink:type="simple" xlink:show="embed" xlink:actuate="onLoad"/></draw:frame>Dans la section <text:span text:style-name="Strong_20_Emphasis">Mise à niveau en ligne</text:span>, cliquez sur <text:span text:style-name="Strong_20_Emphasis">Mettre à niveau</text:span> :<draw:frame draw:style-name="mediacenter" draw:name="3" text:anchor-type="paragraph" draw:z-index="3" svg:width="15.875cm" svg:height="3.1472303206997cm"><draw:image xlink:href="Pictures/7534f5f2ca12b0d00dad244b5baac3d9.png" xlink:type="simple" xlink:show="embed" xlink:actuate="onLoad"/></draw:frame>Attendez quelques instants pour la mise à niveau et le redémarrage.</text:p>
      <text:h text:style-name="Heading_20_2" text:outline-level="2"><text:bookmark-start text:name="__RefHeading___mise_a_niveau_locale_3"/><text:bookmark-start text:name="mise_a_niveau_locale"/>Mise à niveau locale<text:bookmark-end text:name="__RefHeading___mise_a_niveau_locale_3"/><text:bookmark-end text:name="mise_a_niveau_locale"/></text:h>
      <text:p text:style-name="Text_20_body">Téléchargez le dernier fichier de firmware pour le routeur sur notre site Web <text:a xlink:type="simple" xlink:href="https://www.tp-link.com" text:style-name="Internet_20_link" text:visited-style-name="Visited_20_Internet_20_Link">https://www.tp-link.com</text:a>.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cliquez sur <text:span text:style-name="Strong_20_Emphasis">Outils système &gt; Mise à niveau du firmware</text:span>.<text:span text:style-name="Strong_20_Emphasis">Info appareil</text:span> : Assurez-vous que le fichier de firmware téléchargé correspond à la <text:span text:style-name="Strong_20_Emphasis">Version matérielle</text:span>.<text:span text:style-name="Strong_20_Emphasis">Mise à niveau locale</text:span> : cliquez sur <text:span text:style-name="Plugin_Keyboard___keyboard">Feuilleter</text:span> pour localiser le nouveau fichier de firmware téléchargé, puis cliquez sur <text:span text:style-name="Plugin_Keyboard___keyboard">Mettre à jour</text:span> :<draw:frame draw:style-name="mediacenter" draw:name="4" text:anchor-type="paragraph" draw:z-index="4" svg:width="15.875cm" svg:height="3.0768960674157cm"><draw:image xlink:href="Pictures/5deabfdad1384c6649134b1606562e6a.png" xlink:type="simple" xlink:show="embed" xlink:actuate="onLoad"/></draw:frame>Attendez quelques instants pour la mise à niveau et le redémarrage.</text:p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p text:style-name="Text_20_body"><text:span text:style-name="Strong_20_Emphasis">(en)</text:span> <text:a xlink:type="simple" xlink:href="https://doc.nfrappe.fr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4T16::08:10</meta:creation-date>
    <dc:creator>Generated</dc:creator>
    <dc:date>2026-09-14T16::08:10</dc:date>
    <dc:language>en-US</dc:language>
    <meta:editing-cycles>1</meta:editing-cycles>
    <meta:editing-duration>PT0S</meta:editing-duration>
    <dc:title>materiel:internet:routeur4g:mr400:uguide:greseau:firmware:start</dc:title>
  </office:meta>
</office:document-meta>
</file>