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4523665a0fc4f5da914d3a5dfe72bc.png"/>
  <manifest:file-entry manifest:media-type="image/png" manifest:full-path="Pictures/8727482280341255520a980c5b17ebde.png"/>
  <manifest:file-entry manifest:media-type="image/png" manifest:full-path="Pictures/4b2d3ab321bf96a82da992810405e052.png"/>
  <manifest:file-entry manifest:media-type="image/png" manifest:full-path="Pictures/fcfb3cf9717464e3dd4638767be823af.png"/>
  <manifest:file-entry manifest:media-type="image/png" manifest:full-path="Pictures/59e0944d3db717c9d2cb22d07992e3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installmat:start"/><text:bookmark-start text:name="__RefHeading___positionnement_et_connexion_du_routeur_archer_mr400_1"/><text:bookmark-start text:name="positionnement_et_connexion_du_routeur_archer_mr400"/>Positionnement et connexion du routeur Archer MR400<text:bookmark-end text:name="__RefHeading___positionnement_et_connexion_du_routeur_archer_mr400_1"/><text:bookmark-end text:name="positionnement_et_connexion_du_routeur_archer_mr400"/></text:h>
      <text:h text:style-name="Heading_20_2" text:outline-level="2"><text:bookmark-start text:name="__RefHeading___positionnez_votre_routeur_2"/><text:bookmark-start text:name="positionnez_votre_routeur"/>Positionnez votre routeur<text:bookmark-end text:name="__RefHeading___positionnez_votre_routeur_2"/><text:bookmark-end text:name="positionnez_votre_routeur"/></text:h>
      <text:p text:style-name="Text_20_body">La puissance et la couverture du signal sans fil varient en fonction de l'environnement de votre routeur. De nombreux obstacles peuvent limiter la portée du signal sans fil, par exemple des structures en béton, l'épaisseur et le nombre de mur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Pour votre sécurité et de meilleures performances Wi-Fi</text:span>, placez le routeur :</text:p><text:p text:style-name="Text_20_body">dans un endroit <text:span text:style-name="Strong_20_Emphasis">ni humide ni trop chaud</text:span>le tenir <text:span text:style-name="Strong_20_Emphasis">à l'écart des sources de rayonnement</text:span> électromagnétique puissant et des appareils sensibles aux ondes électromagnétiques.<text:span text:style-name="Strong_20_Emphasis">dans un endroit où il peut être connecté</text:span> aux différents appareils ainsi qu'à une source d'alimentation.<text:span text:style-name="Strong_20_Emphasis">dans un endroit où il peut recevoir un signal Internet mobile puissant</text:span>.Assurez-vous que les câbles et le cordon d'alimentation sont placés en toute sécurité pour ne pas créer de risque de chute.</text:p></table:table-cell></table:table-row></table:table></draw:text-box></draw:frame>Généralement, le routeur est placé <text:span text:style-name="Strong_20_Emphasis">sur une surface horizontale</text:span>, comme une étagère ou un bureau.L'appareil peut également être <text:span text:style-name="Strong_20_Emphasis">fixé au mur</text:span>, comme illustré dans la figure suivante.<draw:frame draw:style-name="mediacenter" draw:name="0" text:anchor-type="paragraph" draw:z-index="0" svg:width="10.583333333333cm" svg:height="3.429cm"><draw:image xlink:href="Pictures/ca4523665a0fc4f5da914d3a5dfe72bc.png" xlink:type="simple" xlink:show="embed" xlink:actuate="onLoad"/></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 diamètre de la vis, 2,84 mm &lt; D &lt; 4,17 mm, et la distance entre les deux vis est de 113,4 mm. La vis qui dépasse du mur nécessite une base d'environ 4 mm et la longueur de la vis doit être d'au moins 20 mm pour supporter le poids du produit.</text:p></table:table-cell></table:table-row></table:table></draw:text-box></draw:frame></text:p>
      <text:h text:style-name="Heading_20_2" text:outline-level="2"><text:bookmark-start text:name="__RefHeading___connectez_le_routeur_3"/><text:bookmark-start text:name="connectez_le_routeur"/>Connectez le routeur<text:bookmark-end text:name="__RefHeading___connectez_le_routeur_3"/><text:bookmark-end text:name="connectez_le_routeur"/></text:h>
      <text:p text:style-name="Text_20_body"><text:span text:style-name="Strong_20_Emphasis">Branchez le matériel</text:span> :<draw:frame draw:style-name="mediacenter" draw:name="1" text:anchor-type="paragraph" draw:z-index="1" svg:width="15.875cm" svg:height="10.7315cm"><draw:image xlink:href="Pictures/8727482280341255520a980c5b17ebde.png" xlink:type="simple" xlink:show="embed" xlink:actuate="onLoad"/></draw:frame>Installez les <text:span text:style-name="Strong_20_Emphasis">antennes</text:span> et positionnez-les vers le haut.Insérez la <text:span text:style-name="Strong_20_Emphasis">carte Micro SIM</text:span> dans la fente jusqu'à ce que vous entendiez un clic.<draw:frame draw:style-name="mediacenter" draw:name="2" text:anchor-type="paragraph" draw:z-index="2" svg:width="15.875cm" svg:height="2.82575cm"><draw:image xlink:href="Pictures/4b2d3ab321bf96a82da992810405e052.png" xlink:type="simple" xlink:show="embed" xlink:actuate="onLoad"/></draw:frame>Connectez l'<text:span text:style-name="Strong_20_Emphasis">adaptateur secteur</text:span> pour allumer le routeur. La source d'alimentation doit être à proximité de l'appareil et facilement accessible.<text:span text:style-name="Strong_20_Emphasis">Connectez votre </text:span>ordinateur<text:span text:style-name="Strong_20_Emphasis"> au routeur</text:span> :<text:span text:style-name="Strong_20_Emphasis">Méthode 1 : Câblé</text:span> : Connectez le port Ethernet de votre ordinateur à l'un des ports LAN du routeur via un câble Ethernet.<text:span text:style-name="Strong_20_Emphasis">Méthode 2 : Sans fil</text:span> :<text:span text:style-name="Strong_20_Emphasis">Connectez-vous à votre routeur</text:span> depuis votre PC :<draw:frame draw:style-name="mediacenter" draw:name="3" text:anchor-type="paragraph" draw:z-index="3" svg:width="10.583333333333cm" svg:height="9.6621534493875cm"><draw:image xlink:href="Pictures/fcfb3cf9717464e3dd4638767be823af.png" xlink:type="simple" xlink:show="embed" xlink:actuate="onLoad"/></draw:frame><draw:frame draw:style-name="mediacenter" draw:name="4" text:anchor-type="paragraph" draw:z-index="4" svg:width="10.583333333333cm" svg:height="11.213552361396cm"><draw:image xlink:href="Pictures/59e0944d3db717c9d2cb22d07992e328.png" xlink:type="simple" xlink:show="embed" xlink:actuate="onLoad"/></draw:frame><text:span text:style-name="Strong_20_Emphasis">Utilisez le SSID (<text:span text:style-name="Emphasis">TP-Link_F234</text:span>) et le mot de passe (<text:span text:style-name="Emphasis">20727970</text:span>))</text:span> sans fil par défaut imprimés sur l'étiquette du routeur pour vous connecter sans fil.<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Si l'ordinateur a une adresse IP statique (fixe), vous devez modifier ses paramètres pour obtenir automatiquement une adresse IP.</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1::01:13</meta:creation-date>
    <dc:creator>Generated</dc:creator>
    <dc:date>2026-09-14T11::01:13</dc:date>
    <dc:language>en-US</dc:language>
    <meta:editing-cycles>1</meta:editing-cycles>
    <meta:editing-duration>PT0S</meta:editing-duration>
    <dc:title>materiel:internet:routeur4g:mr400:installmat:start</dc:title>
  </office:meta>
</office:document-meta>
</file>