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232332615a99c9d6285b2d815d36d5.png"/>
  <manifest:file-entry manifest:media-type="image/png" manifest:full-path="Pictures/f4a7f8510fae21997aea02e263b57283.png"/>
  <manifest:file-entry manifest:media-type="image/png" manifest:full-path="Pictures/c66653a14885c2041a66780859689c2a.png"/>
  <manifest:file-entry manifest:media-type="image/png" manifest:full-path="Pictures/46778174e9bde1c78194435120ce74fc.png"/>
  <manifest:file-entry manifest:media-type="image/png" manifest:full-path="Pictures/8c994cf4aaa9aab4d26f471b2100df78.png"/>
  <manifest:file-entry manifest:media-type="image/png" manifest:full-path="Pictures/6c5f85f1d3b6f397fe6d0daedaf6f607.png"/>
  <manifest:file-entry manifest:media-type="image/png" manifest:full-path="Pictures/8d69d230f33716a0a406e8056ecba21a.png"/>
  <manifest:file-entry manifest:media-type="image/png" manifest:full-path="Pictures/81a6f6a0524317057cab55434f9b312f.png"/>
  <manifest:file-entry manifest:media-type="image/png" manifest:full-path="Pictures/e8531b8310eae3438f2abae5da71e81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qinstall:start"/><text:bookmark-start text:name="__RefHeading___routeur_tplink_tl-mr3020guide_d_installation_rapide_1"/><text:bookmark-start text:name="routeur_tplink_tl-mr3020guide_d_installation_rapide"/>Routeur TpLink TL-MR3020 : Guide d'installation rapide<text:bookmark-end text:name="__RefHeading___routeur_tplink_tl-mr3020guide_d_installation_rapide_1"/><text:bookmark-end text:name="routeur_tplink_tl-mr3020guide_d_installation_rapide"/></text:h>
      <text:h text:style-name="Heading_20_2" text:outline-level="2"><text:bookmark-start text:name="__RefHeading___determiner_le_mode_de_fonctionnement_2"/><text:bookmark-start text:name="determiner_le_mode_de_fonctionnement"/>Déterminer le mode de fonctionnement<text:bookmark-end text:name="__RefHeading___determiner_le_mode_de_fonctionnement_2"/><text:bookmark-end text:name="determiner_le_mode_de_fonctionnement"/></text:h>
      <text:p text:style-name="Text_20_body">Reportez-vous aux scénarios suivants pour déterminer un mode de fonctionnement approprié.</text:p>
      <table:table table:style-name="Table">
        <table:table-column/>
        <table:table-column/>
        <table:table-column/>
        <table:table-row>
          <table:table-cell office:value-type="string" table:style-name="tableheader">
            <text:p text:style-name="Table_20_Heading"> Commutateur de mode  </text:p>
          </table:table-cell>
          <table:table-cell office:value-type="string" table:style-name="tableheader">
            <text:p text:style-name="Table_20_Heading"> Mode de fonctionnement  </text:p>
          </table:table-cell>
          <table:table-cell office:value-type="string" table:style-name="tableheader">
            <text:p text:style-name="Table_20_Heading"> Scénario                                                                                                                                           </text:p>
          </table:table-cell>
        </table:table-row>
        <table:table-row>
          <table:table-cell office:value-type="string" table:style-name="tablecell">
            <text:p text:style-name="tablealignleft"> 3G/4G                </text:p>
          </table:table-cell>
          <table:table-cell office:value-type="string" table:style-name="tablecell">
            <text:p text:style-name="tablealignleft"> Routeur 3G/4G           </text:p>
          </table:table-cell>
          <table:table-cell office:value-type="string" table:style-name="tablecell">
            <text:p text:style-name="tablealignleft"> Je souhaite partager le réseau 3G/4G avec mes appareils locaux.                                                                                    </text:p>
          </table:table-cell>
        </table:table-row>
        <table:table-row>
          <table:table-cell office:value-type="string" table:style-name="tablecell">
            <text:p text:style-name="tablealignleft"> WISP                 </text:p>
          </table:table-cell>
          <table:table-cell office:value-type="string" table:style-name="tablecell">
            <text:p text:style-name="tablealignleft"> Routeur client WISP     </text:p>
          </table:table-cell>
          <table:table-cell office:value-type="string" table:style-name="tablecell">
            <text:p text:style-name="tablealignleft"> Je souhaite avoir accès à Internet à partir d'un fournisseur de services Internet sans fil (WISP) et partager Internet avec des appareils locaux.  </text:p>
          </table:table-cell>
        </table:table-row>
        <table:table-row>
          <table:table-cell office:value-type="string" table:style-name="tablecell" table:number-rows-spanned="2">
            <text:p text:style-name="tablealignleft"> AP                   </text:p>
          </table:table-cell>
          <table:table-cell office:value-type="string" table:style-name="tablecell">
            <text:p text:style-name="tablealignleft"> Point d'accès           </text:p>
          </table:table-cell>
          <table:table-cell office:value-type="string" table:style-name="tablecell">
            <text:p text:style-name="tablealignleft"> Je souhaite accéder à Internet sans fil, mais seul un réseau filaire est disponible.                                                               </text:p>
          </table:table-cell>
        </table:table-row>
        <table:table-row>
          <table:table-cell office:value-type="string" table:style-name="tablecell">
            <text:p text:style-name="tablealignleft"> Répéteur/Pont           </text:p>
          </table:table-cell>
          <table:table-cell office:value-type="string" table:style-name="tablecell">
            <text:p text:style-name="tablealignleft"> Je souhaite étendre mon réseau sans fil existant et connecter un appareil filaire uniquement à Internet.                                           </text:p>
          </table:table-cell>
        </table:table-row>
      </table:table>
      <text:p text:style-name="Text_20_body"><draw:frame draw:style-name="mediacenter" draw:name="0" text:anchor-type="paragraph" draw:z-index="0" svg:width="6.6939583333333cm" style:rel-width="100%" svg:height="8.5195833333333cm" style:rel-height="scale"><draw:image xlink:href="Pictures/8c232332615a99c9d6285b2d815d36d5.png" xlink:type="simple" xlink:show="embed" xlink:actuate="onLoad"/></draw:frame></text:p>
      <text:h text:style-name="Heading_20_2" text:outline-level="2"><text:bookmark-start text:name="__RefHeading___configuration_du_routeur_3"/><text:bookmark-start text:name="configuration_du_routeur"/>Configuration du routeur<text:bookmark-end text:name="__RefHeading___configuration_du_routeur_3"/><text:bookmark-end text:name="configuration_du_routeur"/></text:h>
      <text:h text:style-name="Heading_20_3" text:outline-level="3"><text:bookmark-start text:name="__RefHeading___routeur_3g_4g_4"/><text:bookmark-start text:name="routeur_3g_4g"/>Routeur 3G/4G<text:bookmark-end text:name="__RefHeading___routeur_3g_4g_4"/><text:bookmark-end text:name="routeur_3g_4g"/></text:h>
      <text:p text:style-name="Text_20_body"><draw:frame draw:style-name="mediacenter" draw:name="1" text:anchor-type="paragraph" draw:z-index="1" svg:width="27.093333333333cm" style:rel-width="100%" svg:height="10.212916666667cm" style:rel-height="scale"><draw:image xlink:href="Pictures/f4a7f8510fae21997aea02e263b57283.png" xlink:type="simple" xlink:show="embed" xlink:actuate="onLoad"/></draw:frame></text:p>
      <text:p text:style-name="Text_20_body">Basculez le mode de fonctionnement sur <text:span text:style-name="Strong_20_Emphasis">3G/4G</text:span> et connectez le matériel selon le schéma ci-dessus.Connectez votre appareil au routeur sans fil. Le SSID (nom du réseau sans fil) et le mot de passe se trouvent sur l'étiquette du routeur.Saisissez <text:a xlink:type="simple" xlink:href="http://tplinkwifi.net" text:style-name="Internet_20_link" text:visited-style-name="Visited_20_Internet_20_Link">http://tplinkwifi.net</text:a> dans un navigateur Web et créez un mot de passe pour les futures connexions.Accédez à <text:span text:style-name="Strong_20_Emphasis">Configuration rapide</text:span>, sélectionnez <text:span text:style-name="Strong_20_Emphasis">votre fuseau horaire</text:span> et cliquez sur <text:span text:style-name="Strong_20_Emphasis">Suivant</text:span>. Sélectionnez <text:span text:style-name="Strong_20_Emphasis">Mode routeur 3G/4G</text:span> et cliquez sur <text:span text:style-name="Strong_20_Emphasis">Suivant</text:span>. Remarque : Pour plus de détails sur les autres modes, veuillez vous reporter au Guide de l'utilisateur sur <text:a xlink:type="simple" xlink:href="https://doc.nfrappe.fr/doku.php?id=materiel:internet:routeur:tl-mr3020:qinstall:www.tp-link.com" text:style-name="Internet_20_link" text:visited-style-name="Visited_20_Internet_20_Link">www.tp-link.com</text:a>.Sélectionnez <text:span text:style-name="Strong_20_Emphasis">votre FAI mobile</text:span> ou définissez-le manuellement si votre FAI n'est pas répertorié. Cliquez ensuite sur <text:span text:style-name="Strong_20_Emphasis">Suivant</text:span>.Personnalisez votre nom de réseau (SSID) et votre mot de passe ou conservez les valeurs par défaut, puis cliquez sur Suivant.Cliquez sur Terminer pour appliquer la configuration.<draw:frame draw:style-name="PluginODTAutoStyle_Frame_1_text_frame" draw:name="Frame1" text:anchor-type="paragraph" svg:width="289.134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point_d_acces_5"/><text:bookmark-start text:name="point_d_acces"/>Point d'accès<text:bookmark-end text:name="__RefHeading___point_d_acces_5"/><text:bookmark-end text:name="point_d_acces"/></text:h>
      <text:p text:style-name="Text_20_body"><draw:frame draw:style-name="mediacenter" draw:name="2" text:anchor-type="paragraph" draw:z-index="2" svg:width="28.760208333333cm" style:rel-width="100%" svg:height="10.00125cm" style:rel-height="scale"><draw:image xlink:href="Pictures/c66653a14885c2041a66780859689c2a.png" xlink:type="simple" xlink:show="embed" xlink:actuate="onLoad"/></draw:frame></text:p>
      <text:p text:style-name="Text_20_body">Basculez le mode de fonctionnement sur AP et connectez le matériel selon le schéma ci-dessus.Connectez votre appareil au routeur sans fil.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point d'accès et cliquez sur Suivant.Personnalisez votre nom de réseau (SSID) et votre mot de passe ou conservez ceux par défaut, puis cliquez sur Suivant.Cliquez sur Terminer pour appliquer la configuration.<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epeteur_pont_6"/><text:bookmark-start text:name="repeteur_pont"/>Répéteur/Pont<text:bookmark-end text:name="__RefHeading___repeteur_pont_6"/><text:bookmark-end text:name="repeteur_pont"/></text:h>
      <text:p text:style-name="Text_20_body"><draw:frame draw:style-name="mediacenter" draw:name="3" text:anchor-type="paragraph" draw:z-index="3" svg:width="29.553958333333cm" style:rel-width="100%" svg:height="13.0175cm" style:rel-height="scale"><draw:image xlink:href="Pictures/46778174e9bde1c78194435120ce74fc.png" xlink:type="simple" xlink:show="embed" xlink:actuate="onLoad"/></draw:frame></text:p>
      <text:p text:style-name="Text_20_body">Basculez le mode de fonctionnement sur A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Répéteur/Pont et cliquez sur Suivant.Cliquez sur Scan pour trouver le réseau que vous souhaitez étendre. Saisissez le mot de passe du réseau sans fil sélectionné s'il est crypté.Personnalisez votre nom de réseau (SSID) et votre mot de passe ou conservez ceux par défaut, puis cliquez sur Suivant.Cliquez sur Enregistrer pour appliquer la configuration.Déplacez le routeur à mi-chemin entre votre routeur hôte et la zone morte Wi-Fi.<draw:frame draw:style-name="PluginODTAutoStyle_Frame_9_text_frame" draw:name="Frame3" text:anchor-type="paragraph" svg:width="289.134pt" draw:z-index="0" svg:min-height="1cm"><draw:text-box><table:table table:style-name="PluginODTAutoStyle_Table_10"><table:table-column table:style-name="odt_auto_style_table_column_4_1"/><table:table-row><table:table-cell office:value-type="string" table:style-name="PluginODTAutoStyle_TableCell_11"><text:p text:style-name="PluginODTAutoStyle_Paragraph_12">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outeur_client_wisp_7"/><text:bookmark-start text:name="routeur_client_wisp"/>Routeur client WISP<text:bookmark-end text:name="__RefHeading___routeur_client_wisp_7"/><text:bookmark-end text:name="routeur_client_wisp"/></text:h>
      <text:p text:style-name="Text_20_body"><draw:frame draw:style-name="mediacenter" draw:name="4" text:anchor-type="paragraph" draw:z-index="4" svg:width="28.204583333333cm" style:rel-width="100%" svg:height="12.752916666667cm" style:rel-height="scale"><draw:image xlink:href="Pictures/8c994cf4aaa9aab4d26f471b2100df78.png" xlink:type="simple" xlink:show="embed" xlink:actuate="onLoad"/></draw:frame></text:p>
      <text:p text:style-name="Text_20_body">Basculez le mode de fonctionnement sur WIS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Cliquez sur Scan pour trouver le réseau correspondant de votre WISP. Saisissez le mot de passe du réseau sans fil sélectionné s'il est crypté.Sélectionnez le type de connexion Internet et entrez les paramètres correspondants. Cliquez ensuite sur Suivant.Personnalisez votre nom de réseau (SSID) et votre mot de passe ou conservez ceux par défaut, puis cliquez sur Suivant.Cliquez sur Terminer pour appliquer la configuration.<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luginODTAutoStyle_Paragraph_16">Si vous avez modifié le SSID et le mot de passe par défaut, vous devez reconnecter vos appareils sans fil au nouveau réseau Wi-Fi.</text:p></table:table-cell></table:table-row></table:table></draw:text-box></draw:frame></text:p>
      <text:h text:style-name="Heading_20_2" text:outline-level="2"><text:bookmark-start text:name="__RefHeading___informations_sur_le_materiel_8"/><text:bookmark-start text:name="informations_sur_le_materiel"/>Informations sur le matériel<text:bookmark-end text:name="__RefHeading___informations_sur_le_materiel_8"/><text:bookmark-end text:name="informations_sur_le_materiel"/></text:h>
      <text:p text:style-name="Text_20_body"><text:span text:style-name="Strong_20_Emphasis">LED</text:span> :</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5" text:anchor-type="as-char" draw:z-index="5" svg:width="0.74083333333333cm" svg:height="0.714375cm"><draw:image xlink:href="Pictures/6c5f85f1d3b6f397fe6d0daedaf6f607.png" xlink:type="simple" xlink:show="embed" xlink:actuate="onLoad"/></draw:frame>(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6" text:anchor-type="as-char" draw:z-index="6" svg:width="0.79375cm" svg:height="0.76729166666667cm"><draw:image xlink:href="Pictures/8d69d230f33716a0a406e8056ecba21a.png" xlink:type="simple" xlink:show="embed" xlink:actuate="onLoad"/></draw:frame>(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7" text:anchor-type="as-char" draw:z-index="7" svg:width="0.68791666666667cm" svg:height="0.714375cm"><draw:image xlink:href="Pictures/81a6f6a0524317057cab55434f9b312f.png" xlink:type="simple" xlink:show="embed" xlink:actuate="onLoad"/></draw:frame>(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8" text:anchor-type="as-char" draw:z-index="8" svg:width="0.873125cm" svg:height="0.76729166666667cm"><draw:image xlink:href="Pictures/e8531b8310eae3438f2abae5da71e81c.png" xlink:type="simple" xlink:show="embed" xlink:actuate="onLoad"/></draw:frame>(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ext:p text:style-name="Text_20_body"><text:span text:style-name="Strong_20_Emphasis">Ports et boutons</text:span> :</text:p>
      <table:table table:style-name="Table">
        <table:table-column/>
        <table:table-column/>
        <table:table-row>
          <table:table-cell office:value-type="string" table:style-name="tableheader">
            <text:p text:style-name="Table_20_Heading"> Port/Bouton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utateur de mode  </text:p>
          </table:table-cell>
          <table:table-cell office:value-type="string" table:style-name="tablecell">
            <text:p text:style-name="tablealignleft"> Ce commutateur détermine le mode de fonctionnement du routeur.                                                                                                                                                                                               </text:p>
          </table:table-cell>
        </table:table-row>
        <table:table-row>
          <table:table-cell office:value-type="string" table:style-name="tablecell" table:number-rows-spanned="2">
            <text:p text:style-name="tablealignleft"> WAN/LAN              </text:p>
          </table:table-cell>
          <table:table-cell office:value-type="string" table:style-name="tablecell">
            <text:p text:style-name="tablealignleft"> LAN: 3G/4G (3G/4G Router), WISP, Access Point Mode, Repeater/Bridge Mode.                                                                                                                                                                                    </text:p>
          </table:table-cell>
        </table:table-row>
        <table:table-row>
          <table:table-cell office:value-type="string" table:style-name="tablecell">
            <text:p text:style-name="tablealignleft"> WAN: 3G/4G (3G/4G Router Mode With Ewan Backup, Wireless Router Mode, Wireless Router Mode With 3G/4G Backup).                                                                                                                                               </text:p>
          </table:table-cell>
        </table:table-row>
        <table:table-row>
          <table:table-cell office:value-type="string" table:style-name="tablecell">
            <text:p text:style-name="tablealignleft"> Power                </text:p>
          </table:table-cell>
          <table:table-cell office:value-type="string" table:style-name="tablecell">
            <text:p text:style-name="tablealignleft"> Port à connecter à l'adaptateur secteur.                                                                                                                                                                                                                     </text:p>
          </table:table-cell>
        </table:table-row>
        <table:table-row>
          <table:table-cell office:value-type="string" table:style-name="tablecell">
            <text:p text:style-name="tablealignleft"> WPS/RESET            </text:p>
          </table:table-cell>
          <table:table-cell office:value-type="string" table:style-name="tablecell">
            <text:p text:style-name="tablealignleft"> Pour établir une connexion WPS, appuyez sur le bouton WPS de votre appareil, puis appuyez sur le bouton WPS/RESET de ce routeur.<text:line-break/>Pour réinitialiser le routeur, maintenez ce bouton enfoncé jusqu'à ce que tous les voyants s'allument, puis relâchez-le.  </text:p>
          </table:table-cell>
        </table:table-row>
        <table:table-row>
          <table:table-cell office:value-type="string" table:style-name="tablecell">
            <text:p text:style-name="tablealignleft"> 3G/4G USB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faq_foire_aux_questions_9"/><text:bookmark-start text:name="faq_foire_aux_questions"/>FAQ (Foire aux questions)<text:bookmark-end text:name="__RefHeading___faq_foire_aux_questions_9"/><text:bookmark-end text:name="faq_foire_aux_questions"/></text:h>
      <text:p text:style-name="Text_20_body"> Reportez-vous à FAQ &gt; Q3 pour réinitialiser le routeur, puis créez un mot de passe pour les futures connexions.</text:p>
      <text:p text:style-name="Text_20_body">Si l'ordinateur est configuré sur une adresse IP statique ou fixe, modifiez les paramètres pour obtenir automatiquement une adresse IP.Vérifiez que <text:a xlink:type="simple" xlink:href="http://tplinkwifi.net" text:style-name="Internet_20_link" text:visited-style-name="Visited_20_Internet_20_Link">http://tplinkwifi.net</text:a> est correctement saisi dans le navigateur Web. Vous pouvez également saisir <text:a xlink:type="simple" xlink:href="http://192.168.1.1" text:style-name="Internet_20_link" text:visited-style-name="Visited_20_Internet_20_Link">http://192.168.1.1</text:a>.Essayez avec un autre navigateur Web.Réinitialisez votre routeur à ses paramètres d'usine par défaut ( FAQ &gt; Q3) et réessayez.Désactivez puis activez la carte réseau en cours d'utilisation. Avec le routeur sous tension, maintenez enfoncé le bouton WPS/RESET jusqu'à ce que tous les voyants s'allument, puis relâchez le bouton.</text:p>
      <text:p text:style-name="Text_20_body">Insérez correctement une carte SIM/UIM adaptée dans le modem USB 3G/4G.Branchez votre modem USB 3G/4G directement sur votre PC et désactivez la vérification du code PIN via l'utilitaire de modem.Vérifiez que le modem USB 3G/4G fonctionne bien sur votre PC .Consultez votre FAI pour le dernier numéro composé et l'APN (nom du point d'accès) et corrigez les informations prédéfinies manuellement.Accédez à la page produit du TL-MR3020 sur <text:a xlink:type="simple" xlink:href="http://www.tp-link.com" text:style-name="Internet_20_link" text:visited-style-name="Visited_20_Internet_20_Link">www.tp-link.com</text:a>, cliquez sur <text:span text:style-name="Strong_20_Emphasis">Support &gt; Firmware</text:span> et téléchargez le dernier firmware.Connectez votre ordinateur au routeur via un câble Ethernet (recommandé) ou sans fil.Connectez-vous à la page de gestion Web et accédez à Avancé (ou Paramètres) &gt; Outils système &gt; Mise à niveau du micrologiciel pour mettre à jour le routeur. Visitez <text:a xlink:type="simple" xlink:href="http://www.tp-link.com" text:style-name="Internet_20_link" text:visited-style-name="Visited_20_Internet_20_Link">www.tp-link.com</text:a>, accédez à Support &gt; Liste de compatibilité et vérifiez si votre modem USB 3G/4G figure sur la liste de compatibilité 3G/4G.
Si le dernier firmware ou fichier bin ne prend pas en charge votre modem, veuillez contacter notre support technique.</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static.tp-link.com/2018/201806/20180629/7106508135_TL-MR3020(EU)_V3.20_QIG.pdf" text:style-name="Internet_20_link" text:visited-style-name="Visited_20_Internet_20_Link">https://static.tp-link.com/2018/201806/20180629/7106508135_TL-MR3020(EU)_V3.20_QIG.pdf</text:a></text:p>
      <text:p text:style-name="Horizontal_20_Line"/>
      <text:p text:style-name="Text_20_body"><text:span text:style-name="Emphasis">Basé sur &lt;&lt; <text:a xlink:type="simple" xlink:href="https://static.tp-link.com/2018/201806/20180629/7106508135_TL-MR3020(EU)_V3.20_QIG.pdf" text:style-name="Internet_20_link" text:visited-style-name="Visited_20_Internet_20_Link">Quick Installation Guide</text:a> &gt;&gt;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44:28</meta:creation-date>
    <dc:creator>Generated</dc:creator>
    <dc:date>2026-09-01T02::44:28</dc:date>
    <dc:language>en-US</dc:language>
    <meta:editing-cycles>1</meta:editing-cycles>
    <meta:editing-duration>PT0S</meta:editing-duration>
    <dc:title>materiel:internet:routeur:tl-mr3020:qinstall:start</dc:title>
  </office:meta>
</office:document-meta>
</file>