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d5e2a2bc264b6e365e64bbb339bf16.png"/>
  <manifest:file-entry manifest:media-type="image/png" manifest:full-path="Pictures/0df328dc54170c7a170fe15cf1542939.png"/>
  <manifest:file-entry manifest:media-type="image/png" manifest:full-path="Pictures/7043f69413f0db9716d17daaf40075be.png"/>
  <manifest:file-entry manifest:media-type="image/png" manifest:full-path="Pictures/704ffe63226b24ab43866c795dd8e358.png"/>
  <manifest:file-entry manifest:media-type="image/png" manifest:full-path="Pictures/052ba8cc8afc0c7292bbea838fbe1d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freebox:freeboxserver:start"/><text:bookmark-start text:name="__RefHeading___freebox_server_1"/><text:bookmark-start text:name="freebox_server"/>Freebox server<text:bookmark-end text:name="__RefHeading___freebox_server_1"/><text:bookmark-end text:name="freebox_server"/></text:h>
      <text:h text:style-name="Heading_20_2" text:outline-level="2"><text:bookmark-start text:name="__RefHeading___redirection_des_portsrendre_un_serveur_disponible_sur_internet_2"/><text:bookmark-start text:name="redirection_des_portsrendre_un_serveur_disponible_sur_internet"/>Redirection des ports : rendre un serveur disponible sur Internet<text:bookmark-end text:name="__RefHeading___redirection_des_portsrendre_un_serveur_disponible_sur_internet_2"/><text:bookmark-end text:name="redirection_des_portsrendre_un_serveur_disponible_sur_internet"/></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List_20_1" text:continue-numbering="false"><text:list-item><text:p text:style-name="LastListParagraph_List_20_1_Content_First"><text:span text:style-name="PluginODTAutoStyle_Text_5">?? <text:span text:style-name="Strong_20_Emphasis">Freebox OS</text:span> n’autorise plus la redirection de ports inférieur à 49153</text:span></text:p><text:line-break/></text:list-item></text:list><text:line-break/><text:p text:style-name="Text_20_body">!!! Elle est par défaut avec un IP partagée (avec une plage de port de 49000 à 64000).</text:p><text:p text:style-name="Text_20_body">Pour modifier cela (par exemple pour gérer des serveurs locaux),</text:p><text:p text:style-name="Text_20_body">allez sur (<text:a xlink:type="simple" xlink:href="https://www.free.fr/freebox/" text:style-name="Internet_20_link" text:visited-style-name="Visited_20_Internet_20_Link">https://www.free.fr/freebox/</text:a>, en haut à gauche)Connectez-vous dans l'<text:span text:style-name="Strong_20_Emphasis">espace abonné</text:span> :<draw:frame draw:style-name="mediacenter" draw:name="0" text:anchor-type="paragraph" draw:z-index="0" svg:width="10.583333333333cm" svg:height="7.1211276332094cm"><draw:image xlink:href="Pictures/67d5e2a2bc264b6e365e64bbb339bf16.png" xlink:type="simple" xlink:show="embed" xlink:actuate="onLoad"/></draw:frame>rubrique <text:span text:style-name="Strong_20_Emphasis">Ma Freebox</text:span>,cliquez sur <text:span text:style-name="Strong_20_Emphasis">Demander une adresse IP fixe V4 full-stack</text:span>rebootez : c'est réglé.ATTENTION : l'adresse IP a changé, attendre 1/2 h  ??? </text:p></table:table-cell></table:table-row></table:table></draw:text-box></draw:frame>Nous allons ouvrir les ports de la freebox pour autoriser les connexions HTTP, SSH ou VPN.
Il faut aussi autoriser ces ports sur un éventuel pare-feu. </text:p>
      <text:p text:style-name="Text_20_body">Il faut rediriger les adresses parvenant sur la freebox vers la machine qui supporte les serveurs.</text:p>
      <text:p text:style-name="Text_20_body">Les ports à rediriger en TCP sont :</text:p>
      <text:p text:style-name="Text_20_body">le port 80 (pour HTTP)le port 22 (pour SSH)le port 5500 (pour VNC - téléassistance)le port 1723 (pour VPN)Sur une freebox Revolution, aller sur l'interface freebox OS, à l'adresse <text:a xlink:type="simple" xlink:href="http://mafreebox.freebox.fr/" text:style-name="Internet_20_link" text:visited-style-name="Visited_20_Internet_20_Link">http://mafreebox.freebox.fr/</text:a> :
<draw:frame draw:style-name="mediacenter" draw:name="1" text:anchor-type="paragraph" draw:z-index="1" svg:width="10.583333333333cm" svg:height="7.3033078880407cm"><draw:image xlink:href="Pictures/0df328dc54170c7a170fe15cf1542939.png" xlink:type="simple" xlink:show="embed" xlink:actuate="onLoad"/></draw:frame></text:p>
      <text:p text:style-name="Text_20_body">Un double-clic sur <text:span text:style-name="Plugin_Keyboard___keyboard">Paramètres de la Freebox</text:span>, onglet mode avancé :
<draw:frame draw:style-name="mediacenter" draw:name="2" text:anchor-type="paragraph" draw:z-index="2" svg:width="10.583333333333cm" svg:height="7.6cm"><draw:image xlink:href="Pictures/7043f69413f0db9716d17daaf40075be.png" xlink:type="simple" xlink:show="embed" xlink:actuate="onLoad"/></draw:frame></text:p>
      <text:p text:style-name="Text_20_body">Un double-clic sur <text:span text:style-name="Plugin_Keyboard___keyboard">Redirection de ports</text:span> ouvre la liste des redirections :
<draw:frame draw:style-name="mediacenter" draw:name="3" text:anchor-type="paragraph" draw:z-index="3" svg:width="10.583333333333cm" svg:height="7.4002544529262cm"><draw:image xlink:href="Pictures/704ffe63226b24ab43866c795dd8e358.png" xlink:type="simple" xlink:show="embed" xlink:actuate="onLoad"/></draw:frame></text:p>
      <text:p text:style-name="Text_20_body">Cliquer sur <text:span text:style-name="Plugin_Keyboard___keyboard">Ajouter une redirection</text:span> pour ouvrir le dialogue :
<draw:frame draw:style-name="mediacenter" draw:name="4" text:anchor-type="paragraph" draw:z-index="4" svg:width="10.583333333333cm" svg:height="5.7264529058116cm"><draw:image xlink:href="Pictures/052ba8cc8afc0c7292bbea838fbe1dff.png" xlink:type="simple" xlink:show="embed" xlink:actuate="onLoad"/></draw:frame></text:p>
      <text:p text:style-name="Text_20_body">IP destinationIP (sur le réseau local) de la machine vers laquelle il faut rediriger (celle qui supporte le serveur, dans cet exemple un Raspberry Pi d'adresse 192.168.0.100 sur le réseau local)Redirection activecocherProtocoleTCPPorts de début et de finplage de ports vus de l'extérieur (un seul port si début = fin)Port de destinationport sur la machine vers laquelle on redirige.Dans le cas qui nous intéresse,</text:p>
      <table:table table:style-name="Table">
        <table:table-column/>
        <table:table-column/>
        <table:table-column/>
        <table:table-column/>
        <table:table-column/>
        <table:table-row>
          <table:table-cell office:value-type="string" table:style-name="tableheader">
            <text:p text:style-name="Table_20_Heading">Pour</text:p>
          </table:table-cell>
          <table:table-cell office:value-type="string" table:style-name="tableheader">
            <text:p text:style-name="Table_20_Heading">Protocole</text:p>
          </table:table-cell>
          <table:table-cell office:value-type="string" table:style-name="tableheader">
            <text:p text:style-name="Table_20_Heading">Port de début</text:p>
          </table:table-cell>
          <table:table-cell office:value-type="string" table:style-name="tableheader">
            <text:p text:style-name="Table_20_Heading">Port de fin</text:p>
          </table:table-cell>
          <table:table-cell office:value-type="string" table:style-name="tableheader">
            <text:p text:style-name="Table_20_Heading">Port de destination</text:p>
          </table:table-cell>
        </table:table-row>
        <table:table-row>
          <table:table-cell office:value-type="string" table:style-name="tablecell">
            <text:p text:style-name="tablealignleft">HTTP</text:p>
          </table:table-cell>
          <table:table-cell office:value-type="string" table:style-name="tablecell">
            <text:p text:style-name="tablealignleft">TCP</text:p>
          </table:table-cell>
          <table:table-cell office:value-type="string" table:style-name="tablecell">
            <text:p text:style-name="tablealignleft">80</text:p>
          </table:table-cell>
          <table:table-cell office:value-type="string" table:style-name="tablecell">
            <text:p text:style-name="tablealignleft">80</text:p>
          </table:table-cell>
          <table:table-cell office:value-type="string" table:style-name="tablecell">
            <text:p text:style-name="tablealignleft">80</text:p>
          </table:table-cell>
        </table:table-row>
        <table:table-row>
          <table:table-cell office:value-type="string" table:style-name="tablecell">
            <text:p text:style-name="tablealignleft">SSH</text:p>
          </table:table-cell>
          <table:table-cell office:value-type="string" table:style-name="tablecell">
            <text:p text:style-name="tablealignleft">TCP</text:p>
          </table:table-cell>
          <table:table-cell office:value-type="string" table:style-name="tablecell">
            <text:p text:style-name="tablealignleft">22</text:p>
          </table:table-cell>
          <table:table-cell office:value-type="string" table:style-name="tablecell">
            <text:p text:style-name="tablealignleft">22</text:p>
          </table:table-cell>
          <table:table-cell office:value-type="string" table:style-name="tablecell">
            <text:p text:style-name="tablealignleft">22</text:p>
          </table:table-cell>
        </table:table-row>
        <table:table-row>
          <table:table-cell office:value-type="string" table:style-name="tablecell">
            <text:p text:style-name="tablealignleft">VPN</text:p>
          </table:table-cell>
          <table:table-cell office:value-type="string" table:style-name="tablecell">
            <text:p text:style-name="tablealignleft">TCP</text:p>
          </table:table-cell>
          <table:table-cell office:value-type="string" table:style-name="tablecell">
            <text:p text:style-name="tablealignleft">1723</text:p>
          </table:table-cell>
          <table:table-cell office:value-type="string" table:style-name="tablecell">
            <text:p text:style-name="tablealignleft">1723</text:p>
          </table:table-cell>
          <table:table-cell office:value-type="string" table:style-name="tablecell">
            <text:p text:style-name="tablealignleft">1723</text:p>
          </table:table-cell>
        </table:table-row>
        <table:table-row>
          <table:table-cell office:value-type="string" table:style-name="tablecell">
            <text:p text:style-name="tablealignleft">VNC (téléassistance)</text:p>
          </table:table-cell>
          <table:table-cell office:value-type="string" table:style-name="tablecell">
            <text:p text:style-name="tablealignleft">TCP</text:p>
          </table:table-cell>
          <table:table-cell office:value-type="string" table:style-name="tablecell">
            <text:p text:style-name="tablealignleft">5500</text:p>
          </table:table-cell>
          <table:table-cell office:value-type="string" table:style-name="tablecell">
            <text:p text:style-name="tablealignleft">5500</text:p>
          </table:table-cell>
          <table:table-cell office:value-type="string" table:style-name="tablecell">
            <text:p text:style-name="tablealignleft">5500</text:p>
          </table:table-cell>
        </table:table-row>
      </table:table>
      <text:p text:style-name="Text_20_body">Penser à rendre la freebox accessible :
configuration -&gt; activer l'accès distant</text:p>
      <text:h text:style-name="Heading_20_2" text:outline-level="2"><text:bookmark-start text:name="__RefHeading___serveur_nas_3"/><text:bookmark-start text:name="serveur_nas"/>serveur NAS<text:bookmark-end text:name="__RefHeading___serveur_nas_3"/><text:bookmark-end text:name="serveur_nas"/></text:h>
      <text:h text:style-name="Heading_20_3" text:outline-level="3"><text:bookmark-start text:name="__RefHeading___disque_de_la_freebox_4"/><text:bookmark-start text:name="disque_de_la_freebox"/>Disque de la freebox<text:bookmark-end text:name="__RefHeading___disque_de_la_freebox_4"/><text:bookmark-end text:name="disque_de_la_freebox"/></text:h>
      <text:p text:style-name="Text_20_body">Pour que le disque de la freebox soit monté au démarrage d'ubuntu,</text:p>
      <text:p text:style-name="Text_20_body">créer un point de montage (un répertoire), par exemple :</text:p>
      <text:p text:style-name="Preformatted_20_Text">sudo mkdir /media/freebox</text:p>
      <text:p text:style-name="Text_20_body">Installer samba, cifs et smbfs : samba,cifs-utils,smbfs<text:a xlink:type="simple" xlink:href="https://doc.nfrappe.fr/doku.php?id=tutoriel:mini-tutoriels:ficedit#modifier_un_fichier_avec_les_droits_d_administration" text:style-name="Internet_20_link" text:visited-style-name="Visited_20_Internet_20_Link">Ouvrir avec les droits d'administration</text:a> le fichier <text:span text:style-name="Strong_20_Emphasis">/etc/fstab</text:span> pour lui ajouter les lignes :</text:p>
      <text:p text:style-name="Preformatted_20_Text">...<text:line-break/># freebox en cifs<text:line-break/>//mafreebox.freebox.fr/Disque\040dur/<text:tab/>/media/freebox<text:tab/>cifs<text:tab/>uid=1000,gid=1000,credentials=/root/.freebox.smbcredentials,iocharset=utf8<text:tab/>0<text:tab/>0</text:p>
      <text:a xlink:type="simple" xlink:href="https://doc.nfrappe.fr/doku.php?id=tutoriel:mini-tutoriels:ficedit#modifier_un_fichier_avec_les_droits_d_administration" text:style-name="Internet_20_link" text:visited-style-name="Visited_20_Internet_20_Link">Créer avec les droits d'administration</text:a>
      <text:p text:style-name="Text_20_body"> le fichier <text:span text:style-name="Strong_20_Emphasis">/root/.freebox.smbcredentials</text:span> pour y inscrire :</text:p>
      <text:p text:style-name="Preformatted_20_Text">username=<text:line-break/>password=</text:p>
      <text:p text:style-name="Text_20_body">Ainsi, le disque sera accessible sans mot de passe.</text:p>
      <text:p text:style-name="Text_20_body">monter le disque :</text:p>
      <text:p text:style-name="Preformatted_20_Text">sudo mount /media/freebox</text:p>
      <text:h text:style-name="Heading_20_3" text:outline-level="3"><text:bookmark-start text:name="__RefHeading___disque_connecte_sur_un_port_de_la_freebox_usb_ou_e-sata_5"/><text:bookmark-start text:name="disque_connecte_sur_un_port_de_la_freebox_usb_ou_e-sata"/>Disque connecté sur un port de la freebox (USB ou e-SATA)<text:bookmark-end text:name="__RefHeading___disque_connecte_sur_un_port_de_la_freebox_usb_ou_e-sata_5"/><text:bookmark-end text:name="disque_connecte_sur_un_port_de_la_freebox_usb_ou_e-sata"/></text:h>
      <text:p text:style-name="Text_20_body">Même procédure que pour le disque de la freebox en remplaçant :</text:p>
      <table:table table:style-name="Table">
        <table:table-column/>
        <table:table-column/>
        <table:table-row>
          <table:table-cell office:value-type="string" table:style-name="tableheader">
            <text:p text:style-name="Table_20_Heading">l'expression</text:p>
          </table:table-cell>
          <table:table-cell office:value-type="string" table:style-name="tableheader">
            <text:p text:style-name="Table_20_Heading">par</text:p>
          </table:table-cell>
        </table:table-row>
        <table:table-row>
          <table:table-cell office:value-type="string" table:style-name="tablecell">
            <text:p text:style-name="tablealignleft">//mafreebox.freebox.fr/Disque\040dur/</text:p>
          </table:table-cell>
          <table:table-cell office:value-type="string" table:style-name="tablecell">
            <text:p text:style-name="tablealignleft">//mafreebox.freebox.fr/<text:span text:style-name="Strong_20_Emphasis">Le_disque</text:span>/</text:p>
          </table:table-cell>
        </table:table-row>
        <table:table-row>
          <table:table-cell office:value-type="string" table:style-name="tablecell">
            <text:p text:style-name="tablealignleft">/media/freebox</text:p>
          </table:table-cell>
          <table:table-cell office:value-type="string" table:style-name="tablecell">
            <text:p text:style-name="tablealignleft">/media/<text:span text:style-name="Strong_20_Emphasis">Le_disqu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4::17:30</meta:creation-date>
    <dc:creator>Generated</dc:creator>
    <dc:date>2026-08-31T04::17:30</dc:date>
    <dc:language>en-US</dc:language>
    <meta:editing-cycles>1</meta:editing-cycles>
    <meta:editing-duration>PT0S</meta:editing-duration>
    <dc:title>materiel:internet:freebox:freeboxserver:start</dc:title>
  </office:meta>
</office:document-meta>
</file>