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75f27c9b405ddefedc9f5458c388c1.png"/>
  <manifest:file-entry manifest:media-type="image/png" manifest:full-path="Pictures/df15010ca330fd43a5dab782079a4721.png"/>
  <manifest:file-entry manifest:media-type="image/png" manifest:full-path="Pictures/07c752ba12608ffbe4f2b64743ecc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balenaetcher:start"/><text:bookmark-start text:name="__RefHeading___etcherflasher_une_image_sur_une_carte_sd_1"/><text:bookmark-start text:name="etcherflasher_une_image_sur_une_carte_sd"/>Etcher : flasher une image sur une carte SD<text:bookmark-end text:name="__RefHeading___etcherflasher_une_image_sur_une_carte_sd_1"/><text:bookmark-end text:name="etcherflasher_une_image_sur_une_carte_sd"/></text:h>
      <text:p text:style-name="Text_20_body">Ce logiciel écrit une image sur une carte (µ)SD et fonctionne sur toutes les plateformes (Linux, Mac et Windows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z le logiciel Etcher sur le site :<text:a xlink:type="simple" xlink:href="https://www.balena.io/etcher/" text:style-name="Internet_20_link" text:visited-style-name="Visited_20_Internet_20_Link">https://www.balena.io/etcher/</text:a>.Suivez les invites pour l'install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électionnez l'<text:span text:style-name="Strong_20_Emphasis">image</text:span> choisie :<draw:frame draw:style-name="mediacenter" draw:name="0" text:anchor-type="paragraph" draw:z-index="0" svg:width="10.583333333333cm" svg:height="6.8488154613466cm"><draw:image xlink:href="Pictures/6675f27c9b405ddefedc9f5458c388c1.png" xlink:type="simple" xlink:show="embed" xlink:actuate="onLoad"/></draw:frame>Sélectionnez la <text:span text:style-name="Strong_20_Emphasis">carte SD</text:span> sur laquelle vous souhaitez flasher l'image. Assurez-vous que c'est le bon lecteur car <text:span text:style-name="Strong_20_Emphasis">Etcher</text:span> l'effacera :<draw:frame draw:style-name="mediacenter" draw:name="1" text:anchor-type="paragraph" draw:z-index="1" svg:width="10.583333333333cm" svg:height="6.8488154613466cm"><draw:image xlink:href="Pictures/df15010ca330fd43a5dab782079a4721.png" xlink:type="simple" xlink:show="embed" xlink:actuate="onLoad"/></draw:frame>Sélectionnez <text:span text:style-name="Strong_20_Emphasis">Flash</text:span> :<draw:frame draw:style-name="mediacenter" draw:name="2" text:anchor-type="paragraph" draw:z-index="2" svg:width="10.583333333333cm" svg:height="6.8488154613466cm"><draw:image xlink:href="Pictures/07c752ba12608ffbe4f2b64743ecc263.png" xlink:type="simple" xlink:show="embed" xlink:actuate="onLoad"/></draw:frame>Une fois terminé, vous pouvez retirer la carte SD de l'ordinateur en toute sécurité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balena.io/etcher/" text:style-name="Internet_20_link" text:visited-style-name="Visited_20_Internet_20_Link">https://www.balena.io/etcher/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8:33</meta:creation-date>
    <dc:creator>Generated</dc:creator>
    <dc:date>2026-08-29T02::48:33</dc:date>
    <dc:language>en-US</dc:language>
    <meta:editing-cycles>1</meta:editing-cycles>
    <meta:editing-duration>PT0S</meta:editing-duration>
    <dc:title>logiciel:systeme:balenaetcher:start</dc:title>
  </office:meta>
</office:document-meta>
</file>