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be731af7ec816221fd4444f73a17a4.png"/>
  <manifest:file-entry manifest:media-type="image/png" manifest:full-path="Pictures/04941d4c38b8659db1e4131186abb82f.png"/>
  <manifest:file-entry manifest:media-type="image/png" manifest:full-path="Pictures/192961b81f892152ebc65f62d9e7463f.png"/>
  <manifest:file-entry manifest:media-type="image/png" manifest:full-path="Pictures/1210b639b913fe2caffbdeb2657a6d77.png"/>
  <manifest:file-entry manifest:media-type="image/png" manifest:full-path="Pictures/ce3344e784aa23794bce5f1c3784e1ee.png"/>
  <manifest:file-entry manifest:media-type="image/png" manifest:full-path="Pictures/3d65430a4b5e7302c4336bafff2e4a88.png"/>
  <manifest:file-entry manifest:media-type="image/png" manifest:full-path="Pictures/bcd51bca90836927229f3c1dd11b490d.png"/>
  <manifest:file-entry manifest:media-type="image/png" manifest:full-path="Pictures/880dd0de5ea045d3f5c888fabd863a52.png"/>
  <manifest:file-entry manifest:media-type="image/png" manifest:full-path="Pictures/95a9b2d3a106dbf6a72fb06a977c1553.png"/>
  <manifest:file-entry manifest:media-type="image/png" manifest:full-path="Pictures/6ea2f73aa6e5025f3d435a35fe084950.png"/>
  <manifest:file-entry manifest:media-type="image/png" manifest:full-path="Pictures/2b18cb6dd6dc4b9cf9e74cf0baeed02c.png"/>
  <manifest:file-entry manifest:media-type="image/png" manifest:full-path="Pictures/3bad40179d8301e57acbfb9d51a1d0c6.png"/>
  <manifest:file-entry manifest:media-type="image/png" manifest:full-path="Pictures/46ef1d80826f1139bd97d9179c3b5f65.png"/>
  <manifest:file-entry manifest:media-type="image/png" manifest:full-path="Pictures/57c8400b3aeccad25a4c4fa10ec19811.png"/>
  <manifest:file-entry manifest:media-type="image/png" manifest:full-path="Pictures/5286f4ead8611ecac564c7d2c39ae2b7.png"/>
  <manifest:file-entry manifest:media-type="image/png" manifest:full-path="Pictures/f76faa9d406c6fcb2d3f1b5c52cedf71.png"/>
  <manifest:file-entry manifest:media-type="image/png" manifest:full-path="Pictures/5b014f3abcb3d3a8923a1e53249fac89.png"/>
  <manifest:file-entry manifest:media-type="image/png" manifest:full-path="Pictures/03e0a38ef377cd9720cfb1b2e4502e52.png"/>
  <manifest:file-entry manifest:media-type="image/png" manifest:full-path="Pictures/8a49d0decaa7233d8401cac0f9659ac7.png"/>
  <manifest:file-entry manifest:media-type="image/png" manifest:full-path="Pictures/1abc89afb7ff8352098f1bda673c2f16.png"/>
  <manifest:file-entry manifest:media-type="image/png" manifest:full-path="Pictures/6a61f9b8e505778850bdabaf556477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xp:start"/><text:bookmark-start text:name="__RefHeading___windows_xp_1"/><text:bookmark-start text:name="windows_xp"/>Windows XP<text:bookmark-end text:name="__RefHeading___windows_xp_1"/><text:bookmark-end text:name="windows_xp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Voici comment installer Windows XP édition familiale en français.</text:p>
      <text:p text:style-name="Text_20_body">Choisissez la partition sur laquelle installer Windows.Dans le BIOS, changez l'ordre de démarrage en :CD-romdisque pour Windowsetc.Démarrez le PC sur le CD de Windows :<draw:frame draw:style-name="mediacenter" draw:name="0" text:anchor-type="paragraph" draw:z-index="0" svg:width="10.583333333333cm" svg:height="5.8208333333333cm"><draw:image xlink:href="Pictures/20be731af7ec816221fd4444f73a17a4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'est à ce niveau qu'on peut lancer la console de récupération par :
<draw:frame draw:style-name="mediacenter" draw:name="1" text:anchor-type="paragraph" draw:z-index="1" svg:width="10.583333333333cm" svg:height="5.8208333333333cm"><draw:image xlink:href="Pictures/04941d4c38b8659db1e4131186abb82f.png" xlink:type="simple" xlink:show="embed" xlink:actuate="onLoad"/></draw:frame></text:p></table:table-cell></table:table-row></table:table></draw:text-box></draw:frame>Tapez <text:span text:style-name="Plugin_Keyboard___keyboard">Entrée</text:span> pour lancer l'installation :<draw:frame draw:style-name="mediacenter" draw:name="2" text:anchor-type="paragraph" draw:z-index="2" svg:width="10.583333333333cm" svg:height="5.8208333333333cm"><draw:image xlink:href="Pictures/192961b81f892152ebc65f62d9e7463f.png" xlink:type="simple" xlink:show="embed" xlink:actuate="onLoad"/></draw:frame></text:p>
      <text:p text:style-name="Text_20_body"><text:span text:style-name="Plugin_Keyboard___keyboard">F8</text:span> pour accepter la licence :<draw:frame draw:style-name="mediacenter" draw:name="3" text:anchor-type="paragraph" draw:z-index="3" svg:width="10.583333333333cm" svg:height="5.8208333333333cm"><draw:image xlink:href="Pictures/1210b639b913fe2caffbdeb2657a6d77.png" xlink:type="simple" xlink:show="embed" xlink:actuate="onLoad"/></draw:frame></text:p>
      <text:p text:style-name="Text_20_body">Sélectionnez le disque ou la partition où installer Windows, puis <text:span text:style-name="Plugin_Keyboard___keyboard">Entrée</text:span> :<draw:frame draw:style-name="mediacenter" draw:name="4" text:anchor-type="paragraph" draw:z-index="4" svg:width="10.583333333333cm" svg:height="5.8208333333333cm"><draw:image xlink:href="Pictures/ce3344e784aa23794bce5f1c3784e1ee.png" xlink:type="simple" xlink:show="embed" xlink:actuate="onLoad"/></draw:frame></text:p>
      <text:p text:style-name="Text_20_body"><text:span text:style-name="Plugin_Keyboard___keyboard">Entrée</text:span> pour formater en NTFS :<draw:frame draw:style-name="mediacenter" draw:name="5" text:anchor-type="paragraph" draw:z-index="5" svg:width="10.583333333333cm" svg:height="7.9375cm"><draw:image xlink:href="Pictures/3d65430a4b5e7302c4336bafff2e4a88.png" xlink:type="simple" xlink:show="embed" xlink:actuate="onLoad"/></draw:frame></text:p>
      <text:p text:style-name="Text_20_body"><text:span text:style-name="Plugin_Keyboard___keyboard">Suivant</text:span> si les réglages sont bons (sinon, faire les réglages) :<draw:frame draw:style-name="mediacenter" draw:name="6" text:anchor-type="paragraph" draw:z-index="6" svg:width="10.583333333333cm" svg:height="7.9375cm"><draw:image xlink:href="Pictures/bcd51bca90836927229f3c1dd11b490d.png" xlink:type="simple" xlink:show="embed" xlink:actuate="onLoad"/></draw:frame></text:p>
      <text:p text:style-name="Text_20_body">Donnez votre nom (ex. Roger Dupont) :<draw:frame draw:style-name="mediacenter" draw:name="7" text:anchor-type="paragraph" draw:z-index="7" svg:width="10.583333333333cm" svg:height="7.9375cm"><draw:image xlink:href="Pictures/880dd0de5ea045d3f5c888fabd863a52.png" xlink:type="simple" xlink:show="embed" xlink:actuate="onLoad"/></draw:frame></text:p>
      <text:p text:style-name="Text_20_body">Donnez la clé du CD puis <text:span text:style-name="Plugin_Keyboard___keyboard">Entrée</text:span> :<draw:frame draw:style-name="mediacenter" draw:name="8" text:anchor-type="paragraph" draw:z-index="8" svg:width="10.583333333333cm" svg:height="7.9375cm"><draw:image xlink:href="Pictures/95a9b2d3a106dbf6a72fb06a977c1553.png" xlink:type="simple" xlink:show="embed" xlink:actuate="onLoad"/></draw:frame></text:p>
      <text:p text:style-name="Text_20_body">Nom de l'ordinateur sur le réseau local puis <text:span text:style-name="Plugin_Keyboard___keyboard">Suivant</text:span> :<draw:frame draw:style-name="mediacenter" draw:name="9" text:anchor-type="paragraph" draw:z-index="9" svg:width="10.583333333333cm" svg:height="7.9375cm"><draw:image xlink:href="Pictures/6ea2f73aa6e5025f3d435a35fe084950.png" xlink:type="simple" xlink:show="embed" xlink:actuate="onLoad"/></draw:frame></text:p>
      <text:p text:style-name="Text_20_body">Réglez la date et l'heure puis <text:span text:style-name="Plugin_Keyboard___keyboard">Suivant</text:span> :<draw:frame draw:style-name="mediacenter" draw:name="10" text:anchor-type="paragraph" draw:z-index="10" svg:width="10.583333333333cm" svg:height="7.9375cm"><draw:image xlink:href="Pictures/2b18cb6dd6dc4b9cf9e74cf0baeed02c.png" xlink:type="simple" xlink:show="embed" xlink:actuate="onLoad"/></draw:frame></text:p>
      <text:p text:style-name="Text_20_body"><text:span text:style-name="Plugin_Keyboard___keyboard">Suivant</text:span> :<draw:frame draw:style-name="mediacenter" draw:name="11" text:anchor-type="paragraph" draw:z-index="11" svg:width="10.583333333333cm" svg:height="7.9375cm"><draw:image xlink:href="Pictures/3bad40179d8301e57acbfb9d51a1d0c6.png" xlink:type="simple" xlink:show="embed" xlink:actuate="onLoad"/></draw:frame></text:p>
      <text:p text:style-name="Text_20_body"><text:span text:style-name="Plugin_Keyboard___keyboard">OK</text:span> pour régler l'affichage :<draw:frame draw:style-name="mediacenter" draw:name="12" text:anchor-type="paragraph" draw:z-index="12" svg:width="10.583333333333cm" svg:height="7.9375cm"><draw:image xlink:href="Pictures/46ef1d80826f1139bd97d9179c3b5f65.png" xlink:type="simple" xlink:show="embed" xlink:actuate="onLoad"/></draw:frame></text:p>
      <text:p text:style-name="Text_20_body"><text:span text:style-name="Plugin_Keyboard___keyboard">OK</text:span> si c'est bon :<draw:frame draw:style-name="mediacenter" draw:name="13" text:anchor-type="paragraph" draw:z-index="13" svg:width="10.583333333333cm" svg:height="7.9375cm"><draw:image xlink:href="Pictures/57c8400b3aeccad25a4c4fa10ec19811.png" xlink:type="simple" xlink:show="embed" xlink:actuate="onLoad"/></draw:frame></text:p>
      <text:p text:style-name="Text_20_body"><text:span text:style-name="Plugin_Keyboard___keyboard">Suivant</text:span> :<draw:frame draw:style-name="mediacenter" draw:name="14" text:anchor-type="paragraph" draw:z-index="14" svg:width="10.583333333333cm" svg:height="7.9375cm"><draw:image xlink:href="Pictures/5286f4ead8611ecac564c7d2c39ae2b7.png" xlink:type="simple" xlink:show="embed" xlink:actuate="onLoad"/></draw:frame></text:p>
      <text:p text:style-name="Text_20_body">Mises à jour automatiques puis <text:span text:style-name="Plugin_Keyboard___keyboard">Suivant</text:span> :<draw:frame draw:style-name="mediacenter" draw:name="15" text:anchor-type="paragraph" draw:z-index="15" svg:width="10.583333333333cm" svg:height="7.9375cm"><draw:image xlink:href="Pictures/f76faa9d406c6fcb2d3f1b5c52cedf71.png" xlink:type="simple" xlink:show="embed" xlink:actuate="onLoad"/></draw:frame></text:p>
      <text:p text:style-name="Text_20_body">Connexion internet puis <text:span text:style-name="Plugin_Keyboard___keyboard">Suivant</text:span> :<draw:frame draw:style-name="mediacenter" draw:name="16" text:anchor-type="paragraph" draw:z-index="16" svg:width="10.583333333333cm" svg:height="7.9375cm"><draw:image xlink:href="Pictures/5b014f3abcb3d3a8923a1e53249fac89.png" xlink:type="simple" xlink:show="embed" xlink:actuate="onLoad"/></draw:frame></text:p>
      <text:p text:style-name="Text_20_body">Activer puis <text:span text:style-name="Plugin_Keyboard___keyboard">Suivant</text:span> :<draw:frame draw:style-name="mediacenter" draw:name="17" text:anchor-type="paragraph" draw:z-index="17" svg:width="10.583333333333cm" svg:height="7.9375cm"><draw:image xlink:href="Pictures/03e0a38ef377cd9720cfb1b2e4502e52.png" xlink:type="simple" xlink:show="embed" xlink:actuate="onLoad"/></draw:frame></text:p>
      <text:p text:style-name="Text_20_body">Noms des utilisateurs puis <text:span text:style-name="Plugin_Keyboard___keyboard">Suivant</text:span> :<draw:frame draw:style-name="mediacenter" draw:name="18" text:anchor-type="paragraph" draw:z-index="18" svg:width="10.583333333333cm" svg:height="7.9375cm"><draw:image xlink:href="Pictures/8a49d0decaa7233d8401cac0f9659ac7.png" xlink:type="simple" xlink:show="embed" xlink:actuate="onLoad"/></draw:frame></text:p>
      <text:p text:style-name="Text_20_body"><text:span text:style-name="Plugin_Keyboard___keyboard">Terminer</text:span> La session s'ouvre :<draw:frame draw:style-name="mediacenter" draw:name="19" text:anchor-type="paragraph" draw:z-index="19" svg:width="10.583333333333cm" svg:height="7.9375cm"><draw:image xlink:href="Pictures/1abc89afb7ff8352098f1bda673c2f16.png" xlink:type="simple" xlink:show="embed" xlink:actuate="onLoad"/></draw:frame></text:p>
      <text:p text:style-name="Text_20_body">Si on n'a pas fait l'activation, un trousseau de clés s'affiche en bas avec une bulle donnant le nombre de jours restant avant l'expiration de la période d'essai :<draw:frame draw:style-name="mediacenter" draw:name="20" text:anchor-type="paragraph" draw:z-index="20" svg:width="10.583333333333cm" svg:height="7.9375cm"><draw:image xlink:href="Pictures/6a61f9b8e505778850bdabaf55647726.png" xlink:type="simple" xlink:show="embed" xlink:actuate="onLoad"/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bloquer_les_sites_pour_adultes_7"/><text:bookmark-start text:name="bloquer_les_sites_pour_adultes"/>Bloquer les sites pour adultes<text:bookmark-end text:name="__RefHeading___bloquer_les_sites_pour_adultes_7"/><text:bookmark-end text:name="bloquer_les_sites_pour_adultes"/></text:h>
      <text:a xlink:type="simple" xlink:href="https://doc.nfrappe.fr/doku.php?id=tutoriel:securite:blocage:opendns:start" text:style-name="Internet_20_link" text:visited-style-name="Visited_20_Internet_20_Link">Bloquer tous les sites pornographiques ou malveillants avec OpenDNS</text:a>
      <text:a xlink:type="simple" xlink:href="https://doc.nfrappe.fr/doku.php?id=tutoriel:securite:blocage:opendns:box:start" text:style-name="Internet_20_link" text:visited-style-name="Visited_20_Internet_20_Link">Contrôle parental : Configurer votre freebox avec OpenDNS pour protéger vos enfants</text:a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4::52:45</meta:creation-date>
    <dc:creator>Generated</dc:creator>
    <dc:date>2026-08-29T14::52:45</dc:date>
    <dc:language>en-US</dc:language>
    <meta:editing-cycles>1</meta:editing-cycles>
    <meta:editing-duration>PT0S</meta:editing-duration>
    <dc:title>logiciel:os:windows:xp:start</dc:title>
  </office:meta>
</office:document-meta>
</file>