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fc5b62aad8e5cb48916f6d2c62bc45.png"/>
  <manifest:file-entry manifest:media-type="image/png" manifest:full-path="Pictures/60d7765d922537c22f5a74edb41ce3b8.png"/>
  <manifest:file-entry manifest:media-type="image/png" manifest:full-path="Pictures/96c97a08ebc3c663516500822e208d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systemrescuecd:start"/><text:bookmark-start text:name="__RefHeading___creer_une_cle_bootable_system_rescue_cd_1"/><text:bookmark-start text:name="creer_une_cle_bootable_system_rescue_cd"/>Créer une clé bootable System rescue CD<text:bookmark-end text:name="__RefHeading___creer_une_cle_bootable_system_rescue_cd_1"/><text:bookmark-end text:name="creer_une_cle_bootable_system_rescue_cd"/></text:h>
      <text:p text:style-name="Text_20_body">manuel en français : <text:a xlink:type="simple" xlink:href="http://www.resoo.org/docs/systemrescuecd/Online-Manual-FR.htm" text:style-name="Internet_20_link" text:visited-style-name="Visited_20_Internet_20_Link">http://www.resoo.org/docs/systemrescuecd/Online-Manual-FR.htm</text:a>personnalisation : <text:a xlink:type="simple" xlink:href="http://www.resoo.org/docs/systemrescuecd/Sysresccd-manual-fr_Comment_personnaliser_SystemRescueCd.htm" text:style-name="Internet_20_link" text:visited-style-name="Visited_20_Internet_20_Link">http://www.resoo.org/docs/systemrescuecd/Sysresccd-manual-fr_Comment_personnaliser_SystemRescueCd.htm</text:a>Personnalisation :
<draw:frame draw:style-name="mediacenter" draw:name="0" text:anchor-type="paragraph" draw:z-index="0" svg:width="10.583333333333cm" svg:height="3.8925610820244cm"><draw:image xlink:href="Pictures/f5fc5b62aad8e5cb48916f6d2c62bc45.png" xlink:type="simple" xlink:show="embed" xlink:actuate="onLoad"/></draw:frame>
<draw:frame draw:style-name="mediacenter" draw:name="1" text:anchor-type="paragraph" draw:z-index="1" svg:width="10.583333333333cm" svg:height="3.2189663699308cm"><draw:image xlink:href="Pictures/60d7765d922537c22f5a74edb41ce3b8.png" xlink:type="simple" xlink:show="embed" xlink:actuate="onLoad"/></draw:frame>
<draw:frame draw:style-name="mediacenter" draw:name="2" text:anchor-type="paragraph" draw:z-index="2" svg:width="10.583333333333cm" svg:height="1.2677209510991cm"><draw:image xlink:href="Pictures/96c97a08ebc3c663516500822e208d63.png" xlink:type="simple" xlink:show="embed" xlink:actuate="onLoad"/></draw:frame></text:p>
      <text:h text:style-name="Heading_20_2" text:outline-level="2"><text:bookmark-start text:name="__RefHeading___telecharger_l_image_iso_2"/><text:bookmark-start text:name="telecharger_l_image_iso"/>Télécharger l'image iso<text:bookmark-end text:name="__RefHeading___telecharger_l_image_iso_2"/><text:bookmark-end text:name="telecharger_l_image_iso"/></text:h>
      <text:p text:style-name="Text_20_body">à l'adresse <text:a xlink:type="simple" xlink:href="http://www.sysresccd.org/Download" text:style-name="Internet_20_link" text:visited-style-name="Visited_20_Internet_20_Link">http://www.sysresccd.org/Download</text:a></text:p>
      <text:h text:style-name="Heading_20_2" text:outline-level="2"><text:bookmark-start text:name="__RefHeading___reperer_la_cle_3"/><text:bookmark-start text:name="reperer_la_cle"/>Repérer la clé<text:bookmark-end text:name="__RefHeading___reperer_la_cle_3"/><text:bookmark-end text:name="reperer_la_cle"/></text:h>
      <text:p text:style-name="Text_20_body">Avec l'utilitaire de disque (dans Système/administration) :</text:p>
      <text:p text:style-name="Text_20_body">repérer la clé usbrepérer son nom <text:span text:style-name="Strong_20_Emphasis"><text:span text:style-name="underline">/dev/sdx</text:span></text:span>démonterrenommer en SYSRESCCDremonterLe montage est donc : <text:span text:style-name="Strong_20_Emphasis"><text:span text:style-name="underline">/media/SYSRESCCD</text:span></text:span> pour <text:span text:style-name="Strong_20_Emphasis"><text:span text:style-name="underline">/dev/sdx</text:span></text:span></text:p>
      <text:p text:style-name="Text_20_body">créer le mbr et synchroniser pour écrire sur la clé :</text:p>
      <text:p text:style-name="Preformatted_20_Text">sudo dd if=/usr/lib/syslinux/mbr.bin of=/dev/sdx<text:line-break/>sync</text:p>
      <text:p text:style-name="Text_20_body">&lt;note tip&gt;remplacer /dev/sdx par la valeur vue plus haut&lt;/note&gt;</text:p>
      <text:h text:style-name="Heading_20_2" text:outline-level="2"><text:bookmark-start text:name="__RefHeading___copier_les_fichiers_du_cdrom_4"/><text:bookmark-start text:name="copier_les_fichiers_du_cdrom"/>Copier les fichiers du cdrom<text:bookmark-end text:name="__RefHeading___copier_les_fichiers_du_cdrom_4"/><text:bookmark-end text:name="copier_les_fichiers_du_cdrom"/></text:h>
      <text:p text:style-name="Text_20_body">Monter l'image iso sur un répertoire à créer :</text:p>
      <text:p text:style-name="Preformatted_20_Text">sudo mkdir /mnt/iso<text:line-break/>sudo mount -o loop -t iso9660 /media/Disque/systemrescuecd-x86-1.6.0.iso /mnt/iso</text:p>
      <text:p text:style-name="Text_20_body">&lt;note tip&gt;remplacer par l'emplacement de l'image iso&lt;/note&gt;</text:p>
      <text:p text:style-name="Text_20_body">Copier les fichiers</text:p>
      <text:p text:style-name="Preformatted_20_Text">cp -r /mnt/iso/* /media/SYSRESCCD/<text:line-break/>rm -rf /media/SYSRESCCD/syslinux<text:line-break/>mv /media/SYSRESCCD/isolinux/isolinux.cfg /media/SYSRESCCD/isolinux/syslinux.cfg<text:line-break/>mv /media/SYSRESCCD/isolinux/ /media/SYSRESCCD/syslinux</text:p>
      <text:h text:style-name="Heading_20_2" text:outline-level="2"><text:bookmark-start text:name="__RefHeading___rendre_la_cle_amorcable_5"/><text:bookmark-start text:name="rendre_la_cle_amorcable"/>Rendre la clé amorçable<text:bookmark-end text:name="__RefHeading___rendre_la_cle_amorcable_5"/><text:bookmark-end text:name="rendre_la_cle_amorcable"/></text:h>
      <text:p text:style-name="Preformatted_20_Text">umount /media/SYSRESCCD<text:line-break/>sudo syslinux /dev/sdx1<text:line-break/>sync</text:p>
      <text:p text:style-name="Text_20_body">&lt;note tip&gt;mettre la bonne référence /dev/dev/sdx1, sans oublier le numéro de partition&lt;/not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20:31</meta:creation-date>
    <dc:creator>Generated</dc:creator>
    <dc:date>2026-08-31T03::20:31</dc:date>
    <dc:language>en-US</dc:language>
    <meta:editing-cycles>1</meta:editing-cycles>
    <meta:editing-duration>PT0S</meta:editing-duration>
    <dc:title>logiciel:os:windows:systemrescuecd:start</dc:title>
  </office:meta>
</office:document-meta>
</file>