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ee11342f912e8678c0e5742d4c5a5a.pn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a xlink:type="simple" xlink:href="http://ftp-developpez.com/gordon-fowler/Windows%208/W8%20Gestes%20et%20raccourcis/Start%20Screen%20r%C3%A9el.png"><draw:frame draw:style-name="media" draw:name="Windows Legend" text:anchor-type="as-char" draw:z-index="0" svg:width="10.583333333333cm"><draw:text-box><text:p text:style-name="legendcenter"><draw:frame draw:style-name="media" draw:name="Windows" text:anchor-type="as-char" draw:z-index="0" svg:width="10.583333333333cm" svg:height="7.4936827956989cm"><draw:image xlink:href="Pictures/3cee11342f912e8678c0e5742d4c5a5a.png" xlink:type="simple" xlink:show="embed" xlink:actuate="onLoad"/></draw:frame>Windows</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9::04:10</meta:creation-date>
    <dc:creator>Generated</dc:creator>
    <dc:date>2026-08-29T19::04:10</dc:date>
    <dc:language>en-US</dc:language>
    <meta:editing-cycles>1</meta:editing-cycles>
    <meta:editing-duration>PT0S</meta:editing-duration>
    <dc:title>logiciel:os:windows:raccourcis_windows:start</dc:title>
  </office:meta>
</office:document-meta>
</file>