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0b9f33322316244ef7156e866f14e2.png"/>
  <manifest:file-entry manifest:media-type="image/png" manifest:full-path="Pictures/1cbf8f07b2373007504491f85269b37d.png"/>
  <manifest:file-entry manifest:media-type="image/png" manifest:full-path="Pictures/62448acdecb3e295d8c941c0767f477e.png"/>
  <manifest:file-entry manifest:media-type="image/png" manifest:full-path="Pictures/e5a0c9f3de7aa49f1f8503dbe3e5b3b8.png"/>
  <manifest:file-entry manifest:media-type="image/png" manifest:full-path="Pictures/34fa85134e1f7d8b44595fd7af683e87.png"/>
  <manifest:file-entry manifest:media-type="image/png" manifest:full-path="Pictures/ae6489fe98e2913fd8715e943294b8b1.png"/>
  <manifest:file-entry manifest:media-type="image/png" manifest:full-path="Pictures/40c8135f6f1671353efc08deac328ffd.png"/>
  <manifest:file-entry manifest:media-type="image/png" manifest:full-path="Pictures/1a1dc5bbf1cd200f229897c4852834d5.png"/>
  <manifest:file-entry manifest:media-type="image/png" manifest:full-path="Pictures/b255f77bf94e9e9337aee4062f553739.png"/>
  <manifest:file-entry manifest:media-type="image/png" manifest:full-path="Pictures/d0b0ee2e3b1bc5311d0bc22b499194b4.png"/>
  <manifest:file-entry manifest:media-type="image/png" manifest:full-path="Pictures/0dce6f9e05edd0ff8c4896ad64d481bc.png"/>
  <manifest:file-entry manifest:media-type="image/png" manifest:full-path="Pictures/246ebb6f680a50f7365de1a687d32e6d.png"/>
  <manifest:file-entry manifest:media-type="image/png" manifest:full-path="Pictures/8200fc58c3feef3d3415204d4817efdf.png"/>
  <manifest:file-entry manifest:media-type="image/png" manifest:full-path="Pictures/fadae488b5a6d7cf29457d3e7bc57c2c.png"/>
  <manifest:file-entry manifest:media-type="image/png" manifest:full-path="Pictures/a4286df541555947fa468e0787892a3a.png"/>
  <manifest:file-entry manifest:media-type="image/png" manifest:full-path="Pictures/5952407f9a4af0d974c6ca4c755adc4c.png"/>
  <manifest:file-entry manifest:media-type="image/png" manifest:full-path="Pictures/6aa49e2e18ed2d927173745d2b94aff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ubuntu:installation:start"/><text:bookmark-start text:name="__RefHeading___installation_d_ubuntu_1"/><text:bookmark-start text:name="installation_d_ubuntu"/>Installation d'Ubuntu<text:bookmark-end text:name="__RefHeading___installation_d_ubuntu_1"/><text:bookmark-end text:name="installation_d_ubuntu"/></text:h>
      <text:p text:style-name="Text_20_body">Démarrez le PC sur le CD (ou la clé) d'installation d'Ubuntu :<draw:frame draw:style-name="mediacenter" draw:name="0" text:anchor-type="paragraph" draw:z-index="0" svg:width="10.583333333333cm" svg:height="7.9375cm"><draw:image xlink:href="Pictures/520b9f33322316244ef7156e866f14e2.png" xlink:type="simple" xlink:show="embed" xlink:actuate="onLoad"/></draw:frame></text:p>
      <text:p text:style-name="Text_20_body">Choisissez <text:span text:style-name="Plugin_Keyboard___keyboard">Essayer ubuntu</text:span>. Le bureau s'affiche :<draw:frame draw:style-name="mediacenter" draw:name="1" text:anchor-type="paragraph" draw:z-index="1" svg:width="10.583333333333cm" svg:height="7.9375cm"><draw:image xlink:href="Pictures/1cbf8f07b2373007504491f85269b37d.png" xlink:type="simple" xlink:show="embed" xlink:actuate="onLoad"/></draw:frame></text:p>
      <text:p text:style-name="Text_20_body">Lançons l'éditeur de partitions <text:span text:style-name="Strong_20_Emphasis">Gparted</text:span> pour voir les partitions et les disques. Ici, Windows est déjà installé sur le disque <text:span text:style-name="Strong_20_Emphasis">/dev/sda</text:span>.<draw:frame draw:style-name="mediacenter" draw:name="2" text:anchor-type="paragraph" draw:z-index="2" svg:width="10.583333333333cm" svg:height="7.9375cm"><draw:image xlink:href="Pictures/62448acdecb3e295d8c941c0767f477e.png" xlink:type="simple" xlink:show="embed" xlink:actuate="onLoad"/></draw:frame></text:p>
      <text:p text:style-name="Text_20_body">Nous allons installer <text:span text:style-name="Strong_20_Emphasis">Ubuntu</text:span> sur le deuxième disque, <text:span text:style-name="Strong_20_Emphasis">/dev/sdb</text:span>, qui n'est pas partitionné.<draw:frame draw:style-name="mediacenter" draw:name="3" text:anchor-type="paragraph" draw:z-index="3" svg:width="10.583333333333cm" svg:height="7.9375cm"><draw:image xlink:href="Pictures/e5a0c9f3de7aa49f1f8503dbe3e5b3b8.png" xlink:type="simple" xlink:show="embed" xlink:actuate="onLoad"/></draw:frame></text:p>
      <text:p text:style-name="Text_20_body">Lancez donc l'installation. Choisissez la langue puis cliquez sur <text:span text:style-name="Plugin_Keyboard___keyboard">Continuer</text:span> :<draw:frame draw:style-name="mediacenter" draw:name="4" text:anchor-type="paragraph" draw:z-index="4" svg:width="10.583333333333cm" svg:height="7.9375cm"><draw:image xlink:href="Pictures/34fa85134e1f7d8b44595fd7af683e87.png" xlink:type="simple" xlink:show="embed" xlink:actuate="onLoad"/></draw:frame></text:p>
      <text:p text:style-name="Text_20_body">Cochez :</text:p>
      <text:p text:style-name="Text_20_body">Télécharger les mises à jourInstaller un logiciel tierspuis <text:span text:style-name="Plugin_Keyboard___keyboard">Continuer</text:span> :<draw:frame draw:style-name="mediacenter" draw:name="5" text:anchor-type="paragraph" draw:z-index="5" svg:width="10.583333333333cm" svg:height="7.9375cm"><draw:image xlink:href="Pictures/ae6489fe98e2913fd8715e943294b8b1.png" xlink:type="simple" xlink:show="embed" xlink:actuate="onLoad"/></draw:frame></text:p>
      <text:p text:style-name="Text_20_body">Cliquez sur <text:span text:style-name="Strong_20_Emphasis">Autre chose</text:span> pour partitionner finement, puis <text:span text:style-name="Plugin_Keyboard___keyboard">Continuer</text:span> :<draw:frame draw:style-name="mediacenter" draw:name="6" text:anchor-type="paragraph" draw:z-index="6" svg:width="10.583333333333cm" svg:height="7.9375cm"><draw:image xlink:href="Pictures/40c8135f6f1671353efc08deac328ffd.png" xlink:type="simple" xlink:show="embed" xlink:actuate="onLoad"/></draw:frame></text:p>
      <text:p text:style-name="Text_20_body">En bas, choisissez le disque sur lequel sera installé le menu de démarrage. Ici, on choisit le disque <text:span text:style-name="Strong_20_Emphasis">/dev/sdb</text:span> destiné à Ubuntu pour ne pas toucher à celui de Windows qui se trouve sur le disque <text:span text:style-name="Strong_20_Emphasis">/dev/sda</text:span></text:p>
      <text:p text:style-name="Text_20_body">Dans l'espace libre de <text:span text:style-name="Strong_20_Emphasis">/dev/sdb</text:span> destiné à Ubuntu, ajoutez une nouvelle partition</text:p>
      <text:p text:style-name="Text_20_body">Partition primaireTaille : on laisse un espace libre pour le swapAu début de l'espaceext4Point de montage : / (racine)<draw:frame draw:style-name="mediacenter" draw:name="7" text:anchor-type="paragraph" draw:z-index="7" svg:width="10.583333333333cm" svg:height="7.9375cm"><draw:image xlink:href="Pictures/1a1dc5bbf1cd200f229897c4852834d5.png" xlink:type="simple" xlink:show="embed" xlink:actuate="onLoad"/></draw:frame></text:p>
      <text:p text:style-name="Text_20_body">Puis <text:span text:style-name="Plugin_Keyboard___keyboard">Valider</text:span>:<draw:frame draw:style-name="mediacenter" draw:name="8" text:anchor-type="paragraph" draw:z-index="8" svg:width="10.583333333333cm" svg:height="7.9375cm"><draw:image xlink:href="Pictures/b255f77bf94e9e9337aee4062f553739.png" xlink:type="simple" xlink:show="embed" xlink:actuate="onLoad"/></draw:frame></text:p>
      <text:p text:style-name="Text_20_body">Dans l'espace libre laissé en fin de disque, créez une partition de swap :<draw:frame draw:style-name="mediacenter" draw:name="9" text:anchor-type="paragraph" draw:z-index="9" svg:width="10.583333333333cm" svg:height="7.9375cm"><draw:image xlink:href="Pictures/d0b0ee2e3b1bc5311d0bc22b499194b4.png" xlink:type="simple" xlink:show="embed" xlink:actuate="onLoad"/></draw:frame></text:p>
      <text:p text:style-name="Text_20_body">Le disque est prêt. Lancez l'installation :<draw:frame draw:style-name="mediacenter" draw:name="10" text:anchor-type="paragraph" draw:z-index="10" svg:width="10.583333333333cm" svg:height="7.9375cm"><draw:image xlink:href="Pictures/0dce6f9e05edd0ff8c4896ad64d481bc.png" xlink:type="simple" xlink:show="embed" xlink:actuate="onLoad"/></draw:frame></text:p>
      <text:p text:style-name="Text_20_body">Renseignez l'emplacement géographique, puis<text:span text:style-name="Plugin_Keyboard___keyboard">Continuer</text:span> :<draw:frame draw:style-name="mediacenter" draw:name="11" text:anchor-type="paragraph" draw:z-index="11" svg:width="10.583333333333cm" svg:height="7.9375cm"><draw:image xlink:href="Pictures/246ebb6f680a50f7365de1a687d32e6d.png" xlink:type="simple" xlink:show="embed" xlink:actuate="onLoad"/></draw:frame></text:p>
      <text:p text:style-name="Text_20_body">Choisissez le clavier puis <text:span text:style-name="Plugin_Keyboard___keyboard">Continuer</text:span> :<draw:frame draw:style-name="mediacenter" draw:name="12" text:anchor-type="paragraph" draw:z-index="12" svg:width="10.583333333333cm" svg:height="7.9375cm"><draw:image xlink:href="Pictures/8200fc58c3feef3d3415204d4817efdf.png" xlink:type="simple" xlink:show="embed" xlink:actuate="onLoad"/></draw:frame></text:p>
      <text:p text:style-name="Text_20_body">Renseignez :</text:p>
      <text:p text:style-name="Text_20_body">Nom (ex; Robert Dupont)nom de l'ordinateur sur le réseau localnom d'utilisateur et son mot de passeouvrir la session automatiquementpuis <text:span text:style-name="Plugin_Keyboard___keyboard">Continuer</text:span> :<draw:frame draw:style-name="mediacenter" draw:name="13" text:anchor-type="paragraph" draw:z-index="13" svg:width="10.583333333333cm" svg:height="7.9375cm"><draw:image xlink:href="Pictures/fadae488b5a6d7cf29457d3e7bc57c2c.png" xlink:type="simple" xlink:show="embed" xlink:actuate="onLoad"/></draw:frame></text:p>
      <text:p text:style-name="Text_20_body">Éventuellement, importer des comptes depuis Windows puis <text:span text:style-name="Plugin_Keyboard___keyboard">Continuer</text:span> :<draw:frame draw:style-name="mediacenter" draw:name="14" text:anchor-type="paragraph" draw:z-index="14" svg:width="10.583333333333cm" svg:height="7.9375cm"><draw:image xlink:href="Pictures/a4286df541555947fa468e0787892a3a.png" xlink:type="simple" xlink:show="embed" xlink:actuate="onLoad"/></draw:frame></text:p>
      <text:p text:style-name="Text_20_body">C'est fini. Cliquez sur <text:span text:style-name="Plugin_Keyboard___keyboard">Redémarrer maintenant</text:span> :<draw:frame draw:style-name="mediacenter" draw:name="15" text:anchor-type="paragraph" draw:z-index="15" svg:width="10.583333333333cm" svg:height="7.9375cm"><draw:image xlink:href="Pictures/5952407f9a4af0d974c6ca4c755adc4c.png" xlink:type="simple" xlink:show="embed" xlink:actuate="onLoad"/></draw:frame></text:p>
      <text:p text:style-name="Text_20_body">Quand c'est demandé, enlevez le CD ou la clé puis <text:span text:style-name="Plugin_Keyboard___keyboard">Entrée</text:span></text:p>
      <text:p text:style-name="Text_20_body">Vous pouvez aussi continuer à tester depuis le CD :<draw:frame draw:style-name="mediacenter" draw:name="16" text:anchor-type="paragraph" draw:z-index="16" svg:width="10.583333333333cm" svg:height="7.9375cm"><draw:image xlink:href="Pictures/6aa49e2e18ed2d927173745d2b94aff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4::27:56</meta:creation-date>
    <dc:creator>Generated</dc:creator>
    <dc:date>2026-08-29T04::27:56</dc:date>
    <dc:language>en-US</dc:language>
    <meta:editing-cycles>1</meta:editing-cycles>
    <meta:editing-duration>PT0S</meta:editing-duration>
    <dc:title>logiciel:os:ubuntu:installation:start</dc:title>
  </office:meta>
</office:document-meta>
</file>