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88ef3db95d4833daa6dd7203ab40b6.png"/>
  <manifest:file-entry manifest:media-type="image/png" manifest:full-path="Pictures/2bd123d1652c188e9a0efc2fde23fcb2.png"/>
  <manifest:file-entry manifest:media-type="image/png" manifest:full-path="Pictures/2828049fe4ef743ae519f7ba20603753.png"/>
  <manifest:file-entry manifest:media-type="image/png" manifest:full-path="Pictures/120bf524778f216d9181367271181e70.png"/>
  <manifest:file-entry manifest:media-type="image/png" manifest:full-path="Pictures/5cdc6e3d4387d8f489d74c61935f71e0.png"/>
  <manifest:file-entry manifest:media-type="image/png" manifest:full-path="Pictures/f2f5d158d5c2d9a0378913a2e6f31d74.png"/>
  <manifest:file-entry manifest:media-type="image/png" manifest:full-path="Pictures/9807eff9f873680f1e1530b886efb150.png"/>
  <manifest:file-entry manifest:media-type="image/png" manifest:full-path="Pictures/ba541786d3982c8ccf449f4b857db8f5.png"/>
  <manifest:file-entry manifest:media-type="image/png" manifest:full-path="Pictures/d238fed1ab4c3a000deb6745298329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raspbian:rpi-imager:start"/><text:bookmark-start text:name="__RefHeading___raspberry_pi_imagercreez_votre_carte_sd_pour_le_raspberry_pi_1"/><text:bookmark-start text:name="raspberry_pi_imagercreez_votre_carte_sd_pour_le_raspberry_pi"/>Raspberry Pi Imager : créez votre carte SD pour le Raspberry Pi<text:bookmark-end text:name="__RefHeading___raspberry_pi_imagercreez_votre_carte_sd_pour_le_raspberry_pi_1"/><text:bookmark-end text:name="raspberry_pi_imagercreez_votre_carte_sd_pour_le_raspberry_pi"/></text:h>
      <text:p text:style-name="Text_20_body">La Fondation Raspberry Pi a créé <text:span text:style-name="Strong_20_Emphasis">Raspberry Pi Imager</text:span>, un outil open source pour transférer les images du système d’exploitation <text:span text:style-name="Strong_20_Emphasis">Raspbian</text:span> sur une carte SD.</text:p>
      <text:p text:style-name="Text_20_body"><text:span text:style-name="Strong_20_Emphasis">Raspberry Pi Imager</text:span> existe pour <text:span text:style-name="Strong_20_Emphasis">Windows</text:span>, <text:span text:style-name="Strong_20_Emphasis">Ubuntu</text:span> et <text:span text:style-name="Strong_20_Emphasis">MacOS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sur la page de téléchargements <text:a xlink:type="simple" xlink:href="https://www.raspberrypi.org/software/" text:style-name="Internet_20_link" text:visited-style-name="Visited_20_Internet_20_Link">https://www.raspberrypi.org/software/</text:a>, double-cliquez sur le bouton <text:span text:style-name="Plugin_Keyboard___keyboard">Download for Ubuntu for x86</text:span>.Double-cliquez sur le fichier .deb téléchargé et installez avec gdebi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Installez-vous sur un PC.</text:p>
      <text:p text:style-name="Text_20_body"><text:span text:style-name="Strong_20_Emphasis">Mettez en place la carte µSD</text:span> insérée dans dans son lecteur USB.Lancez <text:span text:style-name="Strong_20_Emphasis">rpi-imager</text:span> (dans les applications, cherchez l'icône framboise nommée <text:span text:style-name="Strong_20_Emphasis">imager</text:span> <draw:frame draw:style-name="media" draw:name="0" text:anchor-type="as-char" draw:z-index="0" svg:width="1.0583333333333cm" svg:height="1.031875cm"><draw:image xlink:href="Pictures/9288ef3db95d4833daa6dd7203ab40b6.png" xlink:type="simple" xlink:show="embed" xlink:actuate="onLoad"/></draw:frame>) ou en ligne de commande</text:p>
      <text:p text:style-name="Command Line Interface"><text:span text:style-name="PluginODTAutoStyle_span_1">...@...:~$ </text:span><text:span text:style-name="PluginODTAutoStyle_span_2">rpi-imager</text:span></text:p>
      <text:p text:style-name="Text_20_body">Cliquez sur <text:span text:style-name="Plugin_Keyboard___keyboard">ChooseOS</text:span><draw:frame draw:style-name="mediacenter" draw:name="1" text:anchor-type="paragraph" draw:z-index="1" svg:width="10.583333333333cm" svg:height="7.1228005865103cm"><draw:image xlink:href="Pictures/2bd123d1652c188e9a0efc2fde23fcb2.png" xlink:type="simple" xlink:show="embed" xlink:actuate="onLoad"/></draw:frame>La liste des systèmes disponibles s’ouvre. Cliquez sur <text:span text:style-name="Strong_20_Emphasis">Raspberry Pi OS (32 bit)</text:span> : <draw:frame draw:style-name="mediacenter" draw:name="2" text:anchor-type="paragraph" draw:z-index="2" svg:width="10.583333333333cm" svg:height="7.1228005865103cm"><draw:image xlink:href="Pictures/2828049fe4ef743ae519f7ba20603753.png" xlink:type="simple" xlink:show="embed" xlink:actuate="onLoad"/></draw:frame>Cliquez sur Choose SD card :<draw:frame draw:style-name="mediacenter" draw:name="3" text:anchor-type="paragraph" draw:z-index="3" svg:width="10.583333333333cm" svg:height="7.1228005865103cm"><draw:image xlink:href="Pictures/120bf524778f216d9181367271181e70.png" xlink:type="simple" xlink:show="embed" xlink:actuate="onLoad"/></draw:frame>Si vous avez plusieurs emplacements, cliquez sur celui qui contient la carte à utiliser. (<text:span text:style-name="Strong_20_Emphasis">Attention à ne pas vous tromper ! Vérifiez bien (taille) !</text:span>) :<draw:frame draw:style-name="mediacenter" draw:name="4" text:anchor-type="paragraph" draw:z-index="4" svg:width="10.583333333333cm" svg:height="7.1228005865103cm"><draw:image xlink:href="Pictures/5cdc6e3d4387d8f489d74c61935f71e0.png" xlink:type="simple" xlink:show="embed" xlink:actuate="onLoad"/></draw:frame>Cliquez sur <text:span text:style-name="Plugin_Keyboard___keyboard">WRITE</text:span> pour lancer l’écriture. (Soyez patient, c'est long...) :<draw:frame draw:style-name="mediacenter" draw:name="5" text:anchor-type="paragraph" draw:z-index="5" svg:width="10.583333333333cm" svg:height="7.1228005865103cm"><draw:image xlink:href="Pictures/f2f5d158d5c2d9a0378913a2e6f31d74.png" xlink:type="simple" xlink:show="embed" xlink:actuate="onLoad"/></draw:frame><draw:frame draw:style-name="mediacenter" draw:name="6" text:anchor-type="paragraph" draw:z-index="6" svg:width="10.583333333333cm" svg:height="7.1228005865103cm"><draw:image xlink:href="Pictures/9807eff9f873680f1e1530b886efb150.png" xlink:type="simple" xlink:show="embed" xlink:actuate="onLoad"/></draw:frame><draw:frame draw:style-name="mediacenter" draw:name="7" text:anchor-type="paragraph" draw:z-index="7" svg:width="10.583333333333cm" svg:height="7.1228005865103cm"><draw:image xlink:href="Pictures/ba541786d3982c8ccf449f4b857db8f5.png" xlink:type="simple" xlink:show="embed" xlink:actuate="onLoad"/></draw:frame>Quand c'est terminé, retirez la carte µSD, cliquez sur <text:span text:style-name="Plugin_Keyboard___keyboard">CONTINUE</text:span> :<draw:frame draw:style-name="mediacenter" draw:name="8" text:anchor-type="paragraph" draw:z-index="8" svg:width="10.583333333333cm" svg:height="7.1228005865103cm"><draw:image xlink:href="Pictures/d238fed1ab4c3a000deb6745298329dc.png" xlink:type="simple" xlink:show="embed" xlink:actuate="onLoad"/></draw:frame>Fermez la fenêtre (menu avec trois traits en haut à gauche)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raspberrypi.org/blog/raspberry-pi-imager-imaging-utility/" text:style-name="Internet_20_link" text:visited-style-name="Visited_20_Internet_20_Link">https://www.raspberrypi.org/blog/raspberry-pi-imager-imaging-utility/</text:a></text:p>
      <text:p text:style-name="Horizontal_20_Line"/>
      <text:p text:style-name="Text_20_body"><text:span text:style-name="Emphasis">Basé sur &lt;&lt; <text:a xlink:type="simple" xlink:href="https://www.raspberrypi.org/blog/raspberry-pi-imager-imaging-utility/" text:style-name="Internet_20_link" text:visited-style-name="Visited_20_Internet_20_Link">Introducing Raspberry Pi Imager, our new imaging utility</text:a> &gt;&gt; par Gordon Hollingwort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1::05:18</meta:creation-date>
    <dc:creator>Generated</dc:creator>
    <dc:date>2026-08-29T01::05:18</dc:date>
    <dc:language>en-US</dc:language>
    <meta:editing-cycles>1</meta:editing-cycles>
    <meta:editing-duration>PT0S</meta:editing-duration>
    <dc:title>logiciel:os:raspbian:rpi-imager:start</dc:title>
  </office:meta>
</office:document-meta>
</file>