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f3ad8370253273893c1e2544c798e2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linux:commandes_linux:dmraid"/><text:bookmark-start text:name="__RefHeading___page_de_man_dmraid_1"/><text:bookmark-start text:name="page_de_man_dmraid"/>Page de man dmraid<text:bookmark-end text:name="__RefHeading___page_de_man_dmraid_1"/><text:bookmark-end text:name="page_de_man_dmraid"/></text:h>
      <text:h text:style-name="Heading_20_2" text:outline-level="2"><text:bookmark-start text:name="__RefHeading___nom_2"/><text:bookmark-start text:name="nom"/>Nom<text:bookmark-end text:name="__RefHeading___nom_2"/><text:bookmark-end text:name="nom"/></text:h>
      <text:p text:style-name="Text_20_body">dmraid : analyser, configurer et activer le logiciel (ATA) RAID

</text:p>
      <text:h text:style-name="Heading_20_2" text:outline-level="2"><text:bookmark-start text:name="__RefHeading___syntaxe_3"/><text:bookmark-start text:name="syntaxe"/>Syntaxe<text:bookmark-end text:name="__RefHeading___syntaxe_3"/><text:bookmark-end text:name="syntaxe"/></text:h>
      <text:p text:style-name="Preformatted_20_Text">dmraid<text:line-break/><text:s text:c="8"/>{-a|--activate} {y|n|yes|no}<text:line-break/><text:s text:c="8"/>[-d|--debug]... [-v|--verbose]... [-i|--ignorelocking]<text:line-break/><text:s text:c="8"/>[-f|--format FORMAT[,FORMAT...]]<text:line-break/><text:s text:c="8"/>[{-P|--partchar} CHAR]<text:line-break/><text:s text:c="8"/>[-p|--no_partitions]<text:line-break/><text:s text:c="8"/>[-Z|--rm_partitions]<text:line-break/><text:s text:c="8"/>[--separator SEPARATOR]<text:line-break/><text:s text:c="8"/>[-t|--test]<text:line-break/><text:s text:c="8"/>[RAID-set...]<text:line-break/><text:line-break/>dmraid<text:line-break/><text:s text:c="8"/>{-b|--block_devices}<text:line-break/><text:s text:c="8"/>[-c|--display_columns][FIELD[,FIELD...]]...<text:line-break/><text:s text:c="8"/>[-d|--debug]... [-v|--verbose]...<text:line-break/><text:s text:c="8"/>[--separator SEPARATOR]<text:line-break/><text:s text:c="8"/>[device-path...]<text:line-break/><text:line-break/>dmraid<text:line-break/><text:s text:c="8"/>{-h|--help}<text:line-break/><text:line-break/>dmraid<text:line-break/><text:s text:c="8"/>{-l|--list_formats}<text:line-break/><text:s text:c="8"/>[-d|--debug]... [-v|--verbose]...<text:line-break/><text:line-break/>dmraid<text:line-break/><text:s text:c="8"/>{-n|--native_log}<text:line-break/><text:s text:c="8"/>[-d|--debug]... [-v|--verbose]... [-i|--ignorelocking]<text:line-break/><text:s text:c="8"/>[-f|--format FORMAT[,FORMAT...]]<text:line-break/><text:s text:c="8"/>[--separator SEPARATOR]<text:line-break/><text:s text:c="8"/>[device-path...]<text:line-break/><text:line-break/>dmraid<text:line-break/><text:s text:c="8"/>{-R| --rebuild}<text:line-break/><text:s text:c="8"/>RAID-set<text:line-break/><text:s text:c="8"/>[device-path]<text:line-break/><text:line-break/>dmraid<text:line-break/><text:s text:c="8"/>{-x| --remove}<text:line-break/><text:s text:c="8"/>[RAID-set]<text:line-break/><text:line-break/>dmraid<text:line-break/><text:s text:c="8"/>-f FORMAT-handler {-C| --create} set<text:line-break/><text:s text:c="8"/>--type raidlevel<text:line-break/><text:s text:c="8"/>[--size=setsize --strip stridesize]<text:line-break/><text:s text:c="8"/>--disk "device-path, device-path [, device-path ...]"<text:line-break/><text:line-break/>dmraid<text:s text:c="2"/>[<text:s text:c="2"/>-f|--format FORMAT-handler] -S|--spare [RAID-set] -M|--media<text:line-break/><text:s text:c="7"/>"device-path"<text:line-break/><text:line-break/>dmraid<text:line-break/><text:s text:c="8"/>{-r|--raid_devices}<text:line-break/><text:s text:c="8"/>[-c|--display_columns][FIELD[,FIELD...]]...<text:line-break/><text:s text:c="8"/>[-d|--debug]... [-v|--verbose]... [-i|--ignorelocking]<text:line-break/><text:s text:c="8"/>[-D|--dump_metadata]<text:line-break/><text:s text:c="8"/>[-f|--format FORMAT[,FORMAT...]]<text:line-break/><text:s text:c="8"/>[--separator SEPARATOR]<text:line-break/><text:s text:c="8"/>[device-path...]<text:line-break/><text:line-break/>dmraid<text:line-break/><text:s text:c="8"/>{-r|--raid_devices}<text:line-break/><text:s text:c="8"/>[-d|--debug]... [-v|--verbose]... [-i|--ignorelocking]<text:line-break/><text:s text:c="8"/>[-E|--erase_metadata]<text:line-break/><text:s text:c="8"/>[-f|--format FORMAT[,FORMAT...]]<text:line-break/><text:s text:c="8"/>[--separator SEPARATOR]<text:line-break/><text:s text:c="8"/>[device-path...]<text:line-break/><text:line-break/>dmraid<text:line-break/><text:s text:c="8"/>{-s|--sets}...[a|i|active|inactive]<text:line-break/><text:s text:c="8"/>[-c|--display_columns][FIELD[,FIELD...]]...<text:line-break/><text:s text:c="8"/>[-d|--debug]... [-v|--verbose]... [-i|--ignorelocking]<text:line-break/><text:s text:c="8"/>[-f|--format FORMAT[,FORMAT...]]<text:line-break/><text:s text:c="8"/>[-g|--display_group]<text:line-break/><text:s text:c="8"/>[--separator SEPARATOR]<text:line-break/><text:s text:c="8"/>[RAID-set...]<text:line-break/><text:line-break/>dmraid<text:line-break/><text:s text:c="8"/>{-V/--version}</text:p>
      <text:h text:style-name="Heading_20_2" text:outline-level="2"><text:bookmark-start text:name="__RefHeading___description_4"/><text:bookmark-start text:name="description"/>Description<text:bookmark-end text:name="__RefHeading___description_4"/><text:bookmark-end text:name="description"/></text:h>
      <text:p text:style-name="Text_20_body"><text:span text:style-name="Strong_20_Emphasis">dmraid</text:span> recherche les périphériques RAID, matériel ou logiciel (par exemple, ATARAID), en utilisant différents gestionnaires de format de métadonnées supportant divers formats (par exemple, la série Highpoint 37x). Il permet :</text:p>
      <text:p text:style-name="Text_20_body">d'activer des grappes RAID faites de deux ou plus disques connus,d'afficher les propriétés des disques et des grappes (voir l'option <text:span text:style-name="Strong_20_Emphasis">-l</text:span> pour les formats de métadonnées supportés).L'accès au périphérique RAID activé se fait par des nœuds device-mapper <text:span text:style-name="Strong_20_Emphasis">/dev/mapper/RaidSetName</text:span>. <text:span text:style-name="Strong_20_Emphasis">RaidSetName</text:span> commence par le nom du format (voir option <text:span text:style-name="Strong_20_Emphasis">-l</text:span>) qui peut être utilisé pour accéder facilement à tous les ensembles RAID d'un format donné avec certaines options (par exemple, <text:span text:style-name="Strong_20_Emphasis">-a</text:span> ci-dessous).</text:p>
      <text:h text:style-name="Heading_20_2" text:outline-level="2"><text:bookmark-start text:name="__RefHeading___options_5"/><text:bookmark-start text:name="options"/>Options<text:bookmark-end text:name="__RefHeading___options_5"/><text:bookmark-end text:name="options"/></text:h>
      <text:h text:style-name="Heading_20_3" text:outline-level="3"><text:bookmark-start text:name="__RefHeading___a_--activate_6"/><text:bookmark-start text:name="a_--activate"/>-a (--activate)<text:bookmark-end text:name="__RefHeading___a_--activate_6"/><text:bookmark-end text:name="a_--activate"/></text:h>
      <text:p text:style-name="Preformatted_20_Text">-a, --activate {y|n} [RAID set...]</text:p>
      <text:p text:style-name="Text_20_body">Active (<text:span text:style-name="Strong_20_Emphasis">-ay</text:span>) ou désactive (<text:span text:style-name="Strong_20_Emphasis">-an</text:span>) toutes les grappes RAID ou une grappe désignée.</text:p>
      <text:p text:style-name="Text_20_body">Si une option <text:span text:style-name="Strong_20_Emphasis">-f</text:span> désigne des formats de métadonnées, seules les grappes RAID de ces formats peuvent être activées ou désactivées.</text:p>
      <text:p text:style-name="Text_20_body">Lors de l'activation des grappes RAID,</text:p>
      <text:p text:style-name="Text_20_body"><text:span text:style-name="Strong_20_Emphasis">-p</text:span> empêche l'activation de leurs partitionset <text:span text:style-name="Strong_20_Emphasis">-Z</text:span> supprime les partitions des disques de la grappe, c'est à dire que si <text:span text:style-name="Strong_20_Emphasis">sda</text:span> fait partie de la grappe, <text:span text:style-name="Strong_20_Emphasis">sda1</text:span>, <text:span text:style-name="Strong_20_Emphasis">sda2</text:span>, etc. seront retirées. Cela empêche l'accès direct aux disques en contournant <text:span text:style-name="Strong_20_Emphasis">dmraid</text:span>.Dans la ligne de commande, les noms des grappes RAID n'ont pas besoin d'être entièrement spécifiés (par exemple, <text:span text:style-name="Strong_20_Emphasis">dmraid -ay sil</text:span> activerait tous les RAID “Silicon Image Medley” trouvés.</text:p>
      <text:h text:style-name="Heading_20_3" text:outline-level="3"><text:bookmark-start text:name="__RefHeading___b_--block_devices_7"/><text:bookmark-start text:name="b_--block_devices"/>-b (--block_devices)<text:bookmark-end text:name="__RefHeading___b_--block_devices_7"/><text:bookmark-end text:name="b_--block_devices"/></text:h>
      <text:p text:style-name="Preformatted_20_Text">{-b|--block_devices} [device-path...]</text:p>
      <text:p text:style-name="Text_20_body">Liste tous les périphériques blocs, ou certains, avec leurs propriétés (taille, le numéro de série).</text:p>
      <text:p text:style-name="Text_20_body">Ajouter</text:p>
      <text:p text:style-name="Text_20_body"><text:span text:style-name="Strong_20_Emphasis">-c</text:span> pour n'afficher que les noms des périphériques blocet <text:span text:style-name="Strong_20_Emphasis">-cc</text:span> pour une sortie des propriétés d'un périphérique bloc au format CSV. Voir ci-dessous la description de <text:span text:style-name="Strong_20_Emphasis">-c</text:span> pour les noms des champs.</text:p>
      <text:h text:style-name="Heading_20_3" text:outline-level="3"><text:bookmark-start text:name="__RefHeading___d_--debug_8"/><text:bookmark-start text:name="d_--debug"/>-d (--debug)<text:bookmark-end text:name="__RefHeading___d_--debug_8"/><text:bookmark-end text:name="d_--debug"/></text:h>
      <text:p text:style-name="Preformatted_20_Text">[-d|--debug]...</text:p>
      <text:p text:style-name="Text_20_body">Active la sortie de débogage.</text:p>
      <text:p text:style-name="Text_20_body">En répétant cette option, on augmente le niveau de sortie de débogage.</text:p>
      <text:h text:style-name="Heading_20_3" text:outline-level="3"><text:bookmark-start text:name="__RefHeading___c_--display_columns_9"/><text:bookmark-start text:name="c_--display_columns"/>-c (--display_columns)<text:bookmark-end text:name="__RefHeading___c_--display_columns_9"/><text:bookmark-end text:name="c_--display_columns"/></text:h>
      <text:p text:style-name="Preformatted_20_Text">[-c|--display_columns][FIELD[,FIELD...]]...</text:p>
      <text:p text:style-name="Text_20_body">Affiche les propriétés de périphériques bloc, des ensembles RAID et des périphériques en colonnes.</text:p>
      <text:p text:style-name="Text_20_body">Une liste optionnelle spécifie les champs à afficher.</text:p>
      <text:p text:style-name="Text_20_body">pour <text:span text:style-name="Strong_20_Emphasis">-b</text:span> : d[evpath]|p[ath], sec[tors]|si[ze], ser[ialnumber].pour <text:span text:style-name="Strong_20_Emphasis">-r</text:span> : de[vpath]|p[ath], f[ormat], r[aidname], t[ype], st[atus], se[ctors]|si[ze], da[taoffset]|o[ffset].pour <text:span text:style-name="Strong_20_Emphasis">-s</text:span> : f[ormat], r[aidname], t[ype], sta[tus], str[ide], se[ctors]|si[ze], su[bsets], d[evices], sp[ares].</text:p>
      <text:h text:style-name="Heading_20_3" text:outline-level="3"><text:bookmark-start text:name="__RefHeading___f_--format_10"/><text:bookmark-start text:name="f_--format"/>-f (--format)<text:bookmark-end text:name="__RefHeading___f_--format_10"/><text:bookmark-end text:name="f_--format"/></text:h>
      <text:p text:style-name="Preformatted_20_Text">[-f|--format FORMAT[,FORMAT...]]</text:p>
      <text:p text:style-name="Text_20_body">Cherche les périphériques RAID par format de métadonnées.</text:p>
      <text:p text:style-name="Text_20_body">Voir <text:span text:style-name="Strong_20_Emphasis">-l</text:span> pour obtenir une liste des formats pris en charge. La liste est séparée par des virgules et les noms de format ne peuvent pas contenir d'espace.</text:p>
      <text:h text:style-name="Heading_20_3" text:outline-level="3"><text:bookmark-start text:name="__RefHeading___h_--help_11"/><text:bookmark-start text:name="h_--help"/>-h (--help)<text:bookmark-end text:name="__RefHeading___h_--help_11"/><text:bookmark-end text:name="h_--help"/></text:h>
      <text:p text:style-name="Preformatted_20_Text">{-h|--help}</text:p>
      <text:p text:style-name="Text_20_body">Affiche l'aide.</text:p>
      <text:h text:style-name="Heading_20_3" text:outline-level="3"><text:bookmark-start text:name="__RefHeading___i_--ignorelocking_12"/><text:bookmark-start text:name="i_--ignorelocking"/>-i (--ignorelocking)<text:bookmark-end text:name="__RefHeading___i_--ignorelocking_12"/><text:bookmark-end text:name="i_--ignorelocking"/></text:h>
      <text:p text:style-name="Preformatted_20_Text">{-i|--ignorelocking}</text:p>
      <text:p text:style-name="Text_20_body">Ignorer les blocages.</text:p>
      <text:p text:style-name="Text_20_body">Utile au début du boot où aucun accès en lecture/écriture n'est disponible dans /var.</text:p>
      <text:h text:style-name="Heading_20_3" text:outline-level="3"><text:bookmark-start text:name="__RefHeading___l_--list_formats_13"/><text:bookmark-start text:name="l_--list_formats"/>-l (--list_formats)<text:bookmark-end text:name="__RefHeading___l_--list_formats_13"/><text:bookmark-end text:name="l_--list_formats"/></text:h>
      <text:p text:style-name="Preformatted_20_Text">{-l|--list_formats}</text:p>
      <text:p text:style-name="Text_20_body">Liste tous les formats de métadonnées disponibles avec leurs noms et descriptions.</text:p>
      <text:p text:style-name="Text_20_body">Les niveaux de RAID pris en charge sont indiqués entre parenthèses :</text:p>
      <text:p text:style-name="Text_20_body">S: Span (concaténation)0: RAID0 (entrelacement)1: RAID1 (miroir)10: RAID10 (miroir sur entrelacement)01: RAID10 (entrelacement sur miroirs) [<text:span text:style-name="Emphasis">Intel OROM l'affiche comme RAID10</text:span>]Par exemple :</text:p>
      <text:p text:style-name="Text_20_body"><draw:frame draw:style-name="media" draw:name="0" text:anchor-type="as-char" draw:z-index="0" svg:width="10.31875cm" svg:height="5.5033333333333cm"><draw:image xlink:href="Pictures/ff3ad8370253273893c1e2544c798e21.png" xlink:type="simple" xlink:show="embed" xlink:actuate="onLoad"/></draw:frame></text:p>
      <text:h text:style-name="Heading_20_3" text:outline-level="3"><text:bookmark-start text:name="__RefHeading___n_--native_log_14"/><text:bookmark-start text:name="n_--native_log"/>-n (--native_log)<text:bookmark-end text:name="__RefHeading___n_--native_log_14"/><text:bookmark-end text:name="n_--native_log"/></text:h>
      <text:p text:style-name="Preformatted_20_Text">{-n|--native_log} [device-path...]</text:p>
      <text:p text:style-name="Text_20_body">Affiche les métadonnées dans le format natif, spécifique au fournisseur.</text:p>
      <text:p text:style-name="Text_20_body">Si un format de métadonnées est choisi avec <text:span text:style-name="Strong_20_Emphasis">-f</text:span>, seuls les périphériques RAID de ce format seront affichés dans le format natif.</text:p>
      <text:p text:style-name="Text_20_body">Si un ou des chemins de périphérique sont donnés en ligne de commande, seuls ces périphériques seront affichés.</text:p>
      <text:h text:style-name="Heading_20_3" text:outline-level="3"><text:bookmark-start text:name="__RefHeading___p_--partchar_15"/><text:bookmark-start text:name="p_--partchar"/>-P (--partchar)<text:bookmark-end text:name="__RefHeading___p_--partchar_15"/><text:bookmark-end text:name="p_--partchar"/></text:h>
      <text:p text:style-name="Preformatted_20_Text">[{-P|--partchar} CHAR]</text:p>
      <text:p text:style-name="Text_20_body">Le séparateur entre le nom de l'appareil et le numéro de partition est CHAR.</text:p>
      <text:h text:style-name="Heading_20_3" text:outline-level="3"><text:bookmark-start text:name="__RefHeading___r_--rebuild_16"/><text:bookmark-start text:name="r_--rebuild"/>-R (--rebuild)<text:bookmark-end text:name="__RefHeading___r_--rebuild_16"/><text:bookmark-end text:name="r_--rebuild"/></text:h>
      <text:p text:style-name="Preformatted_20_Text">{-R| --rebuild} RAID-set [device-path]</text:p>
      <text:p text:style-name="Text_20_body">Reconstruire un ensemble RAID après plantage d'un lecteur et après avoir ajouté un nouveau disque.</text:p>
      <text:p text:style-name="Text_20_body">Pour les systèmes à base de chipset Intel, il y a deux méthodes pour ajouter un nouveau disque.</text:p>
      <text:p text:style-name="Text_20_body">Utiliser OROM pour identifier un nouveau disque<text:line-break/>Pendant le redémarrage du système, entrez OROM et marquez le nouveau disque comme disque à reconstruire.<text:line-break/>Après le démarrage de l'OS, utilisez dmraid pour reconstruire.<text:line-break/>Exemple:</text:p>
      <text:p text:style-name="Preformatted_20_Text">dmraid -R raid_set</text:p>
      <text:p text:style-name="Text_20_body">Utiliser <text:span text:style-name="Strong_20_Emphasis">dmraid</text:span> pour identifier un nouveau disque<text:line-break/>Redémarrer l'OS et utiliser la commande dmraid avec le nouveau disque comme second paramètre.<text:line-break/>Exemple : </text:p>
      <text:p text:style-name="Preformatted_20_Text">dmraid -R raid_set /dev/sdc</text:p>
      <text:p text:style-name="Text_20_body">Utiliser un disque de remplacement<text:line-break/>Marquer un disque comme disque de remplacement à chaud en utilisant la commande</text:p>
      <text:p text:style-name="Preformatted_20_Text">dmraid -f isw -S</text:p>
      <text:p text:style-name="Text_20_body">Puis utilisez la commande dmraid pour commencer la reconstruction <text:line-break/>Exemple :</text:p>
      <text:p text:style-name="Preformatted_20_Text">dmraid -R raid_set</text:p>
      <text:h text:style-name="Heading_20_3" text:outline-level="3"><text:bookmark-start text:name="__RefHeading___x_--remove_17"/><text:bookmark-start text:name="x_--remove"/>-x (--remove)<text:bookmark-end text:name="__RefHeading___x_--remove_17"/><text:bookmark-end text:name="x_--remove"/></text:h>
      <text:p text:style-name="Preformatted_20_Text">{-x|--remove} [RAID-set]</text:p>
      <text:p text:style-name="Text_20_body">Supprimer un ou tous les dispositifs RAID existants à partir des métadonnées.</text:p>
      <text:h text:style-name="Heading_20_3" text:outline-level="3"><text:bookmark-start text:name="__RefHeading___f_18"/><text:bookmark-start text:name="f"/>-f<text:bookmark-end text:name="__RefHeading___f_18"/><text:bookmark-end text:name="f"/></text:h>
      <text:p text:style-name="Preformatted_20_Text">-f FORMAT-handler {-C|--create}<text:s text:c="2"/>--type<text:s text:c="3"/>raidlevel<text:line-break/><text:s text:c="3"/>[--size=setsize --strip stripsize]<text:line-break/><text:s text:c="3"/>--disk device-path, device-path [,device-path]</text:p>
      <text:p text:style-name="Text_20_body">Supprimer un ou tous les périphériques RAID existants et stocker les données de configuration dans un groupe de disques durs de ce tableau.</text:p>
      <text:p text:style-name="Text_20_body">Cette commande nécessite les options suivantes :</text:p>
      <text:p text:style-name="Text_20_body"><text:span text:style-name="Strong_20_Emphasis">-f FORMAT-handler</text:span> : format de métadonnées (voir “dmraid -l”)<text:span text:style-name="Strong_20_Emphasis">--type digit[digit...]</text:span> : niveau de raid0: raid01: raid15: raid501: raid01 (isw raid10)<text:span text:style-name="Strong_20_Emphasis">--size: [digits[k|K|m|M|g|G][b|B]]</text:span> : taille de l'ensemble RAID. Le nombre est un nombre entier suivi par [kKmMgG] et/ou [bB].b: byte (défaut)B: block (512 octets)K or K: sur la base de 1024m or M: sur la base de 1024*1024g or G: sur la base de 1024*1024*1024En l'absence de cette option, la valeur retenue est celle préconfigurée par le vendeur.<text:span text:style-name="Strong_20_Emphasis">--strip: [digits[k|K|m|M|g|G][b|B]]</text:span> : taille de la bande d'un ensemble RAID1, RAID5, et RAID10 (comme ci-dessus)<text:span text:style-name="Strong_20_Emphasis">--disk: device-path[{,| }device-path...]</text:span> : specify the array of the hard drives, e.g. /dev/sda.</text:p>
      <text:p text:style-name="Preformatted_20_Text">-f FORMAT-handler -S -M device-path<text:line-break/><text:s text:c="4"/>-S -M device-path</text:p>
      <text:p text:style-name="Text_20_body">Cette commande ajoute le support de disque de secours à chaud pour un ou plusieurs ensembles RAID.</text:p>
      <text:p text:style-name="Text_20_body">avec un gestionnaire de format, qui prend en charge les disques de secours à chaud (par exemple isw), un disque de secours est marqué pour être utilisé lors de la reconstruction de tout ensemble RAID de ce format.si un ensemble RAID est spécifié, le disque est ajouté à cet ensemble RAID et ne sera utilisé que pour reconstruire cet ensemble. Note: Si le nom spécifié ne correspond pas à un ensemble RAID existant, un ensemble RAID sera créé avec le nouveau nom.</text:p>
      <text:h text:style-name="Heading_20_3" text:outline-level="3"><text:bookmark-start text:name="__RefHeading___r_--raid_devices_19"/><text:bookmark-start text:name="r_--raid_devices"/>-r (--raid_devices)<text:bookmark-end text:name="__RefHeading___r_--raid_devices_19"/><text:bookmark-end text:name="r_--raid_devices"/></text:h>
      <text:p text:style-name="Preformatted_20_Text">{-r|--raid_devices} [device-path...]</text:p>
      <text:p text:style-name="Text_20_body">Liste tous les périphériques RAID avec le format, le niveau RAID, les secteurs utilisés et le décalage de données.</text:p>
      <text:p text:style-name="Text_20_body">Si un format de gestionnaire de métadonnées est choisi avec <text:span text:style-name="Strong_20_Emphasis">-f</text:span>, seuls les périphériques RAID avec ce format peuvent être listés.</text:p>
      <text:p text:style-name="Text_20_body">Si <text:span text:style-name="Strong_20_Emphasis">-D</text:span> est ajouté à <text:span text:style-name="Strong_20_Emphasis">-r</text:span>, les métadonnées RAID sont vidées dans un sous-répertoire nommé <text:span text:style-name="Strong_20_Emphasis">dmraid.format_name</text:span> (par ex. Format_name = isw) dans des fichiers nommés <text:span text:style-name="Strong_20_Emphasis">devicename.dat</text:span>. Le décalage d'octet sur le périphérique est écrit dans <text:span text:style-name="Strong_20_Emphasis">devicename.offset</text:span> et la taille de l'appareil en secteurs, dans des fichiers nommés <text:span text:style-name="Strong_20_Emphasis">devicename.size</text:span>.</text:p>
      <text:p text:style-name="Text_20_body">Si <text:span text:style-name="Strong_20_Emphasis">-E</text:span> est ajouté à <text:span text:style-name="Strong_20_Emphasis">-r</text:span>, les métadonnées RAID sur les périphériques sont conditionnellement effacées. Utile pour supprimer les anciennes métadonnées après en avoir stocké de nouvelles sur un périphérique pour éviter les doublons. Si vous entrez l'option <text:span text:style-name="Strong_20_Emphasis">-E</text:span>, -D sera appliquée pour avoir une solution de repli en cas de mauvaises métadonnées effacées. Il faut une copie manuelle sur le périphérique (en utilisant les fichiers de dump <text:span text:style-name="Strong_20_Emphasis">devicename_formatname.dat</text:span> et devicename_formatname.offset) pour récupérer les mauvaises métadonnées effacées. Par exemple, pour restaurer tous les fichiers * .dat dans le répertoire de travail vers leurs périphériques respectifs</text:p>
      <text:p text:style-name="Preformatted_20_Text">for f in *.dat<text:line-break/>do<text:line-break/><text:s text:c="2"/>dd if=$f of=/dev/${f%%.dat} \<text:line-break/><text:s text:c="2"/>seek=`cat ${f%%dat}offset` bs=1<text:line-break/>done</text:p>
      <text:p text:style-name="Text_20_body">Si le ou les chemins du ou des périphériques est ou sont donnés sur la ligne de commande, les actions ci-dessus sont limités à ces périphériques. Ajouter -c pour n'afficher que les noms de périphériques RAID et -Cc pour sortir la colonne CSV des propriétés du périphérique RAID. Voir la description de -c ci-dessus pour identificateurs de champs.</text:p>
      <text:h text:style-name="Heading_20_3" text:outline-level="3"><text:bookmark-start text:name="__RefHeading___separator_20"/><text:bookmark-start text:name="separator"/>--separator<text:bookmark-end text:name="__RefHeading___separator_20"/><text:bookmark-end text:name="separator"/></text:h>
      <text:p text:style-name="Preformatted_20_Text">--separator SEPARATOR</text:p>
      <text:p text:style-name="Text_20_body">séparateur à utiliser pour toutes les options ou listes</text:p>
      <text:h text:style-name="Heading_20_3" text:outline-level="3"><text:bookmark-start text:name="__RefHeading___s_21"/><text:bookmark-start text:name="s"/>-s<text:bookmark-end text:name="__RefHeading___s_21"/><text:bookmark-end text:name="s"/></text:h>
      <text:p text:style-name="Preformatted_20_Text">-s... [a|i] [RAID-set...]</text:p>
      <text:p text:style-name="Text_20_body">Affiche les propriétés des grappes RAID.</text:p>
      <text:p text:style-name="Text_20_body">Plusieurs noms de grappes RAID peuvent être donnés sur la ligne de commande et n'ont pas à être entièrement spécifiés (par exemple, <text:span text:style-name="Strong_20_Emphasis">dmraid -s hpt</text:span> affiche toutes les grappes RAID Highpoint découvertes).</text:p>
      <text:p text:style-name="Text_20_body">Entrez deux fois <text:span text:style-name="Strong_20_Emphasis">-s</text:span> pour afficher aussi les sous-ensembles RAID.</text:p>
      <text:p text:style-name="Text_20_body">Ajouter <text:span text:style-name="Strong_20_Emphasis">-c</text:span> pour n'afficher que les noms des grappes RAID, <text:span text:style-name="Strong_20_Emphasis">-cc</text:span> pour afficher la colonne CSV des propriétés de la grappe RAID et <text:span text:style-name="Strong_20_Emphasis">-CCC</text:span> pour inclure les dispositifs bloc dans la liste.</text:p>
      <text:p text:style-name="Text_20_body">N'implique pas <text:span text:style-name="Strong_20_Emphasis">-s -s</text:span> pour afficher montrer des sous-ensembles RAID (implicite pour les ensembles de groupe, comme isw).</text:p>
      <text:p text:style-name="Text_20_body">Ajouter <text:span text:style-name="Strong_20_Emphasis">-g</text:span> pour inclure dans la liste des informations sur les groupes de grappes RAID (comme un RAID logiciel Intel).</text:p>
      <text:p text:style-name="Text_20_body">Voir la description de <text:span text:style-name="Strong_20_Emphasis">-c</text:span> ci-dessus pour les champs identificateur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a taille est donnée en secteurs (pas en octets).</text:p></table:table-cell></table:table-row></table:table></draw:text-box></draw:frame></text:p>
      <text:h text:style-name="Heading_20_3" text:outline-level="3"><text:bookmark-start text:name="__RefHeading___v_--verbose_22"/><text:bookmark-start text:name="v_--verbose"/>-v (--verbose)<text:bookmark-end text:name="__RefHeading___v_--verbose_22"/><text:bookmark-end text:name="v_--verbose"/></text:h>
      <text:p text:style-name="Preformatted_20_Text">[-v|--verbose]...</text:p>
      <text:p text:style-name="Text_20_body">Activer l'affichage détaillé. Peut être répété pour augmenter le niveau de détail.</text:p>
      <text:h text:style-name="Heading_20_2" text:outline-level="2"><text:bookmark-start text:name="__RefHeading___exemples_23"/><text:bookmark-start text:name="exemples"/>Exemples<text:bookmark-end text:name="__RefHeading___exemples_23"/><text:bookmark-end text:name="exemples"/></text:h>
      <text:p text:style-name="Preformatted_20_Text">dmraid -l</text:p>
      <text:p text:style-name="Text_20_body">liste tous les formats de métadonnées pris en charge avec leurs et certaines informations descriptives, par exemple :</text:p>
      <text:p text:style-name="Text_20_body">hpt37x : (+) Highpoint HPT37Xhpt45x : (+) Highpoint HPT45Xisw  (+) Intel Software RAIDlsi  (0) LSI Logic MegaRAIDnvidia : (+) NVidia RAIDpdc  (+) Promise FastTracksil  (+) Silicon Image(tm) Medley(tm)via  (+) VIA Software RAIDdos  (+) DOS partitions on SW RAIDs(0): Discover, (+): Discover+Activate</text:p>
      <text:p text:style-name="Preformatted_20_Text">dmraid -ay</text:p>
      <text:p text:style-name="Text_20_body">active tous les ensembles RAID trouvés.</text:p>
      <text:p text:style-name="Preformatted_20_Text">dmraid -an</text:p>
      <text:p text:style-name="Text_20_body">désactive tous les ensembles RAID actifs qui ne sont pas ouverts (par exemple, un système de fichiers monté dessus).</text:p>
      <text:p text:style-name="Preformatted_20_Text">dmraid -ay -f pdc</text:p>
      <text:p text:style-name="Text_20_body">(pdc retrouvé par <text:span text:style-name="Strong_20_Emphasis">dmraid -l</text:span>) active tous les ensembles RAID retrouvés avec le format Promise et ignore tous les autres formats pris en charge.</text:p>
      <text:p text:style-name="Preformatted_20_Text">dmraid -r</text:p>
      <text:p text:style-name="Text_20_body">détecte tous les périphériques RAID pris en charge sur le système, par exemple :</text:p>
      <text:p text:style-name="Preformatted_20_Text">/dev/dm-46:<text:s text:c="2"/>hpt45x, "hpt45x_chidjhaiaa-0", striped, ok, 320172928 sectors, data@ 0<text:line-break/>/dev/dm-50: hpt45x, "hpt45x_chidjhaiaa-0", striped, ok, 320172928<text:s text:c="2"/>sectors, data@ 0<text:line-break/>/dev/dm-54:<text:s text:c="2"/>hpt45x, "hpt45x_chidjhaiaa-1", striped, ok, 320172928 sectors, data@ 0<text:line-break/>/dev/dm-58: hpt45x, "hpt45x_chidjhaiaa-1", striped, ok, 320172928<text:s text:c="2"/>sectors, data@ 0</text:p>
      <text:p text:style-name="Preformatted_20_Text">dmraid -s -s hpt45x_chidjhaiaa</text:p>
      <text:p text:style-name="Text_20_body">Affiche les propriétés de l'ensemble “hpt45x_chidjhaiaa”, par exemple :</text:p>
      <text:p text:style-name="Text_20_body">** Superset
name hpt45x_chidjhaiaa
size 640345856
stride : 128
type raid10
status : ok
subsets: 2
dev  4
spare0--&gt; Subset
name hpt45x_chidjhaiaa-0
size 640345856
stride : 128
type stripe
status : ok
subsets: 0
dev  2
spare0--&gt; Subset
name hpt45x_chidjhaiaa-1
size 640345856
stride : 128
type stripe
status : ok
subsets: 0
dev  2
spare0
</text:p>
      <text:p text:style-name="Preformatted_20_Text">dmraid -s -ccs hpt45</text:p>
      <text:p text:style-name="Text_20_body">Affiche les propriétés de tous les ensembles et sous-ensembles de format hpt45* en colonne, par exemple :</text:p>
      <text:p text:style-name="Preformatted_20_Text"><text:s text:c="5"/>hpt45x_chidjhaiaa,640345856,128,raid10,ok,4,0<text:line-break/><text:s text:c="5"/>hpt45x_chidjhaiaa-a,640345856,128,stripe,ok,2,0<text:line-break/><text:s text:c="5"/>hpt45x_chidjhaiaa-b,640345856,128,stripe,ok,2,0</text:p>
      <text:p text:style-name="Preformatted_20_Text">dmraid<text:s text:c="2"/>-r --sep : -cpath:size</text:p>
      <text:p text:style-name="Text_20_body">Affiche les chemins et les tailles en secteurs des dispositifs RAID, en colonne avec le séparateur ':', par exemple :</text:p>
      <text:p text:style-name="Preformatted_20_Text"><text:s text:c="5"/>/dev/dm-8:320173055<text:line-break/><text:s text:c="5"/>/dev/dm-12:320173055<text:line-break/><text:s text:c="5"/>/dev/dm-22:320173055<text:line-break/><text:s text:c="5"/>/dev/dm-26:320173055<text:line-break/><text:s text:c="5"/>/dev/dm-30:586114703<text:line-break/><text:s text:c="5"/>/dev/dm-34:586114703<text:line-break/><text:s text:c="5"/>/dev/dm-38:586114703<text:line-break/><text:s text:c="5"/>/dev/dm-42:586114703<text:line-break/><text:s text:c="5"/>/dev/dm-46:156301487<text:line-break/><text:s text:c="5"/>/dev/dm-50:156301487<text:line-break/><text:s text:c="5"/>/dev/dm-54:390624896<text:line-break/><text:s text:c="5"/>/dev/dm-58:390624896<text:line-break/><text:s text:c="5"/>/dev/dm-62:390624896<text:line-break/><text:s text:c="5"/>/dev/dm-66:390624896</text:p>
      <text:p text:style-name="Preformatted_20_Text">dmraid -f isw -C Raid0 --type 0 --strip 8k --size 20g --disk "/dev/sdb /dev/sdc"</text:p>
      <text:p text:style-name="Text_20_body">crée un volume ISW avec nommé “Raid0”, de 20Gig octets au total, et de taille de bande 8kilo octets, sur deux disques.</text:p>
      <text:p text:style-name="Preformatted_20_Text">dmraid -f isw -C Test0 --type 0 --disk "/dev/sdd /dev/sde"</text:p>
      <text:p text:style-name="Text_20_body">crée un volume ISW avec la taille par défaut et la taille de la bande par défaut.</text:p>
      <text:p text:style-name="Preformatted_20_Text">dmraid<text:s text:c="2"/>-f<text:s text:c="2"/>isw<text:s text:c="2"/>-C<text:s text:c="2"/>Test10<text:s text:c="2"/>--type<text:s text:c="2"/>01<text:s text:c="2"/>--strip 128B --disk "/dev/sda /dev/sdb /dev/sdc /dev/sdd</text:p>
      <text:p text:style-name="Text_20_body">crée un périphérique RAID empilé, RAID10 (format isw), nommé “test10”, 128 blocs (512 octets) avec la taille de la bande et la taille du volume par défaut, sur 4 disques.</text:p>
      <text:p text:style-name="Preformatted_20_Text">dmraid -f isw -S -M /dev/sde</text:p>
      <text:p text:style-name="Text_20_body">marque le périphérique /dev/sde comme un disque de secours pour la reconstruction</text:p>
      <text:p text:style-name="Preformatted_20_Text">dmraid<text:s text:c="2"/>-R<text:s text:c="2"/>isw_djaggchdde_RAID1<text:s text:c="2"/>/dev/sde</text:p>
      <text:p text:style-name="Text_20_body">commence à reconstruire le volume RAID sur le périphérique /dev/sde</text:p>
      <text:h text:style-name="Heading_20_2" text:outline-level="2"><text:bookmark-start text:name="__RefHeading___diagnostics_24"/><text:bookmark-start text:name="diagnostics"/>Diagnostics<text:bookmark-end text:name="__RefHeading___diagnostics_24"/><text:bookmark-end text:name="diagnostics"/></text:h>
      <text:p text:style-name="Text_20_body">dmraid retourne un code de sortie de 0 pour une réussite ou 1 pour une erreur.</text:p>
      <text:h text:style-name="Heading_20_2" text:outline-level="2"><text:bookmark-start text:name="__RefHeading___auteur_25"/><text:bookmark-start text:name="auteur"/>Auteur<text:bookmark-end text:name="__RefHeading___auteur_25"/><text:bookmark-end text:name="auteur"/></text:h>
      <text:p text:style-name="Text_20_body">Heinz Mauelshagen <text:a xlink:type="simple" xlink:href="mailto:Mauelshagen@RedHat.com" text:style-name="Internet_20_link" text:visited-style-name="Visited_20_Internet_20_Link">Mauelshagen@RedHat.c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15::08:40</meta:creation-date>
    <dc:creator>Generated</dc:creator>
    <dc:date>2026-08-29T15::08:40</dc:date>
    <dc:language>en-US</dc:language>
    <meta:editing-cycles>1</meta:editing-cycles>
    <meta:editing-duration>PT0S</meta:editing-duration>
    <dc:title>logiciel:os:linux:commandes_linux:dmraid</dc:title>
  </office:meta>
</office:document-meta>
</file>