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ab7503e6568d5b8e61f521217dbdec.png"/>
  <manifest:file-entry manifest:media-type="image/png" manifest:full-path="Pictures/d9159c097fc0a2480c4bb1a3dcccf67d.png"/>
  <manifest:file-entry manifest:media-type="image/png" manifest:full-path="Pictures/b86015368fb816300f9c995383e265d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vnc:raspi:start"/><text:bookmark-start text:name="__RefHeading___vnc_virtual_network_computing_sur_raspberry_pi_1"/><text:bookmark-start text:name="vnc_virtual_network_computing_sur_raspberry_pi"/>VNC (Virtual Network Computing) sur RaspBerry Pi<text:bookmark-end text:name="__RefHeading___vnc_virtual_network_computing_sur_raspberry_pi_1"/><text:bookmark-end text:name="vnc_virtual_network_computing_sur_raspberry_pi"/></text:h>
      <text:p text:style-name="Text_20_body"><text:span text:style-name="Strong_20_Emphasis">VNC</text:span> permet de contrôler à distance le bureau d'un RaspBerry Pi (qui exécute le serveur VNC) depuis un autre ordinateur (qui exécute le visualiseur VNC) : VNC Viewer transmet les ordres du clavier et de la souris à VNC Server, qui renvoie les mises à jour de l'écran.</text:p>
      <text:p text:style-name="Text_20_body">Vous pouvez contrôler le Raspberry Pi comme si vous travailliez dessus.</text:p>
      <text:p text:style-name="Text_20_body"><text:span text:style-name="Strong_20_Emphasis">VNC Connect de RealVNC</text:span> est fourni avec Raspberry Pi OS. Il comprend :</text:p>
      <text:p text:style-name="Text_20_body">VNC Server, qui permet de contrôler à distance le Raspberry Piet VNC Viewer, qui permet au besoin de contrôler à distance les ordinateurs de bureau à partir du Raspberry Pi. Pour utiliser VNC Server, il faut l'activer : voir ci-dessous les détails.</text:p>
      <text:p text:style-name="Text_20_body">Vous pouvez aussi utiliser VNC Server pour un accès graphique à distance au Raspberry Pi s'il n'a pas d'affichage ou qu'il ne dispose pas d'un bureau graphique. Voir la section <text:a xlink:type="simple" xlink:href="#__RefHeading___configuration_4" text:style-name="Local_20_link" text:visited-style-name="Visited_20_Local_20_Link">Configuration</text:a>, paragraphe 2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VNC</text:span> de RealVNC est déjà installé sur Raspberry Pi OS.</text:p>
      <text:p text:style-name="Text_20_body">Sinon, vous pouvez l'installer par :</text:p>
      <text:p text:style-name="Command Line Interface"><text:span text:style-name="PluginODTAutoStyle_span_1">pi@framboise4:~ $ </text:span><text:span text:style-name="PluginODTAutoStyle_span_2">sudo apt update</text:span><text:line-break/><text:span text:style-name="PluginODTAutoStyle_span_3">pi@framboise4:~ $ </text:span><text:span text:style-name="PluginODTAutoStyle_span_4">sudo apt install realvnc-vnc-server realvnc-vnc-view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Activez le serveur VNC</text:span> :</text:p>
      <text:p text:style-name="Command Line Interface"><text:span text:style-name="PluginODTAutoStyle_span_5">pi@framboise4:~ $ </text:span><text:span text:style-name="PluginODTAutoStyle_span_6">sudo raspi-config</text:span></text:p>
      <text:p text:style-name="Text_20_body">Allez à <text:span text:style-name="Strong_20_Emphasis">Interface Options -&gt; VNC -&gt; Would you like the VNC Server to be enabled?</text:span> Répondez <text:span text:style-name="Strong_20_Emphasis">&lt;Oui&gt;</text:span> et <text:span text:style-name="Plugin_Keyboard___keyboard">↵ Entrée</text:span> à la fenêtre suivante.<text:span text:style-name="Strong_20_Emphasis">Créez un bureau virtuel</text:span> :Lancez vncserver :</text:p>
      <text:p text:style-name="Command Line Interface"><text:span text:style-name="PluginODTAutoStyle_span_7">pi@framboise4:~ $ </text:span><text:span text:style-name="PluginODTAutoStyle_span_8">vncserver</text:span><text:line-break/><text:span text:style-name="PluginODTAutoStyle_span_9">...</text:span><text:line-break/><text:span text:style-name="PluginODTAutoStyle_span_10">Alias VNC Server : "Report canon bucket. Trade acrobat milk."</text:span><text:line-break/><text:span text:style-name="PluginODTAutoStyle_span_11"><text:s text:c="7"/>signature : 6c-50-e3-cb-cf-d3-a8-93</text:span><text:line-break/><text:span text:style-name="PluginODTAutoStyle_span_12">...</text:span><text:line-break/><text:span text:style-name="PluginODTAutoStyle_span_13">Nouveau bureau : framboise4:1 (192.168.0.32:1)</text:span></text:p>
      <text:p text:style-name="Text_20_body">Notez l'<text:span text:style-name="Strong_20_Emphasis">adresse IP avec le numéro d'affichage</text:span> (ici, 192.168.0.32:1). C'est cette adresse complète qu'il faudra donner à VNC viewerPour détruire un bureau virtuel, lancez :</text:p>
      <text:p text:style-name="Command Line Interface"><text:span text:style-name="PluginODTAutoStyle_span_14">pi@framboise4:~ $ </text:span><text:span text:style-name="PluginODTAutoStyle_span_15">vncserver -kill :&lt;numéro d'affichage&gt;</text:span></text:p>
      <text:p text:style-name="Text_20_body">Par exemple :</text:p>
      <text:p text:style-name="Command Line Interface"><text:span text:style-name="PluginODTAutoStyle_span_16">pi@framboise4:~ $ </text:span><text:span text:style-name="PluginODTAutoStyle_span_17">vncserver -kill :1</text:span></text:p>
      <text:p text:style-name="Text_20_body">Cela arrêtera également toutes les connexions existantes à ce bureau virtuel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Sur le PC qui prendra le contrôle, téléchargez l'application compatible <text:a xlink:type="simple" xlink:href="https://www.realvnc.com/download/viewer/" text:style-name="Internet_20_link" text:visited-style-name="Visited_20_Internet_20_Link">VNC Viewer</text:a> de RealVNC.Lancez VNC Viewer :</text:p>
      <text:p text:style-name="Command Line Interface"><text:span text:style-name="PluginODTAutoStyle_span_18">vncviewer</text:span></text:p>
      <text:p text:style-name="Text_20_body">La première fois, acceptez la licence :<draw:frame draw:style-name="mediacenter" draw:name="0" text:anchor-type="paragraph" draw:z-index="0" svg:width="10.583333333333cm" svg:height="10.495431893688cm"><draw:image xlink:href="Pictures/23ab7503e6568d5b8e61f521217dbdec.png" xlink:type="simple" xlink:show="embed" xlink:actuate="onLoad"/></draw:frame>Saisissez l'adresse IP de votre Raspberry Pi avec le numéro d'écranDonnez le mot de passe :<draw:frame draw:style-name="mediacenter" draw:name="1" text:anchor-type="paragraph" draw:z-index="1" svg:width="10.583333333333cm" svg:height="7.7871685606061cm"><draw:image xlink:href="Pictures/d9159c097fc0a2480c4bb1a3dcccf67d.png" xlink:type="simple" xlink:show="embed" xlink:actuate="onLoad"/></draw:frame>et vous voila connecté à distance sur le Raspberry Pi :<draw:frame draw:style-name="mediacenter" draw:name="2" text:anchor-type="paragraph" draw:z-index="2" svg:width="10.583333333333cm" svg:height="8.3243177387914cm"><draw:image xlink:href="Pictures/b86015368fb816300f9c995383e265d7.png" xlink:type="simple" xlink:show="embed" xlink:actuate="onLoad"/></draw:frame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raspberrypi.org/documentation/remote-access/vnc/" text:style-name="Internet_20_link" text:visited-style-name="Visited_20_Internet_20_Link">https://www.raspberrypi.org/documentation/remote-access/vnc/</text:a><text:span text:style-name="Strong_20_Emphasis">(fr)</text:span> <text:a xlink:type="simple" xlink:href="http://www.framboise314.fr/prenez-la-main-a-distance-sur-votre-raspberry-pi-avec-vnc/" text:style-name="Internet_20_link" text:visited-style-name="Visited_20_Internet_20_Link">http://www.framboise314.fr/prenez-la-main-a-distance-sur-votre-raspberry-pi-avec-vnc/</text:a> </text:p>
      <text:p text:style-name="Horizontal_20_Line"/>
      <text:p text:style-name="Text_20_body"><text:span text:style-name="Emphasis">Basé sur &lt;&lt; <text:a xlink:type="simple" xlink:href="https://www.raspberrypi.org/documentation/remote-access/vnc/" text:style-name="Internet_20_link" text:visited-style-name="Visited_20_Internet_20_Link">VNC (Virtual Network Computing)</text:a> &gt;&gt; par Raspberrypi.org documenta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1::32:22</meta:creation-date>
    <dc:creator>Generated</dc:creator>
    <dc:date>2026-09-09T21::32:22</dc:date>
    <dc:language>en-US</dc:language>
    <meta:editing-cycles>1</meta:editing-cycles>
    <meta:editing-duration>PT0S</meta:editing-duration>
    <dc:title>logiciel:internet:vnc:raspi:start</dc:title>
  </office:meta>
</office:document-meta>
</file>