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ae69610d4cc5ebe1d634cf3cae3ff9.png"/>
  <manifest:file-entry manifest:media-type="image/png" manifest:full-path="Pictures/a1cc18e306c29e5319adab8b649f5a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dossier_virtuel:start"/><text:bookmark-start text:name="__RefHeading___creer_des_dossiers_virtuels_dans_mozilla_thunderbird_1"/><text:bookmark-start text:name="creer_des_dossiers_virtuels_dans_mozilla_thunderbird"/>Créer des dossiers virtuels dans Mozilla Thunderbird<text:bookmark-end text:name="__RefHeading___creer_des_dossiers_virtuels_dans_mozilla_thunderbird_1"/><text:bookmark-end text:name="creer_des_dossiers_virtuels_dans_mozilla_thunderbird"/></text:h>
      <text:p text:style-name="Text_20_body">Thunderbid permet de créer des dossiers virtuels, qui contiennent une sélection de messages selon les critères d’une recherche (d’où leur nom en anglais “saved search folder“)</text:p>
      <text:p text:style-name="Text_20_body">Deux méthodes sont disponibles pour créer un dossier virtuel :</text:p>
      <text:p text:style-name="Text_20_body"><text:span text:style-name="Strong_20_Emphasis">Création depuis une recherche</text:span> :Menu <text:span text:style-name="Strong_20_Emphasis">Edition</text:span> -&gt; <text:span text:style-name="Strong_20_Emphasis">Rechercher</text:span> -&gt; <text:span text:style-name="Strong_20_Emphasis">Rechercher dans le courrier</text:span>, renseignez et effectuez la recherche :<draw:frame draw:style-name="mediacenter" draw:name="0" text:anchor-type="paragraph" draw:z-index="0" svg:width="10.583333333333cm" svg:height="3.7979576951131cm"><draw:image xlink:href="Pictures/16ae69610d4cc5ebe1d634cf3cae3ff9.png" xlink:type="simple" xlink:show="embed" xlink:actuate="onLoad"/></draw:frame>Une fois les résultats affichés, cliquez sur sur le bouton <text:span text:style-name="Plugin_Keyboard___keyboard">Sauver comme dossier virtuel</text:span>. Le logiciel ouvre la boîte de dialogue de création de dossier virtuel, vous n’avez plus qu’à choisir son nom et valider.<text:span text:style-name="Strong_20_Emphasis">Création ex-nihilo</text:span> :Déroulez le menu FichierSélectionnez <text:span text:style-name="Strong_20_Emphasis">Nouveau</text:span> puis <text:span text:style-name="Strong_20_Emphasis">Dossier virtuel...</text:span>Dans la boîte de dialogue qui s’affiche, nommez votre dossier virtuel (par exemple : Messages importants) puis choisissez son emplacement.Précisez les dossiers dont vous voulez extraire les courriels (vous pouvez sélectionner plusieurs dossiers, mais issus du même compte uniquement).Définissez enfin les critères de recherche, puis validez en cliquant sur OK.<draw:frame draw:style-name="mediacenter" draw:name="1" text:anchor-type="paragraph" draw:z-index="1" svg:width="10.583333333333cm" svg:height="4.4634489222118cm"><draw:image xlink:href="Pictures/a1cc18e306c29e5319adab8b649f5a06.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robase.org/thunderbird/creer-dossiers-virtuels-thunderbird.htm" text:style-name="Internet_20_link" text:visited-style-name="Visited_20_Internet_20_Link">https://www.arobase.org/thunderbird/creer-dossiers-virtuels-thunderbird.htm</text:a></text:p>
      <text:p text:style-name="Horizontal_20_Line"/>
      <text:p text:style-name="Text_20_body"><text:span text:style-name="Emphasis">Basé sur &lt;&lt; <text:a xlink:type="simple" xlink:href="https://www.arobase.org/thunderbird/creer-dossiers-virtuels-thunderbird.htm" text:style-name="Internet_20_link" text:visited-style-name="Visited_20_Internet_20_Link">Créer des dossiers virtuels dans Mozilla Thunderbird</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9::59:57</meta:creation-date>
    <dc:creator>Generated</dc:creator>
    <dc:date>2026-08-29T09::59:57</dc:date>
    <dc:language>en-US</dc:language>
    <meta:editing-cycles>1</meta:editing-cycles>
    <meta:editing-duration>PT0S</meta:editing-duration>
    <dc:title>logiciel:internet:thunderbird:dossier_virtuel:start</dc:title>
  </office:meta>
</office:document-meta>
</file>