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e3b722628f942ff89948caa24908d1.jpg"/>
  <manifest:file-entry manifest:media-type="image/png" manifest:full-path="Pictures/ed3d15e7694ec51b27d6ebf42b5f772c.png"/>
  <manifest:file-entry manifest:media-type="image/png" manifest:full-path="Pictures/1e9879803158b0d22775852870a1fe14.png"/>
  <manifest:file-entry manifest:media-type="image/png" manifest:full-path="Pictures/5552d4fdaba59099f9410551b37bbaee.png"/>
  <manifest:file-entry manifest:media-type="image/png" manifest:full-path="Pictures/3b338d4bf0efd7252786c403b52399df.png"/>
  <manifest:file-entry manifest:media-type="image/png" manifest:full-path="Pictures/aabe354808f33fcd9e380207e0133f6c.png"/>
  <manifest:file-entry manifest:media-type="image/png" manifest:full-path="Pictures/889c27a3a20dd31b68492ce47e6d8103.png"/>
  <manifest:file-entry manifest:media-type="image/png" manifest:full-path="Pictures/8a587bb7104519c98d5dbd637e0e758a.png"/>
  <manifest:file-entry manifest:media-type="image/png" manifest:full-path="Pictures/514d8ff41f1b58180eef6dc00160bb86.png"/>
  <manifest:file-entry manifest:media-type="image/png" manifest:full-path="Pictures/394db2b3684fdc9c8302ad8b7b3d9cdb.png"/>
  <manifest:file-entry manifest:media-type="image/png" manifest:full-path="Pictures/ef33279f3f4b5b87fd5689c407c62c60.png"/>
  <manifest:file-entry manifest:media-type="image/png" manifest:full-path="Pictures/e3e6750a3568d8679cfd344bfc63f3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parkleshare:start"/><text:bookmark-start text:name="__RefHeading___sparkleshare_un_dropbox-like_open_source_1"/><text:bookmark-start text:name="sparkleshare_un_dropbox-like_open_source"/>SparkleShare, un Dropbox-like Open Source<text:bookmark-end text:name="__RefHeading___sparkleshare_un_dropbox-like_open_source_1"/><text:bookmark-end text:name="sparkleshare_un_dropbox-like_open_source"/></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SparkleShare (site : <text:a xlink:type="simple" xlink:href="http://sparkleshare.org/" text:style-name="Internet_20_link" text:visited-style-name="Visited_20_Internet_20_Link">http://sparkleshare.org/</text:a>) est un outil open-source de synchronisation « instantanée » de dossiers et fichiers, comme Dropbox (<text:a xlink:type="simple" xlink:href="http://www.dropbox.com/" text:style-name="Internet_20_link" text:visited-style-name="Visited_20_Internet_20_Link">http://www.dropbox.com/</text:a>).</text:p>
      <text:p text:style-name="Text_20_body">Ainsi, lorsqu’un dossier est partagé, tout son contenu se retrouvera dans le dossier des machines lié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xemple :</text:p><text:p text:style-name="Text_20_body"><draw:a xlink:type="simple" xlink:href="http://www.cachem.fr/wp-content/uploads/2012/12/SparkleShare-ubuntu.jpg"><draw:frame draw:style-name="media" draw:name="0" text:anchor-type="as-char" draw:z-index="0" svg:width="15.875cm" svg:height="7.9375cm"><draw:image xlink:href="Pictures/ede3b722628f942ff89948caa24908d1.jpg" xlink:type="simple" xlink:show="embed" xlink:actuate="onLoad"/></draw:frame></draw:a></text:p><text:p text:style-name="Text_20_body">Créez le dossier <text:span text:style-name="Strong_20_Emphasis">FOLD1</text:span>Liez la machine A (Windows) au dossier FOLD1.Liez la machine B (Linux) au dossier FOLD1.Liez la machine C (Mac) au dossier FOLD1.Si vous déposez une image dans le dossier FOLD1 sur la machine A, cette image se retrouvera automatiquement dans les dossiers FOLD1 des machines B et C.</text:p></table:table-cell></table:table-row></table:table></draw:text-box></draw:frame></text:p>
      <text:h text:style-name="Heading_20_3" text:outline-level="3"><text:bookmark-start text:name="__RefHeading___avantages_3"/><text:bookmark-start text:name="avantages"/>Avantages<text:bookmark-end text:name="__RefHeading___avantages_3"/><text:bookmark-end text:name="avantages"/></text:h>
      <text:p text:style-name="Text_20_body">Maîtrise du serveur sur lequel sont stockées les données partagées. Les données stockées sur les serveurs Dropbox, Skydrive, GoogleDrive, etc. deviennent LEUR propriété...Pas de limite de l’espace de stockage (Dropbox et GoogleDrive limitent à 5Go par défaut et Skydrive à 7Go)Réplication de dossiers en temps réelpartage de documents entre collaborateurs</text:p>
      <text:h text:style-name="Heading_20_2" text:outline-level="2"><text:bookmark-start text:name="__RefHeading___pre-requis_4"/><text:bookmark-start text:name="pre-requis"/>Pré-requis<text:bookmark-end text:name="__RefHeading___pre-requis_4"/><text:bookmark-end text:name="pre-requis"/></text:h>
      <text:p text:style-name="Text_20_body">une adresse IP :adresse IP fixe (Free,…) ou dynamique avec <text:a xlink:type="simple" xlink:href="http://dyndns.org/" text:style-name="Internet_20_link" text:visited-style-name="Visited_20_Internet_20_Link">DynDNS</text:a> ou <text:a xlink:type="simple" xlink:href="http://no-ip.com/" text:style-name="Internet_20_link" text:visited-style-name="Visited_20_Internet_20_Link">NoIP</text:a>, le routeur étant en mode accès distantou adresse IP locale accessible du réseauUn ou plusieurs PCs (virtuels ou physiques) :connectés à Internetavec suffisamment d’espace de stockage selon besoinsclient SparkleShare téléchargé sur <text:a xlink:type="simple" xlink:href="http://sparkleshare.org/" text:style-name="Internet_20_link" text:visited-style-name="Visited_20_Internet_20_Link">sparkleshare.org</text:a> selon la machine (PC Windows/Linux ou Mac).NET Framework V4.0.30319 minimum installé sur le client Windows (Télécharger <text:a xlink:type="simple" xlink:href="http://www.microsoft.com/fr-fr/download/details.aspx?id=17851" text:style-name="Internet_20_link" text:visited-style-name="Visited_20_Internet_20_Link">ici</text:a>)Linux Ubuntu Server (<text:a xlink:type="simple" xlink:href="http://www.ubuntu.com/" text:style-name="Internet_20_link" text:visited-style-name="Visited_20_Internet_20_Link">www.ubuntu.com</text:a>)</text:p>
      <text:h text:style-name="Heading_20_2" text:outline-level="2"><text:bookmark-start text:name="__RefHeading___installation_du_serveur_sparkleshare_5"/><text:bookmark-start text:name="installation_du_serveur_sparkleshare"/>Installation du serveur SparkleShare<text:bookmark-end text:name="__RefHeading___installation_du_serveur_sparkleshare_5"/><text:bookmark-end text:name="installation_du_serveur_sparkleshare"/></text:h>
      <text:p text:style-name="Text_20_body">Connectez-vous en ssh sur la machine serveur, selon le cas :</text:p>
      <text:p text:style-name="Text_20_body">sous windows, à l’aide de puttysous Linux / MacOSX : Ouvrez un terminal et tapez la ligne de commande :</text:p>
      <text:p text:style-name="Preformatted_20_Text">ssh administrateur@[Adresse IP du serveur]</text:p>
      <text:p text:style-name="Text_20_body">ou directement sur le serveur : Authentifiez-vous avec le compte utilisateur créé lors de l’installationou, sous n'importe quel OS, utilisez le module complémentaire FireSSH dans FirefoxDans le terminal, exécutez la commande suivante :</text:p>
      <text:p text:style-name="Preformatted_20_Text">sudo curl https://raw.github.com/hbons/Dazzle/master/dazzle.sh --output /usr/bin/dazzle &amp;&amp; sudo chmod +x /usr/bin/dazzle</text:p>
      <text:p text:style-name="Text_20_body">Entrez le mot de passe ; une fois l’opération terminée, il s'affiche ceci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reformatted_20_Text">% Total % Received % Xferd Average Speed Time Time Time Current<text:line-break/>Dload Upload Total Spent Left Speed<text:line-break/>100 7752 100 7752 0 0 13860 0 --:--:-- --:--:-- --:--:-- 18154</text:p></table:table-cell></table:table-row></table:table></draw:text-box></draw:frame>Le script serveur est installé. Pour configurer le serveur, exécutez la commande suivante :</text:p>
      <text:p text:style-name="Preformatted_20_Text">sudo dazzle setup</text:p>
      <text:p text:style-name="Text_20_body">Le script installe les paquets nécessaires au bon fonctionnement du serveur. Une fois la commande achevée, le message suivant apparaît :</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reformatted_20_Text">pi@framboise ~ $ sudo dazzle setup<text:line-break/> 1/4 | Installing the Git package...<text:line-break/><text:s text:c="2"/>-&gt; The Git package has already been installed (version 1.7.10.4).<text:line-break/> 2/4 | Creating account "storage"...<text:line-break/><text:s text:c="2"/>-&gt; Account already exists.<text:line-break/> 3/4 | Configuring account "storage"...<text:line-break/><text:s text:c="2"/>-&gt; mkdir --parents /home/storage/.ssh<text:line-break/><text:s text:c="2"/>-&gt; touch /home/storage/.ssh/authorized_keys<text:line-break/><text:s text:c="2"/>-&gt; chmod 700 /home/storage/.ssh<text:line-break/><text:s text:c="2"/>-&gt; chmod 600 /home/storage/.ssh/authorized_keys<text:line-break/> 4/4 | Reloading the SSH config...<text:line-break/><text:s text:c="2"/>-&gt; /etc/init.d/ssh reload<text:line-break/>Setup complete!<text:line-break/>To create a new project, run "dazzle create PROJECT_NAME".<text:line-break/>pi@framboise ~ $</text:p></table:table-cell></table:table-row></table:table></draw:text-box></draw:frame></text:p>
      <text:h text:style-name="Heading_20_2" text:outline-level="2"><text:bookmark-start text:name="__RefHeading___creation_des_dossiers_partages_6"/><text:bookmark-start text:name="creation_des_dossiers_partages"/>Création des dossiers partagés<text:bookmark-end text:name="__RefHeading___creation_des_dossiers_partages_6"/><text:bookmark-end text:name="creation_des_dossiers_partages"/></text:h>
      <text:p text:style-name="Text_20_body">Pour créer un dossier partagé public, accessible par tous les ordinateurs liés au serveur sans restriction, il suffit d’exécuter la commande suivante :</text:p>
      <text:p text:style-name="Preformatted_20_Text">sudo dazzle create Public</text:p>
      <text:p text:style-name="Text_20_body">Pour créer un dossier partagé privé, il suffit d’exécuter la commande suivante :</text:p>
      <text:p text:style-name="Preformatted_20_Text">sudo dazzle create-encrypted Prive</text:p>
      <text:p text:style-name="Text_20_body">Après la création d’un dossier, le message suivant devrait s’afficher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reformatted_20_Text">pi@framboise ~ $ sudo dazzle create<text:s text:c="2"/>Public<text:line-break/>Creating project "Public"...<text:line-break/><text:s text:c="2"/>-&gt; /usr/bin/git init --bare /home/storage/Public<text:line-break/><text:s text:c="2"/>-&gt; /usr/bin/git config --file /home/storage/Public/config receive.denyNonFastForwards true<text:line-break/><text:s text:c="2"/>-&gt; echo "*.DMG -delta" &gt;&gt; /home/storage/Public/info/attributes<text:line-break/><text:s text:c="2"/>-&gt; chown --recursive storage:storage /home/storage<text:line-break/><text:s text:c="2"/>-&gt; chmod --recursive o-rwx /home/storage/Public<text:line-break/>Project "Public" was successfully created.<text:line-break/>To link up a SparkleShare client, enter the following<text:line-break/>details into the "Add Hosted Project..." dialog:<text:line-break/><text:s text:c="6"/>Address: ssh://storage@:22<text:line-break/><text:s text:c="2"/>Remote Path: /home/storage/Public<text:line-break/>To link up (more) computers, use the "dazzle link" command.<text:line-break/>pi@framboise ~ $</text:p></table:table-cell></table:table-row></table:table></draw:text-box></draw:frame></text:p>
      <text:h text:style-name="Heading_20_2" text:outline-level="2"><text:bookmark-start text:name="__RefHeading___installation_des_clients_7"/><text:bookmark-start text:name="installation_des_clients"/>Installation des clients<text:bookmark-end text:name="__RefHeading___installation_des_clients_7"/><text:bookmark-end text:name="installation_des_clients"/></text:h>
      <text:h text:style-name="Heading_20_3" text:outline-level="3"><text:bookmark-start text:name="__RefHeading___sur_une_machine_ubuntu_8"/><text:bookmark-start text:name="sur_une_machine_ubuntu"/>Sur une machine Ubuntu<text:bookmark-end text:name="__RefHeading___sur_une_machine_ubuntu_8"/><text:bookmark-end text:name="sur_une_machine_ubuntu"/></text:h>
      <text:p text:style-name="Text_20_body">Installer les paquets :Installez le paquet <text:span text:style-name="Strong_20_Emphasis">sparkleshare,libwebkit1.1-cil,git-core,python-nautilus</text:span> ou en ligne de commande :</text:p>
      <text:p text:style-name="Command Line Interface"><text:span text:style-name="PluginODTAutoStyle_span_17">$ </text:span><text:span text:style-name="PluginODTAutoStyle_span_18">sudo apt install sparkleshare libwebkit1.1-cil git-core python-nautilus</text:span></text:p>
      <text:p text:style-name="Text_20_body">Lancer sparkleshare :</text:p>
      <text:p text:style-name="Command Line Interface"><text:span text:style-name="PluginODTAutoStyle_span_19">$ </text:span><text:span text:style-name="PluginODTAutoStyle_span_20">sparkleshare start</text:span></text:p>
      <text:p text:style-name="Text_20_body">Renseigner quelques informations (nom, prénom, adresse mail) :<draw:frame draw:style-name="mediacenter" draw:name="1" text:anchor-type="paragraph" draw:z-index="1" svg:width="18.044583333333cm" style:rel-width="100%" svg:height="12.3825cm" style:rel-height="scale"><draw:image xlink:href="Pictures/ed3d15e7694ec51b27d6ebf42b5f772c.png" xlink:type="simple" xlink:show="embed" xlink:actuate="onLoad"/></draw:frame></text:p>
      <text:p text:style-name="Text_20_body">un petit tuto s'affiche.<draw:frame draw:style-name="mediacenter" draw:name="2" text:anchor-type="paragraph" draw:z-index="2" svg:width="18.044583333333cm" style:rel-width="100%" svg:height="12.3825cm" style:rel-height="scale"><draw:image xlink:href="Pictures/1e9879803158b0d22775852870a1fe14.png" xlink:type="simple" xlink:show="embed" xlink:actuate="onLoad"/></draw:frame></text:p>
      <text:p text:style-name="Text_20_body"><draw:frame draw:style-name="mediacenter" draw:name="3" text:anchor-type="paragraph" draw:z-index="3" svg:width="18.044583333333cm" style:rel-width="100%" svg:height="12.3825cm" style:rel-height="scale"><draw:image xlink:href="Pictures/5552d4fdaba59099f9410551b37bbaee.png" xlink:type="simple" xlink:show="embed" xlink:actuate="onLoad"/></draw:frame></text:p>
      <text:p text:style-name="Text_20_body"><draw:frame draw:style-name="mediacenter" draw:name="4" text:anchor-type="paragraph" draw:z-index="4" svg:width="18.044583333333cm" style:rel-width="100%" svg:height="12.3825cm" style:rel-height="scale"><draw:image xlink:href="Pictures/3b338d4bf0efd7252786c403b52399df.png" xlink:type="simple" xlink:show="embed" xlink:actuate="onLoad"/></draw:frame></text:p>
      <text:h text:style-name="Heading_20_3" text:outline-level="3"><text:bookmark-start text:name="__RefHeading___sur_une_machine_windows_9"/><text:bookmark-start text:name="sur_une_machine_windows"/>Sur une machine Windows<text:bookmark-end text:name="__RefHeading___sur_une_machine_windows_9"/><text:bookmark-end text:name="sur_une_machine_windows"/></text:h>
      <text:h text:style-name="Heading_20_2" text:outline-level="2"><text:bookmark-start text:name="__RefHeading___parametrage_de_la_connexion_entre_le_serveur_et_les_clients_10"/><text:bookmark-start text:name="parametrage_de_la_connexion_entre_le_serveur_et_les_clients"/>Paramétrage de la connexion entre le serveur et les clients<text:bookmark-end text:name="__RefHeading___parametrage_de_la_connexion_entre_le_serveur_et_les_clients_10"/><text:bookmark-end text:name="parametrage_de_la_connexion_entre_le_serveur_et_les_clients"/></text:h>
      <text:h text:style-name="Heading_20_3" text:outline-level="3"><text:bookmark-start text:name="__RefHeading___liaison_d_un_client_au_serveur_11"/><text:bookmark-start text:name="liaison_d_un_client_au_serveur"/>Liaison d’un client au serveur<text:bookmark-end text:name="__RefHeading___liaison_d_un_client_au_serveur_11"/><text:bookmark-end text:name="liaison_d_un_client_au_serveur"/></text:h>
      <text:p text:style-name="Text_20_body">Une fois passée cette présentation, il va falloir relier le client avec le serveur.</text:p>
      <text:h text:style-name="Heading_20_4" text:outline-level="4"><text:bookmark-start text:name="__RefHeading___sur_le_client_a_relier_12"/><text:bookmark-start text:name="sur_le_client_a_relier"/>Sur le client à relier<text:bookmark-end text:name="__RefHeading___sur_le_client_a_relier_12"/><text:bookmark-end text:name="sur_le_client_a_relier"/></text:h>
      <text:p text:style-name="Text_20_body">Récupérez la chaine d’authentification du client, c’est-à-dire l’empreinte qui permettra au serveur de connaître le client.</text:p>
      <text:p text:style-name="Text_20_body">Pour cela, allez dans le profil utilisateur, dossier SparkleShare :</text:p>
      <text:p text:style-name="Text_20_body">Sous Windows XP : C:\Documents And Settings\[UTILISATEUR]\SparkleShareSous Vista, 7 ou 8 : C:\Utilisateurs\[UTILISATEUR]\SparkleShareSous Ubuntu :Quand le client est installé, une icône apparaît dans la barre de notification.Cliquez une fois dessus, un menu s’affiche.<draw:frame draw:style-name="mediacenter" draw:name="5" text:anchor-type="paragraph" draw:z-index="5" svg:width="6.111875cm" style:rel-width="100%" svg:height="6.8791666666667cm" style:rel-height="scale"><draw:image xlink:href="Pictures/aabe354808f33fcd9e380207e0133f6c.png" xlink:type="simple" xlink:show="embed" xlink:actuate="onLoad"/></draw:frame>Cliquez sur SparkleShare : le répertoire SparkleShare de votre homedir s'ouvre.Ce dossier contient un fichier texte r <text:span text:style-name="Strong_20_Emphasis">[Utilisateur enregistré]‘s link code.txt</text:span> contenant la clé publique du client</text:p>
      <text:p text:style-name="Text_20_body"><draw:frame draw:style-name="PluginODTAutoStyle_Frame_21_text_frame" draw:name="Frame5" text:anchor-type="paragraph" svg:width="289.134pt" draw:z-index="0" svg:min-height="1cm"><draw:text-box><table:table table:style-name="PluginODTAutoStyle_Table_22"><table:table-column table:style-name="odt_auto_style_table_column_5_1"/><table:table-row><table:table-cell office:value-type="string" table:style-name="PluginODTAutoStyle_TableCell_23"><text:p text:style-name="PluginODTAutoStyle_Paragraph_24">Exemple de contenu :</text:p><text:p text:style-name="Preformatted_20_Text">ssh-rsa AAAAB3ABIwAAA.........Y7JCRaNrKF8ipz9mHwr26elQN.........aiclCn9lECE+qvL9Ew== VM-WIN7PRO-JC</text:p></table:table-cell></table:table-row></table:table></draw:text-box></draw:frame>Sélectionnez son contenu (<text:span text:style-name="Plugin_Keyboard___keyboard">Ctrl</text:span>+<text:span text:style-name="Plugin_Keyboard___keyboard">Alt</text:span>) et copiez-le dans le bloc-notes (Tout sélectionner = <text:span text:style-name="Plugin_Keyboard___keyboard">Ctrl</text:span>+<text:span text:style-name="Plugin_Keyboard___keyboard">Alt</text:span> puis copie = <text:span text:style-name="Plugin_Keyboard___keyboard">Ctrl</text:span>+<text:span text:style-name="Plugin_Keyboard___keyboard">Ctrl</text:span>).</text:p>
      <text:h text:style-name="Heading_20_4" text:outline-level="4"><text:bookmark-start text:name="__RefHeading___sur_le_serveur_via_ssh_13"/><text:bookmark-start text:name="sur_le_serveur_via_ssh"/>Sur le serveur, via ssh<text:bookmark-end text:name="__RefHeading___sur_le_serveur_via_ssh_13"/><text:bookmark-end text:name="sur_le_serveur_via_ssh"/></text:h>
      <text:p text:style-name="Text_20_body">Retournez sur le serveur via ssh ou en terminal et lancez la commande suivante :</text:p>
      <text:p text:style-name="Preformatted_20_Text">sudo dazzle link</text:p>
      <text:p text:style-name="Text_20_body">Le serveur demande de saisir le link code :</text:p>
      <text:p text:style-name="Text_20_body"><draw:frame draw:style-name="PluginODTAutoStyle_Frame_25_text_frame" draw:name="Frame6" text:anchor-type="paragraph" svg:width="289.134pt" draw:z-index="0" svg:min-height="1cm"><draw:text-box><table:table table:style-name="PluginODTAutoStyle_Table_26"><table:table-column table:style-name="odt_auto_style_table_column_6_1"/><table:table-row><table:table-cell office:value-type="string" table:style-name="PluginODTAutoStyle_TableCell_27"><text:p text:style-name="Preformatted_20_Text">pi@framboise ~ $ sudo dazzle link<text:line-break/>Paste your Client ID (found in the status icon menu) below and press &lt;ENTER&gt;.<text:line-break/><text:line-break/> Client ID:</text:p></table:table-cell></table:table-row></table:table></draw:text-box></draw:frame>Collez le contenu du fichier précédemment copié et tapez la touche <text:span text:style-name="Plugin_Keyboard___keyboard">↵ Entrée</text:span>.</text:p>
      <text:p text:style-name="Text_20_body">Le serveur affiche l’information suivante :</text:p>
      <text:p text:style-name="Text_20_body"><draw:frame draw:style-name="PluginODTAutoStyle_Frame_29_text_frame" draw:name="Frame7" text:anchor-type="paragraph" svg:width="289.134pt" draw:z-index="0" svg:min-height="1cm"><draw:text-box><table:table table:style-name="PluginODTAutoStyle_Table_30"><table:table-column table:style-name="odt_auto_style_table_column_7_1"/><table:table-row><table:table-cell office:value-type="string" table:style-name="PluginODTAutoStyle_TableCell_31"><text:p text:style-name="Preformatted_20_Text">...<text:line-break/> Client ID: xxxxx...xxxxx<text:line-break/><text:line-break/>The client with this ID can now access projects.<text:line-break/>Repeat this step to give access to more clients.<text:line-break/><text:line-break/>pi@framboise ~ $</text:p></table:table-cell></table:table-row></table:table></draw:text-box></draw:frame>Le client peut désormais se connecter et il faut répéter l’opération pour tous les clients à connecter.</text:p>
      <text:h text:style-name="Heading_20_3" text:outline-level="3"><text:bookmark-start text:name="__RefHeading___configuration_14"/><text:bookmark-start text:name="configuration"/>Configuration<text:bookmark-end text:name="__RefHeading___configuration_14"/><text:bookmark-end text:name="configuration"/></text:h>
      <text:p text:style-name="Text_20_body">Cliquez une fois sur l'icône dans la barre de notification. Un menu s’affiche :</text:p>
      <text:p text:style-name="Text_20_body"><draw:frame draw:style-name="mediacenter" draw:name="6" text:anchor-type="paragraph" draw:z-index="6" svg:width="6.111875cm" style:rel-width="100%" svg:height="6.8791666666667cm" style:rel-height="scale"><draw:image xlink:href="Pictures/aabe354808f33fcd9e380207e0133f6c.png" xlink:type="simple" xlink:show="embed" xlink:actuate="onLoad"/></draw:frame></text:p>
      <text:p text:style-name="Text_20_body">Cliquez sur <text:span text:style-name="Strong_20_Emphasis">Ajouter un produit hébergé...</text:span></text:p>
      <text:p text:style-name="Text_20_body"><draw:frame draw:style-name="mediacenter" draw:name="7" text:anchor-type="paragraph" draw:z-index="7" svg:width="18.150416666667cm" style:rel-width="100%" svg:height="12.488333333333cm" style:rel-height="scale"><draw:image xlink:href="Pictures/889c27a3a20dd31b68492ce47e6d8103.png" xlink:type="simple" xlink:show="embed" xlink:actuate="onLoad"/></draw:frame></text:p>
      <text:p text:style-name="Text_20_body"><draw:a xlink:type="simple" xlink:href="http://www.cachem.fr/wp-content/uploads/2012/12/Setup_paramok.png"><draw:frame draw:style-name="media" draw:name="8" text:anchor-type="as-char" draw:z-index="8" svg:width="13.996458333333cm" svg:height="9.7366666666667cm"><draw:image xlink:href="Pictures/8a587bb7104519c98d5dbd637e0e758a.png" xlink:type="simple" xlink:show="embed" xlink:actuate="onLoad"/></draw:frame></draw:a></text:p>
      <text:p text:style-name="Text_20_body">Une fenêtre d'erreur apparaît :</text:p>
      <text:p text:style-name="Text_20_body"><draw:a xlink:type="simple" xlink:href="http://www.cachem.fr/wp-content/uploads/2012/12/Setup_oops.png"><draw:frame draw:style-name="media" draw:name="9" text:anchor-type="as-char" draw:z-index="9" svg:width="13.996458333333cm" svg:height="9.7366666666667cm"><draw:image xlink:href="Pictures/514d8ff41f1b58180eef6dc00160bb86.png" xlink:type="simple" xlink:show="embed" xlink:actuate="onLoad"/></draw:frame></draw:a></text:p>
      <text:p text:style-name="Text_20_body">C’est tout à fait normal ! En effet, le serveur est prêt, le client est prêt mais il faut maintenant les lier ensemble.</text:p>
      <text:h text:style-name="Heading_20_3" text:outline-level="3"><text:bookmark-start text:name="__RefHeading___liaison_d_un_client_au_serveur_15"/><text:bookmark-start text:name="liaison_d_un_client_au_serveur1"/>Liaison d’un client au serveur<text:bookmark-end text:name="__RefHeading___liaison_d_un_client_au_serveur_15"/><text:bookmark-end text:name="liaison_d_un_client_au_serveur1"/></text:h>
      <text:h text:style-name="Heading_20_4" text:outline-level="4"><text:bookmark-start text:name="__RefHeading___sur_le_serveur_16"/><text:bookmark-start text:name="sur_le_serveur"/>Sur le serveur<text:bookmark-end text:name="__RefHeading___sur_le_serveur_16"/><text:bookmark-end text:name="sur_le_serveur"/></text:h>
      <text:p text:style-name="Text_20_body">Vous pouvez maintenant répéter l’opération de la Phase 4. Sauf que cette fois-ci, la dernière fenêtre sera :</text:p>
      <text:p text:style-name="Text_20_body"><draw:a xlink:type="simple" xlink:href="http://www.cachem.fr/wp-content/uploads/2012/12/Setup_ok.png"><draw:frame draw:style-name="media" draw:name="10" text:anchor-type="as-char" draw:z-index="10" svg:width="17.197916666667cm" style:rel-width="100%" svg:height="11.90625cm" style:rel-height="scale"><draw:image xlink:href="Pictures/394db2b3684fdc9c8302ad8b7b3d9cdb.png" xlink:type="simple" xlink:show="embed" xlink:actuate="onLoad"/></draw:frame></draw:a></text:p>
      <text:p text:style-name="Text_20_body"><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Si vous avez créé un dossier crypté (sudo dazzle create-encrypted Prive), une fenêtre vous demandera la saisie d’un mot de passe :</text:p><text:p text:style-name="Text_20_body"><draw:a xlink:type="simple" xlink:href="http://www.cachem.fr/wp-content/uploads/2012/12/Setup_crypt_password.png"><draw:frame draw:style-name="media" draw:name="11" text:anchor-type="as-char" draw:z-index="11" svg:width="17.197916666667cm" style:rel-width="100%" svg:height="11.90625cm" style:rel-height="scale"><draw:image xlink:href="Pictures/ef33279f3f4b5b87fd5689c407c62c60.png" xlink:type="simple" xlink:show="embed" xlink:actuate="onLoad"/></draw:frame></draw:a></text:p><text:p text:style-name="Text_20_body">Ce qui vous permettra de protéger le contenu et de ne le rendre accessible que par vous qui connaissez le mot de passe.</text:p></table:table-cell></table:table-row></table:table></draw:text-box></draw:frame></text:p>
      <text:h text:style-name="Heading_20_3" text:outline-level="3"><text:bookmark-start text:name="__RefHeading___utilisation_17"/><text:bookmark-start text:name="utilisation"/>Utilisation<text:bookmark-end text:name="__RefHeading___utilisation_17"/><text:bookmark-end text:name="utilisation"/></text:h>
      <text:p text:style-name="Text_20_body">Cliquez une fois sur l’icône de notification de SparkleShare, un menu s’affiche :</text:p>
      <text:p text:style-name="Text_20_body"><draw:a xlink:type="simple" xlink:href="http://www.cachem.fr/wp-content/uploads/2012/12/M1-1.png"><draw:frame draw:style-name="media" draw:name="12" text:anchor-type="as-char" draw:z-index="12" svg:width="7.6729166666667cm" style:rel-width="100%" svg:height="4.0745833333333cm" style:rel-height="scale"><draw:image xlink:href="Pictures/e3e6750a3568d8679cfd344bfc63f3d9.png" xlink:type="simple" xlink:show="embed" xlink:actuate="onLoad"/></draw:frame></draw:a></text:p>
      <text:p text:style-name="Text_20_body">Si vous cliquez sur <text:span text:style-name="Strong_20_Emphasis">Public</text:span>, une fenêtre s’ouvrira dans ce dernier.</text:p>
      <text:p text:style-name="Text_20_body">Si vous avez partagé ce dossier entre 2 ou N ordinateurs, tout ce que vous stockerez dedans sur l’ordinateur A sera disponible dans les autres ordinateurs.</text:p>
      <text:h text:style-name="Heading_20_2" text:outline-level="2"><text:bookmark-start text:name="__RefHeading___references_18"/><text:bookmark-start text:name="references"/>Références<text:bookmark-end text:name="__RefHeading___references_18"/><text:bookmark-end text:name="references"/></text:h>
      <text:a xlink:type="simple" xlink:href="http://www.cachem.fr/installer-sparkleshare-dropbox-like-open-source/" text:style-name="Internet_20_link" text:visited-style-name="Visited_20_Internet_20_Link">http://www.cachem.fr/installer-sparkleshare-dropbox-like-open-sourc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5::29:31</meta:creation-date>
    <dc:creator>Generated</dc:creator>
    <dc:date>2026-09-10T15::29:31</dc:date>
    <dc:language>en-US</dc:language>
    <meta:editing-cycles>1</meta:editing-cycles>
    <meta:editing-duration>PT0S</meta:editing-duration>
    <dc:title>logiciel:internet:sparkleshare:start</dc:title>
  </office:meta>
</office:document-meta>
</file>