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aaf8f2b6c49f2653ac66e848263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raspi:start"/><text:bookmark-start text:name="__RefHeading___dwservice_sur_raspberry_piun_teamviewer_like_voire_mieux_1"/><text:bookmark-start text:name="dwservice_sur_raspberry_piun_teamviewer_like_voire_mieux"/>DWservice sur Raspberry Pi : un TeamViewer like, voire mieux<text:bookmark-end text:name="__RefHeading___dwservice_sur_raspberry_piun_teamviewer_like_voire_mieux_1"/><text:bookmark-end text:name="dwservice_sur_raspberry_pi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doc.nfrappe.fr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onnectez-vous via SSH</text:span> sur le Raspberry Pi à contrôler :</text:p>
      <text:p text:style-name="Command Line Interface"><text:span text:style-name="PluginODTAutoStyle_span_1">...@...:~ $ </text:span><text:span text:style-name="PluginODTAutoStyle_span_2">ssh framboise</text:span><text:line-break/><text:span text:style-name="PluginODTAutoStyle_span_3">...</text:span><text:line-break/><text:span text:style-name="PluginODTAutoStyle_span_4">pi@framboise:~ $ </text:span></text:p>
      <text:p text:style-name="Text_20_body"><text:span text:style-name="Strong_20_Emphasis">téléchargez l’agent</text:span> :</text:p>
      <text:p text:style-name="Command Line Interface"><text:span text:style-name="PluginODTAutoStyle_span_5">pi@framboise:~ $ </text:span><text:span text:style-name="PluginODTAutoStyle_span_6">cd Desktop</text:span><text:line-break/><text:span text:style-name="PluginODTAutoStyle_span_7">pi@framboise:~/Desktop $ </text:span><text:span text:style-name="PluginODTAutoStyle_span_8">curl -sSL https://www.dwservice.net/download/dwagent_generic.sh -o dwagent.sh</text:span><text:line-break/><text:span text:style-name="PluginODTAutoStyle_span_9">pi@framboise:~/Desktop $ </text:span><text:span text:style-name="PluginODTAutoStyle_span_10">sudo chmod +x dwagent.sh</text:span></text:p>
      <text:p text:style-name="Text_20_body"><text:span text:style-name="Strong_20_Emphasis">Installez l'agent</text:span> :</text:p>
      <text:p text:style-name="Command Line Interface"><text:span text:style-name="PluginODTAutoStyle_span_11">pi@framboise:~/Desktop $ </text:span><text:span text:style-name="PluginODTAutoStyle_span_12">sudo ./dwagent.sh</text:span><text:line-break/><text:span text:style-name="PluginODTAutoStyle_span_13">Extracting file ...</text:span><text:line-break/><text:span text:style-name="PluginODTAutoStyle_span_14">Running installer ...</text:span><text:line-break/><text:span text:style-name="PluginODTAutoStyle_span_15">...</text:span><text:line-break/><text:span text:style-name="PluginODTAutoStyle_span_16">1. Installer</text:span><text:line-break/><text:span text:style-name="PluginODTAutoStyle_span_17">2. Exécuter</text:span><text:line-break/><text:span text:style-name="PluginODTAutoStyle_span_18">3. Je refuse</text:span><text:line-break/><text:span text:style-name="PluginODTAutoStyle_span_19">Option (3): </text:span><text:span text:style-name="PluginODTAutoStyle_span_20">1</text:span><text:line-break/><text:span text:style-name="PluginODTAutoStyle_span_21">Patientez...</text:span><text:line-break/><text:span text:style-name="PluginODTAutoStyle_span_22"/><text:line-break/><text:span text:style-name="PluginODTAutoStyle_span_23">Choisissez le chemin d'installation :</text:span><text:line-break/><text:span text:style-name="PluginODTAutoStyle_span_24">Chemin (/usr/share/dwagent): </text:span><text:line-break/><text:span text:style-name="PluginODTAutoStyle_span_25">Patientez...</text:span><text:line-break/><text:span text:style-name="PluginODTAutoStyle_span_26"/><text:line-break/><text:span text:style-name="PluginODTAutoStyle_span_27">Voulez-vous installer DWAgent dans '/usr/share/dwagent' ?</text:span><text:line-break/><text:span text:style-name="PluginODTAutoStyle_span_28"/><text:line-break/><text:span text:style-name="PluginODTAutoStyle_span_29">1. Oui</text:span><text:line-break/><text:span text:style-name="PluginODTAutoStyle_span_30">2. Non</text:span><text:line-break/><text:span text:style-name="PluginODTAutoStyle_span_31">Option (2): </text:span><text:span text:style-name="PluginODTAutoStyle_span_32">1</text:span><text:line-break/><text:span text:style-name="PluginODTAutoStyle_span_33">Patientez...</text:span><text:line-break/><text:span text:style-name="PluginODTAutoStyle_span_34">...</text:span><text:line-break/><text:span text:style-name="PluginODTAutoStyle_span_35">Comment préférez vous paramétrer l'agent ?</text:span><text:line-break/><text:span text:style-name="PluginODTAutoStyle_span_36"/><text:line-break/><text:span text:style-name="PluginODTAutoStyle_span_37">1. Entrez le code d'installation</text:span><text:line-break/><text:span text:style-name="PluginODTAutoStyle_span_38">2. Créer un nouvel agent</text:span><text:line-break/><text:span text:style-name="PluginODTAutoStyle_span_39">Option (1): </text:span><text:line-break/><text:span text:style-name="PluginODTAutoStyle_span_40">Patientez...</text:span><text:line-break/><text:span text:style-name="PluginODTAutoStyle_span_41"/><text:line-break/><text:span text:style-name="PluginODTAutoStyle_span_42">Saisissez le code d'installation</text:span><text:line-break/><text:span text:style-name="PluginODTAutoStyle_span_43">Code: </text:span><text:span text:style-name="PluginODTAutoStyle_span_44">343535325</text:span><text:line-break/><text:span text:style-name="PluginODTAutoStyle_span_45">Patientez...</text:span><text:line-break/><text:span text:style-name="PluginODTAutoStyle_span_46">Vérification du code d'installation...</text:span><text:line-break/><text:span text:style-name="PluginODTAutoStyle_span_47"/><text:line-break/><text:span text:style-name="PluginODTAutoStyle_span_48">L'installation est terminée.</text:span><text:line-break/><text:span text:style-name="PluginODTAutoStyle_span_49">...</text:span></text:p>
      <text:p text:style-name="Text_20_body">Le code d'installation à saisir est celui fourni par le PC qui contrôlera le RaspBerry Pi.</text:p>
      <text:h text:style-name="Heading_20_3" text:outline-level="3"><text:bookmark-start text:name="__RefHeading___sur_votre_pc_ajouter_a_votre_compte_une_machine_a_surveiller_4"/><text:bookmark-start text:name="sur_votre_pc_ajouter_a_votre_compte_une_machine_a_surveiller"/>Sur votre PC, ajouter à votre compte une machine à surveiller<text:bookmark-end text:name="__RefHeading___sur_votre_pc_ajouter_a_votre_compte_une_machine_a_surveiller_4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0beaaf8f2b6c49f2653ac66e84826366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Command Line Interface"><text:span text:style-name="PluginODTAutoStyle_span_50">pi@framboise:~ $ </text:span><text:span text:style-name="PluginODTAutoStyle_span_51">sudo dwaguninstall </text:span><text:line-break/><text:span text:style-name="PluginODTAutoStyle_span_52">...</text:span><text:line-break/><text:span text:style-name="PluginODTAutoStyle_span_53">Voulez-vous supprimer DWAgent ?</text:span><text:line-break/><text:span text:style-name="PluginODTAutoStyle_span_54"/><text:line-break/><text:span text:style-name="PluginODTAutoStyle_span_55">1. Oui</text:span><text:line-break/><text:span text:style-name="PluginODTAutoStyle_span_56">2. Non</text:span><text:line-break/><text:span text:style-name="PluginODTAutoStyle_span_57">Option (2): </text:span><text:span text:style-name="PluginODTAutoStyle_span_58">1</text:span><text:line-break/><text:span text:style-name="PluginODTAutoStyle_span_59">Patientez...</text:span><text:line-break/><text:span text:style-name="PluginODTAutoStyle_span_60">Désinstallation du moniteur...</text:span><text:line-break/><text:span text:style-name="PluginODTAutoStyle_span_61">Désinstallation du service...</text:span><text:line-break/><text:span text:style-name="PluginODTAutoStyle_span_62">Désinstallation des raccourcis...</text:span><text:line-break/><text:span text:style-name="PluginODTAutoStyle_span_63"/><text:line-break/><text:span text:style-name="PluginODTAutoStyle_span_64">La désinstallation est terminée.</text:span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metal3d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6::01:26</meta:creation-date>
    <dc:creator>Generated</dc:creator>
    <dc:date>2026-08-29T06::01:26</dc:date>
    <dc:language>en-US</dc:language>
    <meta:editing-cycles>1</meta:editing-cycles>
    <meta:editing-duration>PT0S</meta:editing-duration>
    <dc:title>logiciel:internet:dwservice:raspi:start</dc:title>
  </office:meta>
</office:document-meta>
</file>