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16a0d02970fd2879c1fcc11359cb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qna:start"/><text:bookmark-start text:name="__RefHeading___qnafaq_1"/><text:bookmark-start text:name="qnafaq"/>qna : FAQ<text:bookmark-end text:name="__RefHeading___qnafaq_1"/><text:bookmark-end text:name="qnafaq"/></text:h>
      <text:p text:style-name="Text_20_body">Le plugin QnA organiser une section FAQ avec une syntaxe claire pour les questions et réponses ainsi qu'un moyen pratique de créer une table des matières pour la FAQ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qna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plugin prend en charge plusieurs styles visuels et vous pouvez sélectionner celui que vous prégérez à l'aide de Configuration Manager.</text:p>
      <text:p text:style-name="Text_20_body">Recherchez «QnA» dans la section de configuration du plugin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yntaxe_6"/><text:bookmark-start text:name="syntaxe"/>Syntaxe<text:bookmark-end text:name="__RefHeading___syntaxe_6"/><text:bookmark-end text:name="syntaxe"/></text:h>
      <text:p text:style-name="Text_20_body">Le bloc QnA de base commence par une question et est suivi d'une ou plusieurs réponses facultatives.</text:p>
      <text:p text:style-name="Text_20_body">Les questions sont marquées par un triple point d'interrogation au début d'une ligne, les réponses avec un triple point d'exclamation :</text:p>
      <text:p text:style-name="Preformatted_20_Text">??? How do I format a question?<text:line-break/>!!! Put triple question mark at the start of a line followed by the question title.</text:p>
      <text:p text:style-name="Text_20_body"><draw:frame draw:style-name="mediacenter" draw:name="0" text:anchor-type="paragraph" draw:z-index="0" svg:width="10.583333333333cm" svg:height="17.568333333333cm"><draw:image xlink:href="Pictures/6016a0d02970fd2879c1fcc11359cb16.png" xlink:type="simple" xlink:show="embed" xlink:actuate="onLoad"/></draw:frame></text:p>
      <text:p text:style-name="Text_20_body">La première ligne de la question (sur la même ligne que le marqueur ???) sert de titre de la question et ne prend en charge aucune mise en forme.</text:p>
      <text:p text:style-name="Text_20_body">Le reste du texte entre le titre et la première réponse est traité comme le détail de la question et peut contenir presque toutes les syntaxes DokuWiki (sauf les en-têtes). Cela s'applique également au bloc de réponse : aucune limitation de syntaxe.</text:p>
      <text:p text:style-name="Text_20_body">Normalement, les blocs de questions et réponses s'étendent jusqu'au début du bloc suivant ou jusqu'à la section suivante.</text:p>
      <text:p text:style-name="Text_20_body">Pour mélanger la syntaxe QnA avec du texte brut, vous pouvez explicitement terminer le bloc par le marqueur de bloc de question sans titre de question :</text:p>
      <text:p text:style-name="Preformatted_20_Text">??? Comment terminer un bloc QnA ?<text:line-break/>Que faire si je veux mettre du texte après le bloc et que ce texte n'appartient pas à la réponse ?<text:line-break/><text:line-break/>!!! Mettez un triple point d'interrogation au début d'une ligne.<text:line-break/>???<text:line-break/><text:line-break/>Ce texte ne fait pas partie de la réponse.</text:p>
      <text:p text:style-name="Text_20_body">Vous pouvez organiser plusieurs questions en sections en utilisant une syntaxe de titre légèrement modifiée :</text:p>
      <text:p text:style-name="Preformatted_20_Text">=?==== Level 1 headline ======<text:line-break/>=?=== Level 2 headline =====<text:line-break/>=?== Level 3 headline ====<text:line-break/>=?= Level 4 headline ===</text:p>
      <text:p text:style-name="Text_20_body">Les titres normaux sont toujours respectés et peuvent être utilisés avec des titres personnalisés.</text:p>
      <text:p text:style-name="Text_20_body">La seule différence est qu'ils ne figurent pas dans la table des matières QnA.</text:p>
      <text:p text:style-name="Text_20_body">La table des matières QnA peut être insérée avec la syntaxe </text:p>
      <text:p text:style-name="Text_20_body"> ou </text:p>
      <text:p text:style-name="Text_20_body">.</text:p>
      <text:p text:style-name="Text_20_body">Elle sera rendue sous forme d'une liste non ordonnée de toutes les questions sur la page actuelle.</text:p>
      <text:p text:style-name="Text_20_body">Notez qu'en raison de contraintes d'implémentation, la table des matières de la page actuelle peut ne pas être correctement mise à jour dans l'aperçu lors de la modification de la page.</text:p>
      <text:p text:style-name="Text_20_body">Au lieu de la page actuelle, vous pouvez insérer la table des matières pour d'autres pages en ajoutant les noms de page à la syntaxe </text:p>
      <text:p text:style-name="Text_20_body"> syntax :</text:p>
      <text:p text:style-name="Preformatted_20_Text">~~QNA faq:installation faq:sequrity faq:usage~~</text:p>
      <text:p text:style-name="Text_20_body">Lorsque plusieurs noms de page sont spécifiés, le plugin combinera les informations de toutes les pages dans une seule table des matiè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qna" text:style-name="Internet_20_link" text:visited-style-name="Visited_20_Internet_20_Link">https://www.dokuwiki.org/plugin:qna</text:a></text:p>
      <text:p text:style-name="Horizontal_20_Line"/>
      <text:p text:style-name="Text_20_body"><text:span text:style-name="Emphasis">Basé sur &lt;&lt; <text:a xlink:type="simple" xlink:href="https://www.dokuwiki.org/plugin:qna" text:style-name="Internet_20_link" text:visited-style-name="Visited_20_Internet_20_Link">QnA Plugin</text:a> &gt;&gt; par Mykola Ostrovsky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5::54:08</meta:creation-date>
    <dc:creator>Generated</dc:creator>
    <dc:date>2026-08-31T05::54:08</dc:date>
    <dc:language>en-US</dc:language>
    <meta:editing-cycles>1</meta:editing-cycles>
    <meta:editing-duration>PT0S</meta:editing-duration>
    <dc:title>logiciel:internet:dokuwiki:plugins:qna:start</dc:title>
  </office:meta>
</office:document-meta>
</file>