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9cf6188f56de95a85e15f3ed8f60a6.png"/>
  <manifest:file-entry manifest:media-type="image/png" manifest:full-path="Pictures/b7a7a79559116550c8e8a8ffd1d4f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ove:start"/><text:bookmark-start text:name="__RefHeading___movedeplace_et_renomme_des_pages_et_des_fichiers_multimedias_1"/><text:bookmark-start text:name="movedeplace_et_renomme_des_pages_et_des_fichiers_multimedias"/>move : déplace et renomme des pages et des fichiers multimédias<text:bookmark-end text:name="__RefHeading___movedeplace_et_renomme_des_pages_et_des_fichiers_multimedias_1"/><text:bookmark-end text:name="movedeplace_et_renomme_des_pages_et_des_fichiers_multimedias"/></text:h>
      <text:p text:style-name="Text_20_body">Ce plugin déplace et renomme des pages et des espaces de noms y compris des fichiers multimédias en ajustant automatiquement les liens et références qui pointent vers ces pag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aites une sauvegarde avant d'utiliser ce plugin, surtout si vous prévoyez d'apporter des modifications importantes !</text:p><text:p text:style-name="Text_20_body">Ce plugin ne met pas à jour les règles ACL. Par exemple, si vous aviez une règle ACL qui protégeait en lecture une page wiki, cette règle n'aurait plus aucun effet après avoir déplacé cette page.</text:p></table:table-cell></table:table-row></table:table></draw:text-box></draw:frame>Recherchez et installez le plugin à l'aide du <text:span text:style-name="Strong_20_Emphasis">Gestionnaire d'extensio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frame draw:style-name="mediacenter" draw:name="0" text:anchor-type="paragraph" draw:z-index="0" svg:width="15.875cm" svg:height="9.5353645266594cm"><draw:image xlink:href="Pictures/6a9cf6188f56de95a85e15f3ed8f60a6.png" xlink:type="simple" xlink:show="embed" xlink:actuate="onLoad"/></draw:frame></text:p>
      <text:h text:style-name="Heading_20_3" text:outline-level="3"><text:bookmark-start text:name="__RefHeading___deplacer_la_page_ou_l_espace_de_noms_en_cours_6"/><text:bookmark-start text:name="deplacer_la_page_ou_l_espace_de_noms_en_cours"/>Déplacer la page ou l'espace de noms en cours<text:bookmark-end text:name="__RefHeading___deplacer_la_page_ou_l_espace_de_noms_en_cours_6"/><text:bookmark-end text:name="deplacer_la_page_ou_l_espace_de_noms_en_cours"/></text:h>
      <text:p text:style-name="Text_20_body">C'est la partie principale du plugin.</text:p>
      <text:p text:style-name="Text_20_body">Pour l'utiliser, ouvrez la page à modifier, ouvrez le menu Admin et sélectionnez <text:span text:style-name="Strong_20_Emphasis">Déplacer/Renommer pages et catégories...</text:span></text:p>
      <text:p text:style-name="Text_20_body">Dans la zone de saisie, basculez entre la page ou l'espace de noms actuel et indiquez un nouvel emplacement.</text:p>
      <text:p text:style-name="Text_20_body">Cliquez sur Démarrer pour prévisualiser vos modifications et vous pouvez démarrer l'opération de déplacement.</text:p>
      <text:p text:style-name="Text_20_body">Pour déplacer un espace de noms avec quelques pages dans des sous-espaces mais aucune directement sous l'espace de noms, utilisez la méthode de déplacement basée sur l'arborescence.</text:p>
      <text:h text:style-name="Heading_20_3" text:outline-level="3"><text:bookmark-start text:name="__RefHeading___deplacement_base_sur_l_arborescence_7"/><text:bookmark-start text:name="deplacement_base_sur_l_arborescence"/>Déplacement basé sur l'arborescence<text:bookmark-end text:name="__RefHeading___deplacement_base_sur_l_arborescence_7"/><text:bookmark-end text:name="deplacement_base_sur_l_arborescence"/></text:h>
      <text:p text:style-name="Text_20_body">Pour les restructurations plus compliquées, ouvrez le <text:span text:style-name="underline">gestionnaire de déplacements par arborescence</text:span> en cliquant sur le lien :
<draw:frame draw:style-name="mediacenter" draw:name="1" text:anchor-type="paragraph" draw:z-index="1" svg:width="15.875cm" svg:height="10.87385620915cm"><draw:image xlink:href="Pictures/b7a7a79559116550c8e8a8ffd1d4fd10.png" xlink:type="simple" xlink:show="embed" xlink:actuate="onLoad"/></draw:frame></text:p>
      <text:p text:style-name="Text_20_body">Le gestionnaire de déplacement permet de faire les déplacements et renommages par des opérations de glisser-déposer.</text:p>
      <text:p text:style-name="Text_20_body">Déplacez simplement les pages, les fichiers multimédias et les espaces de noms vers les emplacements voulus jusqu'à ce que l'arborescence reflète la nouvelle mise en page.</text:p>
      <text:p text:style-name="Text_20_body">Plusieurs pages, fichiers multimédias ou espaces de noms peuvent être sélectionnés à l'aide de cases à cocher.
Lorsque l'un des éléments sélectionnés est déplacé, tous les éléments sélectionnés sont déplacés.</text:p>
      <text:p text:style-name="Text_20_body">Le déplacement échoue (c'est-à-dire que rien n'est changé) si l'un des éléments sélectionnés ne peut pas être déplacé vers la cible (en raison d'un conflit de dénomination).</text:p>
      <text:p text:style-name="Text_20_body">De nouveaux espaces de noms peuvent être créés en cliquant sur l'icône «+» à côté de l'espace de noms racine.</text:p>
      <text:p text:style-name="Text_20_body">Les espaces de noms nouvellement créés peuvent ensuite être déplacés et / ou renommés.</text:p>
      <text:h text:style-name="Heading_20_3" text:outline-level="3"><text:bookmark-start text:name="__RefHeading___renommer_une_page_simple_8"/><text:bookmark-start text:name="renommer_une_page_simple"/>Renommer une page simple<text:bookmark-end text:name="__RefHeading___renommer_une_page_simple_8"/><text:bookmark-end text:name="renommer_une_page_simple"/></text:h>
      <text:p text:style-name="Text_20_body">Les utilisateurs peuvent renommer (ou déplacer) la page sur laquelle ils se trouvent actuellement, par un bouton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dokuwiki.org/plugin:move" text:style-name="Internet_20_link" text:visited-style-name="Visited_20_Internet_20_Link">https://www.dokuwiki.org/plugin:move</text:a></text:p>
      <text:p text:style-name="Horizontal_20_Line"/>
      <text:p text:style-name="Text_20_body"><text:span text:style-name="Emphasis">Basé sur &lt;&lt; <text:a xlink:type="simple" xlink:href="https://www.dokuwiki.org/plugin:move" text:style-name="Internet_20_link" text:visited-style-name="Visited_20_Internet_20_Link">Move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06</meta:creation-date>
    <dc:creator>Generated</dc:creator>
    <dc:date>2026-08-31T03::31:06</dc:date>
    <dc:language>en-US</dc:language>
    <meta:editing-cycles>1</meta:editing-cycles>
    <meta:editing-duration>PT0S</meta:editing-duration>
    <dc:title>logiciel:internet:dokuwiki:plugins:move:start</dc:title>
  </office:meta>
</office:document-meta>
</file>