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c16de97dce68b384704dd1a95ded79c.png"/>
  <manifest:file-entry manifest:media-type="image/png" manifest:full-path="Pictures/14741d164131cc01c3e9f22b07d07bf5.png"/>
  <manifest:file-entry manifest:media-type="image/png" manifest:full-path="Pictures/5dab43068e186930cdb2318d82f66b91.png"/>
  <manifest:file-entry manifest:media-type="image/png" manifest:full-path="Pictures/73566d432806e55d1834e7e92f9eed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ustombuttons:start"/><text:bookmark-start text:name="__RefHeading___custombuttonsajout_de_boutons_personnalises_a_la_barre_d_outils_1"/><text:bookmark-start text:name="custombuttonsajout_de_boutons_personnalises_a_la_barre_d_outils"/>custombuttons : ajout de boutons personnalisés à la barre d'outils<text:bookmark-end text:name="__RefHeading___custombuttonsajout_de_boutons_personnalises_a_la_barre_d_outils_1"/><text:bookmark-end text:name="custombuttonsajout_de_boutons_personnalises_a_la_barre_d_outils"/></text:h>
      <text:p text:style-name="Text_20_body">Un plugin pour ajouter des boutons personnalisés à la barre d'outils, pour raccourcir les blocs de code couramment utilisés.</text:p>
      <text:p text:style-name="Text_20_body">L'arrière-plan convivial permet d'ajouter deux types de boutons de raccourci :</text:p>
      <text:p text:style-name="Text_20_body">Blocs de texte simples : utile pour obtenir un raccourci d'URL, les adresses e-mail et les balises wiki généralement compliquées que vous utilisez souvent.Wiki Format blocks : utilisé lorsque les balises que vous souhaitez raccourcir ont une partie d'ouverture et de fermeture et que l'utilisateur doit ajouter quelque chose au milieu. ex:</text:p>
      <text:p text:style-name="Preformatted_20_Text">&lt;file bash bash.sh&gt;&lt;/file&gt;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-in <text:span text:style-name="Strong_20_Emphasis">custombuttons</text:span> en utilisant le gestionnaire d'extension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exemples_6"/><text:bookmark-start text:name="exemples"/>Exemples<text:bookmark-end text:name="__RefHeading___exemples_6"/><text:bookmark-end text:name="exemples"/></text:h>
      <text:p text:style-name="Text_20_body">Pour <text:span text:style-name="Strong_20_Emphasis">ajouter un bouton</text:span>, vous devez vous connecter en tant qu'administrateur et cliquer sur le bouton “Administrer”.Bouton de raccourci pour une URL couramment utilisée<draw:frame draw:style-name="mediacenter" draw:name="0" text:anchor-type="paragraph" draw:z-index="0" svg:width="10.583333333333cm" svg:height="7.1966666666667cm"><draw:image xlink:href="Pictures/cc16de97dce68b384704dd1a95ded79c.png" xlink:type="simple" xlink:show="embed" xlink:actuate="onLoad"/></draw:frame>Bouton de raccourci pour ajouter un script bash<draw:frame draw:style-name="mediacenter" draw:name="1" text:anchor-type="paragraph" draw:z-index="1" svg:width="10.583333333333cm" svg:height="6.6675cm"><draw:image xlink:href="Pictures/14741d164131cc01c3e9f22b07d07bf5.png" xlink:type="simple" xlink:show="embed" xlink:actuate="onLoad"/></draw:frame><text:span text:style-name="Strong_20_Emphasis">Suppression</text:span> : Cliquez simplement sur un bouton radio, puis cliquez sur «Supprimer».<draw:frame draw:style-name="mediacenter" draw:name="2" text:anchor-type="paragraph" draw:z-index="2" svg:width="10.583333333333cm" svg:height="3.7041666666667cm"><draw:image xlink:href="Pictures/5dab43068e186930cdb2318d82f66b91.png" xlink:type="simple" xlink:show="embed" xlink:actuate="onLoad"/></draw:frame><text:span text:style-name="Strong_20_Emphasis">Utilisation des boutons</text:span> : Après avoir correctement inséré certains boutons, vous devriez pouvoir les voir dans la barre d'outils d'édition, comme ceci :<draw:frame draw:style-name="mediacenter" draw:name="3" text:anchor-type="paragraph" draw:z-index="3" svg:width="10.583333333333cm" svg:height="2.38125cm"><draw:image xlink:href="Pictures/73566d432806e55d1834e7e92f9eed85.png" xlink:type="simple" xlink:show="embed" xlink:actuate="onLoad"/></draw:frame><text:span text:style-name="Strong_20_Emphasis">Codes multilignes</text:span> : Si vous voulez un raccourci pour un modèle multiligne couramment utilisé (par exemple, une table), vous pouvez utiliser «\n» dans le champ de code pour indiquer le changement de ligne. Exemple :</text:p>
      <text:p text:style-name="Preformatted_20_Text">Label: 3x3 Table<text:line-break/>Code: ^ header1<text:s text:c="2"/>^ header2<text:s text:c="2"/>^ header3<text:s text:c="2"/>^\n|<text:s text:c="2"/>valueA1<text:s text:c="2"/>|<text:s text:c="2"/>valueA2<text:s text:c="2"/>|<text:s text:c="2"/>valueA3<text:s text:c="2"/>|\n|<text:s text:c="2"/>valueB1<text:s text:c="2"/>|<text:s text:c="2"/>valueB2<text:s text:c="2"/>|<text:s text:c="2"/>valueB3<text:s text:c="2"/>|</text:p>
      <text:h text:style-name="Heading_20_3" text:outline-level="3"><text:bookmark-start text:name="__RefHeading___problemes_et_solutions_7"/><text:bookmark-start text:name="problemes_et_solutions"/>Problèmes et solutions<text:bookmark-end text:name="__RefHeading___problemes_et_solutions_7"/><text:bookmark-end text:name="problemes_et_solutions"/></text:h>
      <text:list text:style-name="List_20_1" text:continue-numbering="false">
        <text:list-item>
          <text:p text:style-name="LastListParagraph_List_20_1_Content_First"><text:span text:style-name="PluginODTAutoStyle_Text_1">?? Les icônes de texte sont trop petites pour être lues</text:span></text:p>
          <text:line-break/>
        </text:list-item>
      </text:list>
      <text:line-break/>
      <text:p text:style-name="Text_20_body">!!! Certaines versions de dokuwiki redimensionnent les icônes à une taille de 16×16.</text:p>
      <text:p text:style-name="Text_20_body">Il suffit de commenter le redimensionnement de la largeur dans /lib/scripts/edit.js (vers la ligne 40) :</text:p>
      <text:p text:style-name="Preformatted_20_Text"> ...<text:line-break/><text:s text:c="4"/>// create the icon and add it to the button<text:line-break/><text:s text:c="4"/>$ico.attr('src', icon);<text:line-break/><text:s text:c="4"/>//Disable resizing icons<text:line-break/><text:s text:c="3"/>// $ico.attr('width', 16);<text:line-break/><text:s text:c="3"/>$ico.attr('height', 16);<text:line-break/><text:s text:c="4"/>$btn.append($ico);<text:line-break/> ...</text:p>
      <text:p text:style-name="Text_20_body">Si vous utilisez un modèle dokuwiki (comme vector par exemple) ayant un fichier <text:span text:style-name="Strong_20_Emphasis">user.js</text:span>, copiez la fonction du fichier <text:span text:style-name="Strong_20_Emphasis">edit.js</text:span> qui gère le bouton de la barre d'outils et collez-la dans le fichier <text:span text:style-name="Strong_20_Emphasis">user.js</text:span> et désactivez l'icône localement dans le fichier user.js.</text:p>
      <text:p text:style-name="Text_20_body">N'oubliez pas d'activer l'option de modèle <text:span text:style-name="Strong_20_Emphasis">user-script overwrite</text:span>. </text:p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en)</text:span> <text:a xlink:type="simple" xlink:href="https://www.dokuwiki.org/plugin:custombuttons" text:style-name="Internet_20_link" text:visited-style-name="Visited_20_Internet_20_Link">https://www.dokuwiki.org/plugin:custombuttons</text:a></text:p>
      <text:p text:style-name="Horizontal_20_Line"/>
      <text:p text:style-name="Text_20_body"><text:span text:style-name="Emphasis">Basé sur &lt;&lt; <text:a xlink:type="simple" xlink:href="https://www.dokuwiki.org/plugin:custombuttons" text:style-name="Internet_20_link" text:visited-style-name="Visited_20_Internet_20_Link">CustomButtons Plugin</text:a> &gt;&gt; par Constantinos (ConX) Xanthopoulo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3::22:10</meta:creation-date>
    <dc:creator>Generated</dc:creator>
    <dc:date>2026-09-09T23::22:10</dc:date>
    <dc:language>en-US</dc:language>
    <meta:editing-cycles>1</meta:editing-cycles>
    <meta:editing-duration>PT0S</meta:editing-duration>
    <dc:title>logiciel:internet:dokuwiki:plugins:custombuttons:start</dc:title>
  </office:meta>
</office:document-meta>
</file>