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c822191c0f13f595c0f0c94a6c37852.png"/>
  <manifest:file-entry manifest:media-type="image/png" manifest:full-path="Pictures/b25fadd05d0615f8526a3fbe29e4ae5d.png"/>
  <manifest:file-entry manifest:media-type="image/png" manifest:full-path="Pictures/c80572cf70d7361687ef7332477bfd74.png"/>
  <manifest:file-entry manifest:media-type="image/png" manifest:full-path="Pictures/c400d14281f4ea464883d1eaa7735a0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adminer:start"/><text:bookmark-start text:name="__RefHeading___adminerune_interface_web_pour_gerer_les_bdd_sql_1"/><text:bookmark-start text:name="adminerune_interface_web_pour_gerer_les_bdd_sql"/>Adminer : une interface web pour gérer les BDD SQL<text:bookmark-end text:name="__RefHeading___adminerune_interface_web_pour_gerer_les_bdd_sql_1"/><text:bookmark-end text:name="adminerune_interface_web_pour_gerer_les_bdd_sql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Strong_20_Emphasis">Adminer</text:span>, c'est comme phpMyAdmin mais en beaucoup plus light : un seul fichier prêt à être déployer sur le serveur cible.</text:p>
      <text:p text:style-name="Text_20_body">En plus, Adminer est disponible pour MySQL, PostgreSQL, SQLite, MS SQL, Oracle, Firebird, SimpleDB, ElasticSearch et MongoDB.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<text:span text:style-name="Strong_20_Emphasis">Téléchargez Adminer</text:span> sur <text:a xlink:type="simple" xlink:href="https://www.adminer.org/" text:style-name="Internet_20_link" text:visited-style-name="Visited_20_Internet_20_Link">https://www.adminer.org/</text:a> :<draw:frame draw:style-name="mediacenter" draw:name="0" text:anchor-type="paragraph" draw:z-index="0" svg:width="10.583333333333cm" svg:height="5.3972360764755cm"><draw:image xlink:href="Pictures/ec822191c0f13f595c0f0c94a6c37852.png" xlink:type="simple" xlink:show="embed" xlink:actuate="onLoad"/></draw:frame><draw:frame draw:style-name="mediacenter" draw:name="1" text:anchor-type="paragraph" draw:z-index="1" svg:width="10.583333333333cm" svg:height="3.6526548672566cm"><draw:image xlink:href="Pictures/b25fadd05d0615f8526a3fbe29e4ae5d.png" xlink:type="simple" xlink:show="embed" xlink:actuate="onLoad"/></draw:frame><text:span text:style-name="Strong_20_Emphasis">Renommez le fichier</text:span> en <text:span text:style-name="Strong_20_Emphasis">index.php</text:span><text:span text:style-name="Strong_20_Emphasis">Via FTP, envoyez sur le serveur</text:span> ce fichier <text:span text:style-name="Strong_20_Emphasis">index.php</text:span> dans un répertoire (par ex. <text:span text:style-name="Strong_20_Emphasis">/adminer</text:span>) qui deviendra un sous-domaine accessible par http://mondomaine.tld/adminer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Connectez-vous sur <text:a xlink:type="simple" xlink:href="http://adminer.mondomaine.tld" text:style-name="Internet_20_link" text:visited-style-name="Visited_20_Internet_20_Link">http://adminer.mondomaine.tld</text:a> :
<draw:frame draw:style-name="mediacenter" draw:name="2" text:anchor-type="paragraph" draw:z-index="2" svg:width="15.875cm" svg:height="8.6631504922644cm"><draw:image xlink:href="Pictures/c80572cf70d7361687ef7332477bfd74.png" xlink:type="simple" xlink:show="embed" xlink:actuate="onLoad"/></draw:frame></text:p>
      <text:p text:style-name="Text_20_body">Si vous ne donnez pas de nom de base de données, la page suivante s'affiche :
<draw:frame draw:style-name="mediacenter" draw:name="3" text:anchor-type="paragraph" draw:z-index="3" svg:width="15.875cm" svg:height="7.2871421520237cm"><draw:image xlink:href="Pictures/c400d14281f4ea464883d1eaa7735a06.png" xlink:type="simple" xlink:show="embed" xlink:actuate="onLoad"/></draw:frame></text:p>
      <text:p text:style-name="Text_20_body">Un menu déroulant permet de choisir une base ; pour le reste, le fonctionnement est similaire à phpmyadmin.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10::32:17</meta:creation-date>
    <dc:creator>Generated</dc:creator>
    <dc:date>2026-08-29T10::32:17</dc:date>
    <dc:language>en-US</dc:language>
    <meta:editing-cycles>1</meta:editing-cycles>
    <meta:editing-duration>PT0S</meta:editing-duration>
    <dc:title>logiciel:internet:adminer:start</dc:title>
  </office:meta>
</office:document-meta>
</file>