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0d6502dda41b2bd3332d29997124f35c.gif"/>
  <manifest:file-entry manifest:media-type="image/gif" manifest:full-path="Pictures/65c1a2530a452bb664d4f97c9ad7d08a.gif"/>
  <manifest:file-entry manifest:media-type="image/gif" manifest:full-path="Pictures/50a29be538823ee0c952829a784b8779.gif"/>
  <manifest:file-entry manifest:media-type="image/gif" manifest:full-path="Pictures/56c7345fadcd278f5f6c84156b3be8a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disques:dvd:bcdw:neinstcd:start"/><text:bookmark-start text:name="__RefHeading___comment_ajouter_le_secteur_de_demarrage_a_un_projet_instant_cd_dvd_6_1"/><text:bookmark-start text:name="comment_ajouter_le_secteur_de_demarrage_a_un_projet_instant_cd_dvd_6"/>Comment ajouter le secteur de démarrage à un projet Instant CD+DVD 6<text:bookmark-end text:name="__RefHeading___comment_ajouter_le_secteur_de_demarrage_a_un_projet_instant_cd_dvd_6_1"/><text:bookmark-end text:name="comment_ajouter_le_secteur_de_demarrage_a_un_projet_instant_cd_dvd_6"/></text:h>
      <text:p text:style-name="Text_20_body">Comment ajouter :</text:p>
      <text:p text:style-name="Text_20_body">Bootsector of Bootable CD Wizard (BCDWBOOT.BIN)Bootsector of Microsoft Windows XP/2000 (NT5BOOT.BIN or NT5BOOTM.BIN)Bootsector of Microsoft Windows NT (NT4BOOT.BIN or NT4BOOTM.BIN)À l'aide d'Instant CD + DVD 6, procédez comme suit:</text:p>
      <text:p text:style-name="Text_20_body">Démarrez Instant CD+DVD 6Choisissez CD ou DVD pour le projet (CD -&gt; “Disque de données”, DVD -&gt; “Disque de données (UDF)”)Cliquez sur le bouton “Créer” et choisissez les autres paramètres du projet CD ou DVD avec l'assistant.<draw:frame draw:style-name="mediacenter" draw:name="0" text:anchor-type="paragraph" draw:z-index="0" svg:width="10.583333333333cm" svg:height="7.5363705972435cm"><draw:image xlink:href="Pictures/0d6502dda41b2bd3332d29997124f35c.gif" xlink:type="simple" xlink:show="embed" xlink:actuate="onLoad"/></draw:frame>Fermez l'assistant.<draw:frame draw:style-name="mediacenter" draw:name="1" text:anchor-type="paragraph" draw:z-index="1" svg:width="10.583333333333cm" svg:height="8.9760026298488cm"><draw:image xlink:href="Pictures/65c1a2530a452bb664d4f97c9ad7d08a.gif" xlink:type="simple" xlink:show="embed" xlink:actuate="onLoad"/></draw:frame>Dans le menu “Fichier”, sélectionnez “Propriétés”<draw:frame draw:style-name="mediacenter" draw:name="2" text:anchor-type="paragraph" draw:z-index="2" svg:width="10.583333333333cm" svg:height="7.6150528658876cm"><draw:image xlink:href="Pictures/50a29be538823ee0c952829a784b8779.gif" xlink:type="simple" xlink:show="embed" xlink:actuate="onLoad"/></draw:frame>Sur l'onglet “Boot Disk”, sélectionnez “Le disque peut être utilisé pour démarrer un système d'exploitation.”Dans la section “Type d'émulation”, sélectionnez “Disque dur”Dans la section “Source”, sélectionnez “Fichier”Accédez à votre fichier bootsector en utilisant le bouton “Parcourir”<draw:frame draw:style-name="mediacenter" draw:name="3" text:anchor-type="paragraph" draw:z-index="3" svg:width="10.583333333333cm" svg:height="12.066163003663cm"><draw:image xlink:href="Pictures/56c7345fadcd278f5f6c84156b3be8a8.gif" xlink:type="simple" xlink:show="embed" xlink:actuate="onLoad"/></draw:frame>ATTENTION!<text:line-break/>Étant donné qu'Instant CD+DVD 6 n'offre pas l'option “Aucune émulation”,<text:line-break/>vous devrez créer une image de ce disque avant de l'enregistrer,<text:line-break/>puis utiliser un éditeur hexadécimal (par exemple <text:a xlink:type="simple" xlink:href="http://www.winhex.com/" text:style-name="Internet_20_link" text:visited-style-name="Visited_20_Internet_20_Link">WinHex</text:a>) et modifier:<text:line-break/>55 AA 88 04 C0 07 00 00 01 en -&gt; 55 AA 88 00 C0 07 00 00 04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16::08:50</meta:creation-date>
    <dc:creator>Generated</dc:creator>
    <dc:date>2026-08-29T16::08:50</dc:date>
    <dc:language>en-US</dc:language>
    <meta:editing-cycles>1</meta:editing-cycles>
    <meta:editing-duration>PT0S</meta:editing-duration>
    <dc:title>logiciel:disques:dvd:bcdw:neinstcd:start</dc:title>
  </office:meta>
</office:document-meta>
</file>